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876801496fe9459b784e8f6ec92b5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uzemeles"/><text:bookmark-start text:name="__RefHeading___az_elso_lepesek_1"/><text:bookmark-start text:name="az_elso_lepesek"/>Az első lépések<text:bookmark-end text:name="__RefHeading___az_elso_lepesek_1"/><text:bookmark-end text:name="az_elso_lepesek"/></text:h>
      <text:p text:style-name="Text_20_body"><draw:frame draw:style-name="mediaright" draw:name="0" text:anchor-type="paragraph" draw:z-index="0" svg:width="7.9375cm" style:rel-width="100%" svg:height="7.8144379844961cm" style:rel-height="scale"><draw:image xlink:href="Pictures/67876801496fe9459b784e8f6ec92b5d.png" xlink:type="simple" xlink:show="embed" xlink:actuate="onLoad"/></draw:frame></text:p>
      <text:h text:style-name="Heading_20_4" text:outline-level="4"><text:bookmark-start text:name="__RefHeading___admin_feladatok_2"/><text:bookmark-start text:name="admin_feladatok"/>Admin feladatok<text:bookmark-end text:name="__RefHeading___admin_feladatok_2"/><text:bookmark-end text:name="admin_feladatok"/></text:h>
      <text:p text:style-name="Text_20_body">Az eVIR rendszer használatba vétele: amikor egy eVIR szoftver telepítése megtörténik, akkor a rendszerben létrehozásra kerül egy olyan felhasználó, aki a rendszeren belül teljes (adminisztrátori) jogosultsággal rendelkezik. <text:line-break/><text:line-break/>
3 információt juttatunk el a felhasználóhoz, amivel <text:a xlink:type="simple" xlink:href="https://doc.evir.hu/doku.php/evir:alapok:bejelentkezes" text:style-name="Internet_20_link" text:visited-style-name="Visited_20_Internet_20_Link">bejelentkezhet</text:a>:</text:p>
      <text:list text:style-name="List_20_1" text:continue-numbering="false">
        <text:list-item>
          <text:p text:style-name="List_20_1_Content_First"> a rendszer címe (pl. <text:a xlink:type="simple" xlink:href="https://evir.hu/cegnev" text:style-name="Internet_20_link" text:visited-style-name="Visited_20_Internet_20_Link">https://evir.hu/cegnev</text:a></text:p>
        </text:list-item>
        <text:list-item>
          <text:p text:style-name="List_20_1_Content"> a felhasználó neve: (pl. kovacsgeza)</text:p>
        </text:list-item>
        <text:list-item>
          <text:p text:style-name="List_20_1_Content_Last"> a felhasználó jelszava (pl. Eixe3soh)</text:p>
        </text:list-item>
      </text:list>
      <text:p text:style-name="Text_20_body"> A <text:a xlink:type="simple" xlink:href="https://doc.evir.hu/doku.php/evir:alapok:felepites_mukodes" text:style-name="Internet_20_link" text:visited-style-name="Visited_20_Internet_20_Link">Felépítés és működés</text:a> dokumentációs oldalon az alap funkciókkal és a program alap felületével lehet megismerkedni.</text:p>
      <text:p text:style-name="Text_20_body">Az adminisztrátor jogú <text:a xlink:type="simple" xlink:href="https://doc.evir.hu/doku.php/evir:rendszer:felhasznalok:felhasznalok" text:style-name="Internet_20_link" text:visited-style-name="Visited_20_Internet_20_Link">felhasználó</text:a>:</text:p>
      <text:list text:style-name="List_20_1" text:continue-numbering="false">
        <text:list-item>
          <text:p text:style-name="List_20_1_Content_First"> el tudja végezni azokat a <text:a xlink:type="simple" xlink:href="https://doc.evir.hu/doku.php/evir:rendszer:rendszer" text:style-name="Internet_20_link" text:visited-style-name="Visited_20_Internet_20_Link">rendszerre vonatkozó alapbeállításokat</text:a>, amelyekre a rendszer használatához szüksége lehet, </text:p>
        </text:list-item>
        <text:list-item>
          <text:p text:style-name="List_20_1_Content"> kezelheti a <text:a xlink:type="simple" xlink:href="https://doc.evir.hu/doku.php/evir:torzsadatok:torzsadat_kezeles" text:style-name="Internet_20_link" text:visited-style-name="Visited_20_Internet_20_Link">törzsadatok</text:a>at, valamint </text:p>
        </text:list-item>
        <text:list-item>
          <text:p text:style-name="List_20_1_Content_Last"> további felhasználókat hozhat létre, akiknek a jogosultságait beállíthatja a <text:a xlink:type="simple" xlink:href="https://doc.evir.hu/doku.php/evir:rendszer:felhasznalok:jogosultsagi_rendszer" text:style-name="Internet_20_link" text:visited-style-name="Visited_20_Internet_20_Link">jogosultsági rendszer</text:a> segítségével.</text:p>
        </text:list-item>
      </text:list>
      <text:h text:style-name="Heading_20_4" text:outline-level="4"><text:bookmark-start text:name="__RefHeading___munka_az_evir-ben_3"/><text:bookmark-start text:name="munka_az_evir-ben"/>Munka az eVIR-ben<text:bookmark-end text:name="__RefHeading___munka_az_evir-ben_3"/><text:bookmark-end text:name="munka_az_evir-ben"/></text:h>
      <text:p text:style-name="Text_20_body">A legtöbb esetben az alapbeállítások megfelelnek, ezért azonnal el lehet kezdeni az érdemi munkát a rendszerrel. </text:p>
      <text:p text:style-name="Text_20_body">A legegyszerűbb folyamat a <text:span text:style-name="Strong_20_Emphasis">szolgáltatás számlázása</text:span>. Az első, szolgáltatást tartalmazó számla elkészítéséhez a következő lépések vezetnek:</text:p>
      <text:list text:style-name="Numbering_20_1" text:continue-numbering="false">
        <text:list-item>
          <text:p text:style-name="Numbering_20_1_Content_First"> A <text:span text:style-name="Source_20_Text">Törzsadatok → Cikkszámok → Új szolgáltatás</text:span> menüpontban létre kell hozni azokat a  szolgáltatásokat, amelyeket a <text:a xlink:type="simple" xlink:href="https://doc.evir.hu/doku.php/evir:bizonylatok:bizonylat_keszites" text:style-name="Internet_20_link" text:visited-style-name="Visited_20_Internet_20_Link">bizonylatokon</text:a> szerepeltetni szeretnénk. (<text:a xlink:type="simple" xlink:href="https://doc.evir.hu/doku.php/evir:torzsadatok:cikktorzs:cikkszamok" text:style-name="Internet_20_link" text:visited-style-name="Visited_20_Internet_20_Link">Cikkszámok</text:a>,  <text:a xlink:type="simple" xlink:href="https://doc.evir.hu/doku.php/evir:torzsadatok:cikktorzs:torzs_cikkszam" text:style-name="Internet_20_link" text:visited-style-name="Visited_20_Internet_20_Link">Cikkszám törzsadatok</text:a>).</text:p>
        </text:list-item>
        <text:list-item>
          <text:p text:style-name="Numbering_20_1_Content"> A <text:span text:style-name="Source_20_Text">Partnerek → Új cég mini</text:span> vagy <text:span text:style-name="Source_20_Text">Partnerek → Új személy mini</text:span> menüpontban fel kell venni annak a cégnek vagy személynek legalább a nevét és címét, akinek a számlát ki kell állítani (<text:a xlink:type="simple" xlink:href="https://doc.evir.hu/doku.php/evir:partnerek:partner_nyilvantartas" text:style-name="Internet_20_link" text:visited-style-name="Visited_20_Internet_20_Link">Partnernyilvántartás</text:a>, <text:a xlink:type="simple" xlink:href="https://doc.evir.hu/doku.php/evir:torzsadatok:partner:torzs_partner" text:style-name="Internet_20_link" text:visited-style-name="Visited_20_Internet_20_Link">Partner törzsadatok</text:a>).</text:p>
        </text:list-item>
        <text:list-item>
          <text:p text:style-name="Numbering_20_1_Content_Last"> A <text:span text:style-name="Source_20_Text">Számlázás → Számla készítés</text:span> menüpontban el lehet kezdeni a számla kiállítását (<text:a xlink:type="simple" xlink:href="https://doc.evir.hu/doku.php/evir:szamlazas:szamla" text:style-name="Internet_20_link" text:visited-style-name="Visited_20_Internet_20_Link">Számla</text:a>, <text:a xlink:type="simple" xlink:href="https://doc.evir.hu/doku.php/evir:bizonylatok:bizonylat_keszites" text:style-name="Internet_20_link" text:visited-style-name="Visited_20_Internet_20_Link">Bizonylat készítés</text:a>).</text:p>
        </text:list-item>
      </text:list>
      <text:p text:style-name="Text_20_body">Ha nem csak szolgáltatást, hanem terméket is szeretnénk számlázni, akkor az előző pontban írtak módosulnak azzal, hogy szolgáltatás helyett terméket kell felvenni a cikktörzsbe, valamint  kiegészülnek a termékek raktári kezelésével, azaz:</text:p>
      <text:list text:style-name="Numbering_20_1" text:continue-numbering="false">
        <text:list-item>
          <text:p text:style-name="Numbering_20_1_Content_First"> A <text:span text:style-name="Source_20_Text">Törzsadatok → Cikkszámok → Új termék</text:span> menüpontban létre kell hozni azokat a termékeket, amelyeket a bizonylatokon szerepeltetni szeretnénk (<text:a xlink:type="simple" xlink:href="https://doc.evir.hu/doku.php/evir:torzsadatok:cikktorzs:cikkszamok" text:style-name="Internet_20_link" text:visited-style-name="Visited_20_Internet_20_Link">Cikkszámok</text:a>,  <text:a xlink:type="simple" xlink:href="https://doc.evir.hu/doku.php/evir:torzsadatok:cikktorzs:torzs_cikkszam" text:style-name="Internet_20_link" text:visited-style-name="Visited_20_Internet_20_Link">Cikkszám törzsadatok</text:a>)</text:p>
        </text:list-item>
        <text:list-item>
          <text:p text:style-name="Numbering_20_1_Content"> A <text:span text:style-name="Source_20_Text">Törzsadatok → Raktártörzs → Új raktár</text:span> menüpontban létre kell hozni legalább egy raktárat, amibe majd be lehet vételezni a termékeket. (<text:a xlink:type="simple" xlink:href="https://doc.evir.hu/doku.php/evir:torzsadatok:raktar:torzs_raktar" text:style-name="Internet_20_link" text:visited-style-name="Visited_20_Internet_20_Link">Raktár törzsadatok</text:a>). Csak szolgáltatások kezelése esetén nincs szükség raktárakra, így ez a lépés kihagyható.</text:p>
        </text:list-item>
        <text:list-item>
          <text:p text:style-name="Numbering_20_1_Content"> A <text:span text:style-name="Source_20_Text">Raktár → Bevételezés számláról</text:span> menüpontban készletre kell vételezni a beszerzett termékeket (<text:a xlink:type="simple" xlink:href="https://doc.evir.hu/doku.php/evir:raktar:raktar_bevetelezes" text:style-name="Internet_20_link" text:visited-style-name="Visited_20_Internet_20_Link">Raktári bevételezés</text:a>)</text:p>
        </text:list-item>
        <text:list-item>
          <text:p text:style-name="Numbering_20_1_Content_Last"> majd csak ez után kell elindítani a számla készítést a <text:span text:style-name="Source_20_Text">Számlázás → számla készítés</text:span> menüpontban.</text:p>
        </text:list-item>
      </text:list>
      <text:h text:style-name="Heading_20_4" text:outline-level="4"><text:bookmark-start text:name="__RefHeading___javasolt_tovabbi_lepesek_4"/><text:bookmark-start text:name="javasolt_tovabbi_lepesek"/>Javasolt további lépések:<text:bookmark-end text:name="__RefHeading___javasolt_tovabbi_lepesek_4"/><text:bookmark-end text:name="javasolt_tovabbi_lepesek"/></text:h>
      <text:list text:style-name="List_20_1" text:continue-numbering="false">
        <text:list-item>
          <text:p text:style-name="List_20_1_Content_First"> A <text:span text:style-name="Source_20_Text">Törzsadatok → Pénzügyi</text:span> menüpontban a pénzügyi törzsadatok áttekintése, szükség szerinti módosítása, különös tekintettel az ÁFA kulcsokra, fizetési módokra (<text:a xlink:type="simple" xlink:href="https://doc.evir.hu/doku.php/evir:torzsadatok:penzugyi:torzs_penzugy" text:style-name="Internet_20_link" text:visited-style-name="Visited_20_Internet_20_Link">Pénzügyi törzsadatok</text:a>)</text:p>
        </text:list-item>
        <text:list-item>
          <text:p text:style-name="List_20_1_Content"> A <text:span text:style-name="Source_20_Text">Törzsadatok → Bizonylat beállítások</text:span> menüpontban a bizonylatokon megjelenített egyes információk (pl. gyári számok) és a bizonylatok alján szereplő megjegyzések beállítása (<text:a xlink:type="simple" xlink:href="https://doc.evir.hu/doku.php/evir:torzsadatok:bizonylat:torzs_bizonylat" text:style-name="Internet_20_link" text:visited-style-name="Visited_20_Internet_20_Link">Bizonylat törzsadat</text:a>)</text:p>
        </text:list-item>
        <text:list-item>
          <text:p text:style-name="List_20_1_Content"> A <text:span text:style-name="Source_20_Text">Rendszer → Beállítások → Beállítások</text:span> menüpontban érdemes áttekinteni és testre szabni a rendszer alapbeállításait (pl. számla nyomtatás példányszáma). (<text:a xlink:type="simple" xlink:href="https://doc.evir.hu/doku.php/evir:rendszer:rendszer" text:style-name="Internet_20_link" text:visited-style-name="Visited_20_Internet_20_Link">Rendszer és beállítások</text:a>)</text:p>
        </text:list-item>
        <text:list-item>
          <text:p text:style-name="List_20_1_Content"> A <text:span text:style-name="Source_20_Text">Rendszer → Felhasználók</text:span> menüpontban létre lehet hozni további felhasználókat, jogosultságokat beállítani (<text:a xlink:type="simple" xlink:href="https://doc.evir.hu/doku.php/evir:rendszer:felhasznalok:jogosultsagi_rendszer" text:style-name="Internet_20_link" text:visited-style-name="Visited_20_Internet_20_Link">Jogosultsági rendszer</text:a>)</text:p>
        </text:list-item>
        <text:list-item>
          <text:p text:style-name="List_20_1_Content_Last"> Partner és Cikk Export/Import: néhány darabon túlmutató partner és/vagy cikkszám esetén célszerű az importálást használni. <text:line-break/>Cikkszámok (azaz termékek és szolgáltatások) esetén valamint partnerek (azaz cégek és személyek) esetében lehetőséget kínál a rendszer <text:a xlink:type="simple" xlink:href="https://doc.evir.hu/doku.php/evir:tomeges_muveletek:csv_xlsx_export_import" text:style-name="Internet_20_link" text:visited-style-name="Visited_20_Internet_20_Link">tömeges adatfelvitel</text:a>re. <text:line-break/>Ezt tipikusan más rendszerből történő importálásra szokás használni. Ilyen módon akár több ezer tételt is gyorsan lehet felvinni a rendszerbe. Ezeket a <text:span text:style-name="Source_20_Text">Törzsadatok → Partnerek → <text:a xlink:type="simple" xlink:href="https://doc.evir.hu/doku.php/evir:torzsadatok:partner:tomeges_muveletek" text:style-name="Internet_20_link" text:visited-style-name="Visited_20_Internet_20_Link">Tömeges műveletek</text:a></text:span> valamint a <text:span text:style-name="Source_20_Text">Törzsadatok → Cikkszámok → <text:a xlink:type="simple" xlink:href="https://doc.evir.hu/doku.php/evir:torzsadatok:cikktorzs:cikkszamok_tomeges" text:style-name="Internet_20_link" text:visited-style-name="Visited_20_Internet_20_Link">Tömeges műveletek</text:a></text:span> menüpontban lehet kezelni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astListParagraph_List_20_1_Content_First"> <text:a xlink:type="simple" xlink:href="https://doc.evir.hu/doku.php/atteres" text:style-name="Internet_20_link" text:visited-style-name="Visited_20_Internet_20_Link">Áttérés más rendszerről az eVIR-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9::34:09</meta:creation-date>
    <dc:creator>Generated</dc:creator>
    <dc:date>2026-08-26T09::34:09</dc:date>
    <dc:language>en-US</dc:language>
    <meta:editing-cycles>1</meta:editing-cycles>
    <meta:editing-duration>PT0S</meta:editing-duration>
    <dc:title>beuzemeles</dc:title>
  </office:meta>
</office:document-meta>
</file>