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beuzemeles"/><text:bookmark-start text:name="__RefHeading___az_elso_lepesek_1"/><text:bookmark-start text:name="az_elso_lepesek"/>Az első lépések<text:bookmark-end text:name="__RefHeading___az_elso_lepesek_1"/><text:bookmark-end text:name="az_elso_lepesek"/></text:h>
      <text:p text:style-name="Text_20_body"><text:span text:style-name=""/> <text:span text:style-name="Strong_20_Emphasis">Ez az oldal átkerült ide: <text:a xlink:type="simple" xlink:href="#evir-faq:beuzemeles" text:style-name="Local_20_link" text:visited-style-name="Visited_20_Local_20_Link">Az első lépések</text:a></text:span></text:p>
      <text:p text:style-name="Text_20_body">Ugyanez a leírás létezett két helyen is, részben eltérő tartalommal. A frissebb, bővebb változat a wiki gyökerében lévő <text:a xlink:type="simple" xlink:href="#evir-faq:beuzemeles" text:style-name="Local_20_link" text:visited-style-name="Visited_20_Local_20_Link">beuzemeles</text:a> oldalon él tovább — ott van meg a bejelentkezés, a felhasználókezelés és a tömeges adatfelvitel hivatkozása is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#evir-faq:beuzemeles" text:style-name="Local_20_link" text:visited-style-name="Visited_20_Local_20_Link">Az első lépések — a frissen telepített rendszer használatba vétele</text:a></text:p>
        </text:list-item>
        <text:list-item>
          <text:p text:style-name="List_20_1_Content"> <text:a xlink:type="simple" xlink:href="https://doc.evir.hu/doku.php/evir-faq:atteres" text:style-name="Internet_20_link" text:visited-style-name="Visited_20_Internet_20_Link">Áttérés más rendszerről az eVIR-re</text:a></text:p>
        </text:list-item>
        <text:list-item>
          <text:p text:style-name="List_20_1_Content_Last"> <text:a xlink:type="simple" xlink:href="https://doc.evir.hu/doku.php/evir:folyamatok:logisztikai_folyamat" text:style-name="Internet_20_link" text:visited-style-name="Visited_20_Internet_20_Link">Az eVIR logisztikai folyamata</text:a> — teljes folyamat-áttekint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03:21</meta:creation-date>
    <dc:creator>Generated</dc:creator>
    <dc:date>2026-09-10T21::03:21</dc:date>
    <dc:language>en-US</dc:language>
    <meta:editing-cycles>1</meta:editing-cycles>
    <meta:editing-duration>PT0S</meta:editing-duration>
    <dc:title>evir-faq:beuzemeles</dc:title>
  </office:meta>
</office:document-meta>
</file>