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8975890e7028286d331a6da5402c55.png"/>
  <manifest:file-entry manifest:media-type="image/png" manifest:full-path="Pictures/fc3a2599b8a5ea74055b3f780423acc9.png"/>
  <manifest:file-entry manifest:media-type="image/png" manifest:full-path="Pictures/97b290f679483cf78a3e117c6d0b6605.png"/>
  <manifest:file-entry manifest:media-type="image/png" manifest:full-path="Pictures/9dca248d04e8adcd04c9aad28026cb9c.png"/>
  <manifest:file-entry manifest:media-type="image/png" manifest:full-path="Pictures/040f4cead649738d3faaadfc307d06f6.png"/>
  <manifest:file-entry manifest:media-type="image/png" manifest:full-path="Pictures/5c7ca891f4d3b71678f295a4b43be9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blokkolt_pdf"/><text:bookmark-start text:name="__RefHeading___boengeszo_altal_blokkolt_pdf_1"/><text:bookmark-start text:name="boengeszo_altal_blokkolt_pdf"/>Böngésző által blokkolt PDF<text:bookmark-end text:name="__RefHeading___boengeszo_altal_blokkolt_pdf_1"/><text:bookmark-end text:name="boengeszo_altal_blokkolt_pdf"/></text:h>
      <text:p text:style-name="Text_20_body">Előfordulhat, hogy például <text:a xlink:type="simple" xlink:href="https://doc.evir.hu/doku.php/evir:bizonylatok:bizonylat_keszites" text:style-name="Internet_20_link" text:visited-style-name="Visited_20_Internet_20_Link">bizonylatkészítés</text:a> végeztével a böngésző nem jeleníti meg a <text:a xlink:type="simple" xlink:href="https://doc.evir.hu/doku.php/evir:fogalmak:nyomtatas" text:style-name="Internet_20_link" text:visited-style-name="Visited_20_Internet_20_Link">PDF nyomtatási kép</text:a>et. <text:line-break/>
Ennek oka lehet, hogy a használt böngésző által le vannak tiltva az előugró ablakok.</text:p>
      <text:p text:style-name="Text_20_body">Ezt a blokkolást a következő módon lehet feloldani a <text:span text:style-name="Strong_20_Emphasis">Google Chrome böngészőben:</text:span></text:p>
      <text:list text:style-name="Numbering_20_1" text:continue-numbering="false">
        <text:list-item>
          <text:p text:style-name="Numbering_20_1_Content_First"> Kattintson a bal felső sarokban látható előugró ablak ikonra: <draw:frame draw:style-name="mediacenter" draw:name="0" text:anchor-type="paragraph" draw:z-index="0" svg:width="42.38625cm" style:rel-width="100%" svg:height="9.4191666666667cm" style:rel-height="scale"><draw:image xlink:href="Pictures/9f8975890e7028286d331a6da5402c55.png" xlink:type="simple" xlink:show="embed" xlink:actuate="onLoad"/></draw:frame> <text:line-break/><text:line-break/></text:p>
        </text:list-item>
        <text:list-item>
          <text:p text:style-name="Numbering_20_1_Content"> A megjelenő ablakban engedélyezze az eVIR-ben az előugró ablakokat és átirányításokat : <draw:frame draw:style-name="mediacenter" draw:name="1" text:anchor-type="paragraph" draw:z-index="1" svg:width="42.2275cm" style:rel-width="100%" svg:height="9.3927083333333cm" style:rel-height="scale"><draw:image xlink:href="Pictures/fc3a2599b8a5ea74055b3f780423acc9.png" xlink:type="simple" xlink:show="embed" xlink:actuate="onLoad"/></draw:frame> <text:line-break/><text:line-break/></text:p>
        </text:list-item>
        <text:list-item>
          <text:p text:style-name="Numbering_20_1_Content_Last"> A „Kész” gombra kattintva elmenti a módosítást. Ezután meg fognak nyílni a böngészőben az elkészült PDF nyomatási képek.</text:p>
        </text:list-item>
      </text:list>
      <text:p text:style-name="Text_20_body"><text:line-break/></text:p>
      <text:p text:style-name="Text_20_body">**Microsoft Edge„ böngészőben is ehhez hasonló módon:
<draw:frame draw:style-name="mediacenter" draw:name="2" text:anchor-type="paragraph" draw:z-index="2" svg:width="50.8cm" style:rel-width="100%" svg:height="9.4191666666667cm" style:rel-height="scale"><draw:image xlink:href="Pictures/97b290f679483cf78a3e117c6d0b6605.png" xlink:type="simple" xlink:show="embed" xlink:actuate="onLoad"/></draw:frame> <text:line-break/>
<draw:frame draw:style-name="mediacenter" draw:name="3" text:anchor-type="paragraph" draw:z-index="3" svg:width="50.8cm" style:rel-width="100%" svg:height="9.445625cm" style:rel-height="scale"><draw:image xlink:href="Pictures/9dca248d04e8adcd04c9aad28026cb9c.png" xlink:type="simple" xlink:show="embed" xlink:actuate="onLoad"/></draw:frame></text:p>
      <text:p text:style-name="Text_20_body"><text:line-break/>
<text:line-break/></text:p>
      <text:p text:style-name="Text_20_body">**<text:span text:style-name="Strong_20_Emphasis">Mozilla Firefox</text:span> böngészőben:
<draw:frame draw:style-name="mediacenter" draw:name="4" text:anchor-type="paragraph" draw:z-index="4" svg:width="50.773541666667cm" style:rel-width="100%" svg:height="10.795cm" style:rel-height="scale"><draw:image xlink:href="Pictures/040f4cead649738d3faaadfc307d06f6.png" xlink:type="simple" xlink:show="embed" xlink:actuate="onLoad"/></draw:frame> <text:line-break/>
<draw:frame draw:style-name="mediacenter" draw:name="5" text:anchor-type="paragraph" draw:z-index="5" svg:width="50.773541666667cm" style:rel-width="100%" svg:height="10.795cm" style:rel-height="scale"><draw:image xlink:href="Pictures/5c7ca891f4d3b71678f295a4b43be98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8::50:38</meta:creation-date>
    <dc:creator>Generated</dc:creator>
    <dc:date>2026-08-31T18::50:38</dc:date>
    <dc:language>en-US</dc:language>
    <meta:editing-cycles>1</meta:editing-cycles>
    <meta:editing-duration>PT0S</meta:editing-duration>
    <dc:title>evir-faq:blokkolt_pdf</dc:title>
  </office:meta>
</office:document-meta>
</file>