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459dc995665beeba406b6ad6b7bf21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felepites_modulok"/><text:bookmark-start text:name="__RefHeading___felepites_modulok_kapcsolata_1"/><text:bookmark-start text:name="felepites_modulok_kapcsolata"/>Felépítés, modulok kapcsolata<text:bookmark-end text:name="__RefHeading___felepites_modulok_kapcsolata_1"/><text:bookmark-end text:name="felepites_modulok_kapcsolata"/></text:h>
      <text:p text:style-name="Text_20_body">A következő ábra korántsem teljes, de megpróbálja szemléltetni a rendszer főbb moduljainak, funkcióinak kapcsolatát.</text:p>
      <text:p text:style-name="Text_20_body"><draw:frame draw:style-name="media" draw:name="0" text:anchor-type="as-char" draw:z-index="0" svg:width="" svg:rel-width="100%" svg:height="0cm"><draw:image xlink:href="Pictures/4459dc995665beeba406b6ad6b7bf21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19:53</meta:creation-date>
    <dc:creator>Generated</dc:creator>
    <dc:date>2026-09-15T12::19:53</dc:date>
    <dc:language>en-US</dc:language>
    <meta:editing-cycles>1</meta:editing-cycles>
    <meta:editing-duration>PT0S</meta:editing-duration>
    <dc:title>evir-faq:felepites_modulok</dc:title>
  </office:meta>
</office:document-meta>
</file>