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ec525a269881c61ad9dbf0890c8701.png"/>
  <manifest:file-entry manifest:media-type="image/png" manifest:full-path="Pictures/e101d4a88cfbed6b8412b0c91bc420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haszonkulcs_vagy_arres_szamitasa"/><text:bookmark-start text:name="__RefHeading___haszonkulcs_vagy_arres_szamitasa_1"/><text:bookmark-start text:name="haszonkulcs_vagy_arres_szamitasa"/>Haszonkulcs vagy árrés számítása<text:bookmark-end text:name="__RefHeading___haszonkulcs_vagy_arres_szamitasa_1"/><text:bookmark-end text:name="haszonkulcs_vagy_arres_szamitasa"/></text:h>
      <text:p text:style-name="Text_20_body">A haszonkulcs és az árrés gyakran összekevert fogalmak, pedig két különböző számítási módszert jelentenek. <text:line-break/>
Mindkettő a nyereség mértékét mutatja, de más alapra vetítve.</text:p>
      <text:h text:style-name="Heading_20_3" text:outline-level="3"><text:bookmark-start text:name="__RefHeading___altalanos_tablazat_2"/><text:bookmark-start text:name="altalanos_tablazat"/>Általános táblázat<text:bookmark-end text:name="__RefHeading___altalanos_tablazat_2"/><text:bookmark-end text:name="altalanos_tablaza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Mutató</text:span> </text:p>
          </table:table-cell>
          <table:table-cell office:value-type="string" table:style-name="tablecell">
            <text:p text:style-name="tablealignleft"> <text:span text:style-name="Strong_20_Emphasis">Alapja</text:span> </text:p>
          </table:table-cell>
          <table:table-cell office:value-type="string" table:style-name="tablecell">
            <text:p text:style-name="tablealignleft"> <text:span text:style-name="Strong_20_Emphasis">Algoritmus</text:span> </text:p>
          </table:table-cell>
          <table:table-cell office:value-type="string" table:style-name="tablecell">
            <text:p text:style-name="tablealignleft"> <text:span text:style-name="Emphasis">Beszerzési ár példa</text:span> </text:p>
          </table:table-cell>
          <table:table-cell office:value-type="string" table:style-name="tablecell">
            <text:p text:style-name="tablealignleft"> <text:span text:style-name="Emphasis">Eladási ár példa</text:span> </text:p>
          </table:table-cell>
          <table:table-cell office:value-type="string" table:style-name="tablecell">
            <text:p text:style-name="tablealignleft"> <text:span text:style-name="Emphasis">Nyereség példa</text:span> </text:p>
          </table:table-cell>
          <table:table-cell office:value-type="string" table:style-name="tablecell">
            <text:p text:style-name="tablealignleft"> <text:span text:style-name="Strong_20_Emphasis">Eredmény példa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Árrés</text:span> </text:p>
          </table:table-cell>
          <table:table-cell office:value-type="string" table:style-name="tablecell">
            <text:p text:style-name="tablealignleft"> Eladási ár </text:p>
          </table:table-cell>
          <table:table-cell office:value-type="string" table:style-name="tablecell">
            <text:p text:style-name="tablealignleft"> (Eladási – Beszerzési) / Eladási </text:p>
          </table:table-cell>
          <table:table-cell office:value-type="string" table:style-name="tablecell">
            <text:p text:style-name="tablealignleft"> 800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20%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aszonkulcs</text:span> </text:p>
          </table:table-cell>
          <table:table-cell office:value-type="string" table:style-name="tablecell">
            <text:p text:style-name="tablealignleft"> Beszerzési ár </text:p>
          </table:table-cell>
          <table:table-cell office:value-type="string" table:style-name="tablecell">
            <text:p text:style-name="tablealignleft"> (Eladási – Beszerzési) / Beszerzési </text:p>
          </table:table-cell>
          <table:table-cell office:value-type="string" table:style-name="tablecell">
            <text:p text:style-name="tablealignleft"> 800 </text:p>
          </table:table-cell>
          <table:table-cell office:value-type="string" table:style-name="tablecell">
            <text:p text:style-name="tablealignleft"> 1000 </text:p>
          </table:table-cell>
          <table:table-cell office:value-type="string" table:style-name="tablecell">
            <text:p text:style-name="tablealignleft"> 200 </text:p>
          </table:table-cell>
          <table:table-cell office:value-type="string" table:style-name="tablecell">
            <text:p text:style-name="tablealignleft"> 25% </text:p>
          </table:table-cell>
        </table:table-row>
      </table:table>
      <text:p text:style-name="Text_20_body"> A példában látható, hogy az eladási ár 20%-a (200 Ft) a nyereség, tehát 20%-os árrés mellett 25%-os haszonkulcs adódik. <text:line-break/>
Az árrés az eladási árhoz, a haszonkulcs a beszerzési árhoz viszonyítja a nyereséget.</text:p>
      <text:h text:style-name="Heading_20_3" text:outline-level="3"><text:bookmark-start text:name="__RefHeading___evir_arkepzes_3"/><text:bookmark-start text:name="evir_arkepzes"/>eVIR árképzés<text:bookmark-end text:name="__RefHeading___evir_arkepzes_3"/><text:bookmark-end text:name="evir_arkepzes"/></text:h>
      <text:p text:style-name="Text_20_body"><text:a xlink:type="simple" xlink:href="https://doc.evir.hu/doku.php/evir:bizonylatok:bizonylat_tetel_arak" text:style-name="Internet_20_link" text:visited-style-name="Visited_20_Internet_20_Link">Az eVIR rendszer árképzési logikája</text:a> szerint a <text:a xlink:type="simple" xlink:href="https://doc.evir.hu/doku.php/evir:bizonylatok:tetelek_hozzaadasa" text:style-name="Internet_20_link" text:visited-style-name="Visited_20_Internet_20_Link">bizonylat tételek</text:a> árai meghatározhatók a rendszerbe rögzített <text:a xlink:type="simple" xlink:href="https://doc.evir.hu/doku.php/evir:torzsadatok:penzugyi:penznemek" text:style-name="Internet_20_link" text:visited-style-name="Visited_20_Internet_20_Link">pénznemek</text:a>, <text:a xlink:type="simple" xlink:href="https://doc.evir.hu/doku.php/evir:torzsadatok:cikktorzs:arkategoriak:arkategoriak" text:style-name="Internet_20_link" text:visited-style-name="Visited_20_Internet_20_Link">árkategóriák</text:a>, <text:a xlink:type="simple" xlink:href="https://doc.evir.hu/doku.php/evir:torzsadatok:cikktorzs:ar_parameterek" text:style-name="Internet_20_link" text:visited-style-name="Visited_20_Internet_20_Link">beszerzési és értékesítési szabályok</text:a>, valamint <text:a xlink:type="simple" xlink:href="https://doc.evir.hu/doku.php/evir:bizonylatok:bizonylat_tetel_arak#kedvezmenyek_egyedi_arak" text:style-name="Internet_20_link" text:visited-style-name="Visited_20_Internet_20_Link">akciós és egyedi árak</text:a> alapján.</text:p>
      <text:p text:style-name="Text_20_body">A <text:a xlink:type="simple" xlink:href="https://doc.evir.hu/doku.php/evir:torzsadatok:cikktorzs:ar_parameterek" text:style-name="Internet_20_link" text:visited-style-name="Visited_20_Internet_20_Link">cikkek ár paraméterei</text:a> alapján az értékesítéskor megjelenített árak a következők szerint alakulhatnak: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Strong_20_Emphasis">Példa adatok:</text:span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Árképzés</text:span> </text:p>
          </table:table-cell>
          <table:table-cell office:value-type="string" table:style-name="tablecell">
            <text:p text:style-name="tablealignleft"> <text:span text:style-name="Strong_20_Emphasis">Alapja</text:span> </text:p>
          </table:table-cell>
          <table:table-cell office:value-type="string" table:style-name="tablecell">
            <text:p text:style-name="tablealignleft"> <text:span text:style-name="Strong_20_Emphasis">Algoritmus</text:span> </text:p>
          </table:table-cell>
          <table:table-cell office:value-type="string" table:style-name="tablecell">
            <text:p text:style-name="tablealignleft"> <text:span text:style-name="Emphasis">Beszerzési ár</text:span> </text:p>
          </table:table-cell>
          <table:table-cell office:value-type="string" table:style-name="tablecell">
            <text:p text:style-name="tablealignleft"> <text:span text:style-name="Emphasis">Eladási ár mezőbe írt szám</text:span> </text:p>
          </table:table-cell>
          <table:table-cell office:value-type="string" table:style-name="tablecell">
            <text:p text:style-name="tablealignleft"> <text:span text:style-name="Emphasis">Árrés</text:span> </text:p>
          </table:table-cell>
          <table:table-cell office:value-type="string" table:style-name="tablecell">
            <text:p text:style-name="tablealignleft"> <text:span text:style-name="Emphasis">Árrés %</text:span> </text:p>
          </table:table-cell>
          <table:table-cell office:value-type="string" table:style-name="tablecell">
            <text:p text:style-name="tablealignleft"> <text:span text:style-name="Emphasis">Haszonkulcs %</text:span> </text:p>
          </table:table-cell>
          <table:table-cell office:value-type="string" table:style-name="tablecell">
            <text:p text:style-name="tablealignleft"> <text:span text:style-name="Strong_20_Emphasis">Árképzési szorzó %</text:span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Fix ár</text:span> </text:p>
          </table:table-cell>
          <table:table-cell office:value-type="string" table:style-name="tablecell">
            <text:p text:style-name="tablealignleft"> Eladási ár </text:p>
          </table:table-cell>
          <table:table-cell office:value-type="string" table:style-name="tablecell">
            <text:p text:style-name="tablealignleft"> Mezőbe írt/bevételezéskor rögzített ár </text:p>
          </table:table-cell>
          <table:table-cell office:value-type="string" table:style-name="tablecell">
            <text:p text:style-name="tablealignright">  800 </text:p>
          </table:table-cell>
          <table:table-cell office:value-type="string" table:style-name="tablecell">
            <text:p text:style-name="tablealignright">  1000 </text:p>
          </table:table-cell>
          <table:table-cell office:value-type="string" table:style-name="tablecell">
            <text:p text:style-name="tablealignright">  200 </text:p>
          </table:table-cell>
          <table:table-cell office:value-type="string" table:style-name="tablecell">
            <text:p text:style-name="tablealignright">  20% </text:p>
          </table:table-cell>
          <table:table-cell office:value-type="string" table:style-name="tablecell">
            <text:p text:style-name="tablealignright">  25% </text:p>
          </table:table-cell>
          <table:table-cell office:value-type="string" table:style-name="tablecell">
            <text:p text:style-name="tablealignright">  -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Utolsó „beszerzési árkategória” alapján számolt (%)</text:span> </text:p>
          </table:table-cell>
          <table:table-cell office:value-type="string" table:style-name="tablecell">
            <text:p text:style-name="tablealignleft"> Beszerzési ár </text:p>
          </table:table-cell>
          <table:table-cell office:value-type="string" table:style-name="tablecell">
            <text:p text:style-name="tablealignleft"> (Eladási / Beszerzési) * 100 </text:p>
          </table:table-cell>
          <table:table-cell office:value-type="string" table:style-name="tablecell">
            <text:p text:style-name="tablealignright">  800 </text:p>
          </table:table-cell>
          <table:table-cell office:value-type="string" table:style-name="tablecell">
            <text:p text:style-name="tablealignright">  125 </text:p>
          </table:table-cell>
          <table:table-cell office:value-type="string" table:style-name="tablecell">
            <text:p text:style-name="tablealignright">  200 </text:p>
          </table:table-cell>
          <table:table-cell office:value-type="string" table:style-name="tablecell">
            <text:p text:style-name="tablealignright">  20% </text:p>
          </table:table-cell>
          <table:table-cell office:value-type="string" table:style-name="tablecell">
            <text:p text:style-name="tablealignright">  25% </text:p>
          </table:table-cell>
          <table:table-cell office:value-type="string" table:style-name="tablecell">
            <text:p text:style-name="tablealignright">  125% </text:p>
          </table:table-cell>
        </table:table-row>
      </table:table>
      <text:p text:style-name="Text_20_body"> Az árképzési szorzó (másnéven árszorzó) a 100%-os beszerzési árat és a kívánt haszonkulcs százalékos értékét foglalja magában, azaz azt mutatja, hogy a beszerzési árhoz képest mennyi lesz az eladási ár. <text:line-break/>
<text:span text:style-name="Strong_20_Emphasis">A program százalékban várja az értéket, ahol 100% = beszerzési ár.</text:span> <text:line-break/>
A példában látható, hogy egy 125%-os árképzési szorzó 200 Ft nyereséget (árrést) jelent, ami 20%-os árrésnek és 25%-os haszonkulcsnak felel meg.</text:p>
      <text:p text:style-name="Text_20_body">Az alábbiakban bemutatjuk, hogy az eVIR rendszer mely értékesítéssel kapcsolatos felületein találkozhat a felhasználó az árrés és a haszonkulcs megjelenítésével, illetve beállítási lehetőségeivel.</text:p>
      <text:h text:style-name="Heading_20_3" text:outline-level="3"><text:bookmark-start text:name="__RefHeading___cikkek_ertekesitese_arszorzo_alapjan_4"/><text:bookmark-start text:name="cikkek_ertekesitese_arszorzo_alapjan"/>Cikkek értékesítése árszorzó alapján<text:bookmark-end text:name="__RefHeading___cikkek_ertekesitese_arszorzo_alapjan_4"/><text:bookmark-end text:name="cikkek_ertekesitese_arszorzo_alapjan"/></text:h>
      <text:p text:style-name="Text_20_body"><draw:frame draw:style-name="mediaright" draw:name="0" text:anchor-type="paragraph" draw:z-index="0" svg:width="18.520833333333cm" style:rel-width="100%" svg:height="8.481763013013cm" style:rel-height="scale"><draw:image xlink:href="Pictures/d0ec525a269881c61ad9dbf0890c8701.png" xlink:type="simple" xlink:show="embed" xlink:actuate="onLoad"/></draw:frame></text:p>
      <text:p text:style-name="Text_20_body"><text:a xlink:type="simple" xlink:href="https://doc.evir.hu/doku.php/evir:torzsadatok:cikktorzs:termekek" text:style-name="Internet_20_link" text:visited-style-name="Visited_20_Internet_20_Link">Termékek</text:a> vagy <text:a xlink:type="simple" xlink:href="https://doc.evir.hu/doku.php/evir:torzsadatok:cikktorzs:szolgaltatasok" text:style-name="Internet_20_link" text:visited-style-name="Visited_20_Internet_20_Link">szolgáltatások</text:a> eladási ára az <text:a xlink:type="simple" xlink:href="https://doc.evir.hu/doku.php/evir:torzsadatok:cikktorzs:ar_parameterek" text:style-name="Internet_20_link" text:visited-style-name="Visited_20_Internet_20_Link">ár paraméterek</text:a> területen <text:span text:style-name="Strong_20_Emphasis">Utolsó beszerzési árból számolt %</text:span>-os árként is megadható, ez esetben a 100% egyenlő a beszerzési árral és a „100% + haszonkulcs%”, azaz az árszorzó értékét kell a mezőbe gépelni (pl.: 125) és a program ez alapján fogja <text:a xlink:type="simple" xlink:href="https://doc.evir.hu/doku.php/evir:bizonylatok:bizonylat_keszites" text:style-name="Internet_20_link" text:visited-style-name="Visited_20_Internet_20_Link">bizonylatkészítéskor</text:a> az eladási árat kiszámolni.</text:p>
      <text:p text:style-name="Horizontal_20_Line"/>
      <text:h text:style-name="Heading_20_3" text:outline-level="3"><text:bookmark-start text:name="__RefHeading___bizonylatkesziteskor_haszonkulcs_vagy_arres_oszlop_megjelenitese_5"/><text:bookmark-start text:name="bizonylatkesziteskor_haszonkulcs_vagy_arres_oszlop_megjelenitese"/>Bizonylatkészítéskor haszonkulcs vagy árrés oszlop megjelenítése<text:bookmark-end text:name="__RefHeading___bizonylatkesziteskor_haszonkulcs_vagy_arres_oszlop_megjelenitese_5"/><text:bookmark-end text:name="bizonylatkesziteskor_haszonkulcs_vagy_arres_oszlop_megjelenitese"/></text:h>
      <text:p text:style-name="Text_20_body"><draw:frame draw:style-name="mediaright" draw:name="1" text:anchor-type="paragraph" draw:z-index="1" svg:width="18.520833333333cm" style:rel-width="100%" svg:height="12.514076576577cm" style:rel-height="scale"><draw:image xlink:href="Pictures/e101d4a88cfbed6b8412b0c91bc420b5.png" xlink:type="simple" xlink:show="embed" xlink:actuate="onLoad"/></draw:frame></text:p>
      <text:p text:style-name="Text_20_body"><text:a xlink:type="simple" xlink:href="https://doc.evir.hu/doku.php/evir:bizonylatok:bizonylat_keszites" text:style-name="Internet_20_link" text:visited-style-name="Visited_20_Internet_20_Link">Bizonylatok készítése</text:a>kor a <text:a xlink:type="simple" xlink:href="https://doc.evir.hu/doku.php/evir:bizonylatok:tetelek_hozzaadasa" text:style-name="Internet_20_link" text:visited-style-name="Visited_20_Internet_20_Link">tételek hozzáadása</text:a> listában az alapértelmezett rendszerbeállítás szerint a <text:span text:style-name="Emphasis">Haszonkulcs</text:span> oszlopban látható, hogy a beszerzési ár hány százaléka az eladási ár.</text:p>
      <text:p text:style-name="Text_20_body">A <text:span text:style-name="Emphasis"><text:a xlink:type="simple" xlink:href="https://doc.evir.hu/doku.php/evir:rendszer:beallitasok:beallitasok" text:style-name="Internet_20_link" text:visited-style-name="Visited_20_Internet_20_Link">Rendszerbeállítások</text:a></text:span> menüpont <text:span text:style-name="Emphasis"><text:a xlink:type="simple" xlink:href="https://doc.evir.hu/doku.php/evir:rendszer:beallitasok:ertekesites_haszonkulcs_arres" text:style-name="Internet_20_link" text:visited-style-name="Visited_20_Internet_20_Link">Értékesítés - haszonkulcs/árrés</text:a></text:span> területen az <text:span text:style-name="Emphasis">Árrés számítása</text:span> mezőben módosítható arra, hogy az árrést jelenítse meg a program, azaz az eladási ár hány százaléka az árrés.</text:p>
      <text:p text:style-name="Horizontal_20_Line"/>
      <text:h text:style-name="Heading_20_3" text:outline-level="3"><text:bookmark-start text:name="__RefHeading___haszonkulcs_es_arres_listazasa_6"/><text:bookmark-start text:name="haszonkulcs_es_arres_listazasa"/>Haszonkulcs és árrés listázása<text:bookmark-end text:name="__RefHeading___haszonkulcs_es_arres_listazasa_6"/><text:bookmark-end text:name="haszonkulcs_es_arres_listazasa"/></text:h>
      <text:p text:style-name="Text_20_body">A <text:span text:style-name="Emphasis"><text:a xlink:type="simple" xlink:href="https://doc.evir.hu/doku.php/evir:szamlazas:szamlazas_menu" text:style-name="Internet_20_link" text:visited-style-name="Visited_20_Internet_20_Link">Számlázás</text:a></text:span> menüpont alatt található <text:a xlink:type="simple" xlink:href="https://doc.evir.hu/doku.php/evir:szamlazas:szamlalistak" text:style-name="Internet_20_link" text:visited-style-name="Visited_20_Internet_20_Link">számlalisták</text:a>ban lehetőség van az eladott termékekhez tartozó haszonkulcs és árrés megtekintésére.
<text:span text:style-name="Emphasis">Például:</text:span> Számlalista árréssel, Számlalista árréssel funk.pénznemben, Tételenként lista árrésssel, Tételenkénti lista árréssel funk.pénznem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20:44</meta:creation-date>
    <dc:creator>Generated</dc:creator>
    <dc:date>2026-09-15T12::20:44</dc:date>
    <dc:language>en-US</dc:language>
    <meta:editing-cycles>1</meta:editing-cycles>
    <meta:editing-duration>PT0S</meta:editing-duration>
    <dc:title>evir-faq:haszonkulcs_vagy_arres_szamitasa</dc:title>
  </office:meta>
</office:document-meta>
</file>