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idegen_nyelvek"/><text:bookmark-start text:name="__RefHeading___idegen_nyelvek_hasznalata_az_evir-ben_1"/><text:bookmark-start text:name="idegen_nyelvek_hasznalata_az_evir-ben"/>Idegen nyelvek használata az eVIR-ben<text:bookmark-end text:name="__RefHeading___idegen_nyelvek_hasznalata_az_evir-ben_1"/><text:bookmark-end text:name="idegen_nyelvek_hasznalata_az_evir-ben"/></text:h>
      <text:p text:style-name="Text_20_body">Ez az oldal egyben mutatja be, hogyan lehet az eVIR-t idegen nyelven használni: mit kell beállítani, milyen sorrendben, és melyik beállítás mire hat. A részletek a hivatkozott oldalakon találhatók.</text:p>
      <text:p text:style-name="Horizontal_20_Line"/>
      <text:h text:style-name="Heading_20_3" text:outline-level="3"><text:bookmark-start text:name="__RefHeading___a_harom_nyelv-fogalom_2"/><text:bookmark-start text:name="a_harom_nyelv-fogalom"/>A három nyelv-fogalom<text:bookmark-end text:name="__RefHeading___a_harom_nyelv-fogalom_2"/><text:bookmark-end text:name="a_harom_nyelv-fogalom"/></text:h>
      <text:p text:style-name="Text_20_body">Az eVIR-ben három, egymástól <text:span text:style-name="Strong_20_Emphasis">független</text:span> nyelv-beállítás létezik. A leggyakoribb félreértés az, hogy valaki az egyiket állítja be, és a másik kettőt is várja től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ogalom </text:p>
          </table:table-cell>
          <table:table-cell office:value-type="string" table:style-name="tableheader">
            <text:p text:style-name="Table_20_Heading"> Mit mond meg </text:p>
          </table:table-cell>
          <table:table-cell office:value-type="string" table:style-name="tableheader">
            <text:p text:style-name="Table_20_Heading"> Hol állítható </text:p>
          </table:table-cell>
          <table:table-cell office:value-type="string" table:style-name="tableheader">
            <text:p text:style-name="Table_20_Heading"> Milyen nyelv lehe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elület nyelve</text:span> </text:p>
          </table:table-cell>
          <table:table-cell office:value-type="string" table:style-name="tablecell">
            <text:p text:style-name="tablealignleft"> Az eVIR menüi, gombjai, feliratai milyen nyelven jelennek meg a <text:span text:style-name="Strong_20_Emphasis">belépett felhasználónak</text:span>. </text:p>
          </table:table-cell>
          <table:table-cell office:value-type="string" table:style-name="tablecell">
            <text:p text:style-name="tablealignleft"> <text:a xlink:type="simple" xlink:href="https://doc.evir.hu/doku.php/evir:rendszer:felhasznaloi_fiok:felhasznaloi_fiok" text:style-name="Internet_20_link" text:visited-style-name="Visited_20_Internet_20_Link">Saját beállítások</text:a> / felhasználó adatai </text:p>
          </table:table-cell>
          <table:table-cell office:value-type="string" table:style-name="tablecell">
            <text:p text:style-name="tablealignleft"> Csak amihez van eVIR felület-fordítá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doc.evir.hu/doku.php/evir:torzsadatok:bizonylat:tobbnyelvu_bizonylat" text:style-name="Internet_20_link" text:visited-style-name="Visited_20_Internet_20_Link">Bizonylat nyelve</text:a></text:span> </text:p>
          </table:table-cell>
          <table:table-cell office:value-type="string" table:style-name="tablecell">
            <text:p text:style-name="tablealignleft"> A PDF bizonylat <text:span text:style-name="Strong_20_Emphasis">állandó feliratai</text:span> (Számla, Vevő, Nettó érték, …) milyen nyelven jelennek meg. </text:p>
          </table:table-cell>
          <table:table-cell office:value-type="string" table:style-name="tablecell">
            <text:p text:style-name="tablealignleft"> Bizonylatonként, a <text:a xlink:type="simple" xlink:href="https://doc.evir.hu/doku.php/evir:bizonylatok:parameterek" text:style-name="Internet_20_link" text:visited-style-name="Visited_20_Internet_20_Link">Paraméterek</text:a> <text:span text:style-name="Emphasis">Nyelv</text:span> mezőjében </text:p>
          </table:table-cell>
          <table:table-cell office:value-type="string" table:style-name="tablecell">
            <text:p text:style-name="tablealignleft"> Csak amihez van bizonylat-fordítás (telepítés-függő)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doc.evir.hu/doku.php/evir:torzsadatok:cikktorzs:idegen_nyelvi_megnevezesek" text:style-name="Internet_20_link" text:visited-style-name="Visited_20_Internet_20_Link">Idegen nyelvi megnevezések</text:a></text:span> </text:p>
          </table:table-cell>
          <table:table-cell office:value-type="string" table:style-name="tablecell">
            <text:p text:style-name="tablealignleft"> A <text:span text:style-name="Strong_20_Emphasis">törzsadatok</text:span> (cikknevek, mennyiségi egységek, kategóriák, …) milyen nyelvre vannak lefordítva. </text:p>
          </table:table-cell>
          <table:table-cell office:value-type="string" table:style-name="tablecell">
            <text:p text:style-name="tablealignleft"> <text:a xlink:type="simple" xlink:href="https://doc.evir.hu/doku.php/evir:rendszer:beallitasok:cikktorzs" text:style-name="Internet_20_link" text:visited-style-name="Visited_20_Internet_20_Link">Rendszerbeállítások → Cikktörzs</text:a> </text:p>
          </table:table-cell>
          <table:table-cell office:value-type="string" table:style-name="tablecell">
            <text:p text:style-name="tablealignleft"> <text:span text:style-name="Strong_20_Emphasis">Bármelyik nyelv</text:span>, fordítás nélkül is. </text:p>
          </table:table-cell>
        </table:table-row>
      </table:table>
      <text:p text:style-name="Text_20_body"><text:span text:style-name=""/> Ezért lehetséges például, hogy a <text:a xlink:type="simple" xlink:href="https://doc.evir.hu/doku.php/evir:webshop:altalanos" text:style-name="Internet_20_link" text:visited-style-name="Visited_20_Internet_20_Link">webshopban</text:a> a vásárló olyan nyelvet válasszon, amelyen a <text:span text:style-name="Strong_20_Emphasis">termékek nevei</text:span> helyesen jelennek meg, miközben a webshop saját feliratai az alapértelmezett nyelven maradnak. Ez nem hiba, hanem a fenti hatókör-különbség következménye.</text:p>
      <text:p text:style-name="Horizontal_20_Line"/>
      <text:h text:style-name="Heading_20_3" text:outline-level="3"><text:bookmark-start text:name="__RefHeading___beallitasidegen_nyelvi_helyek_a_toerzsadatokhoz_3"/><text:bookmark-start text:name="beallitasidegen_nyelvi_helyek_a_toerzsadatokhoz"/>1. Beállítás: idegen nyelvi helyek a törzsadatokhoz<text:bookmark-end text:name="__RefHeading___beallitasidegen_nyelvi_helyek_a_toerzsadatokhoz_3"/><text:bookmark-end text:name="beallitasidegen_nyelvi_helyek_a_toerzsadatokhoz"/></text:h>
      <text:p text:style-name="Text_20_body">Ez az alapja mindennek, ami a <text:span text:style-name="Strong_20_Emphasis">saját adatainkat</text:span> (cikkeket, kategóriákat, mennyiségi egységeket) érinti.</text:p>
      <text:list text:style-name="Numbering_20_1" text:continue-numbering="false">
        <text:list-item>
          <text:p text:style-name="Numbering_20_1_Content_First"> <text:span text:style-name="Strong_20_Emphasis">Rendszer → <text:a xlink:type="simple" xlink:href="https://doc.evir.hu/doku.php/evir:rendszer:rendszer" text:style-name="Internet_20_link" text:visited-style-name="Visited_20_Internet_20_Link">Beállítások</text:a> → <text:a xlink:type="simple" xlink:href="https://doc.evir.hu/doku.php/evir:rendszer:beallitasok:beallitasok" text:style-name="Internet_20_link" text:visited-style-name="Visited_20_Internet_20_Link">Rendszerbeállítások</text:a> → <text:a xlink:type="simple" xlink:href="https://doc.evir.hu/doku.php/evir:rendszer:beallitasok:cikktorzs" text:style-name="Internet_20_link" text:visited-style-name="Visited_20_Internet_20_Link">Cikktörzs</text:a></text:span></text:p>
        </text:list-item>
        <text:list-item>
          <text:p text:style-name="Numbering_20_1_Content"> Az <text:span text:style-name="Strong_20_Emphasis"><text:span text:style-name="Source_20_Text">Idegennyelvi megnevezések száma</text:span></text:span> mezőben megadjuk, hány idegen nyelvre lesz szükség (0–3), és <text:span text:style-name="Strong_20_Emphasis">elmentjük</text:span>.</text:p>
        </text:list-item>
        <text:list-item>
          <text:p text:style-name="Numbering_20_1_Content"> Az újratöltött űrlapon megjelenik az <text:span text:style-name="Strong_20_Emphasis"><text:span text:style-name="Source_20_Text">1. / 2. / 3. idegennyelv</text:span></text:span> legördülő — itt választjuk ki, hogy melyik hely melyik nyelv.</text:p>
          <text:list text:style-name="List_20_1">
            <text:list-item>
              <text:p text:style-name="List_20_1_Content_Last"> <text:span text:style-name=""/> Egy hely nyelvének <text:span text:style-name="Strong_20_Emphasis">átállítása nem írja át a már rögzített megnevezéseket</text:span>! Nyelvet cserélni csak a meglévő szövegek átírásával együtt szabad.</text:p>
            </text:list-item>
          </text:list>
        </text:list-item>
      </text:list>
      <text:p text:style-name="Text_20_body">Részletek: <text:span text:style-name="Strong_20_Emphasis"><text:a xlink:type="simple" xlink:href="https://doc.evir.hu/doku.php/evir:torzsadatok:cikktorzs:idegen_nyelvi_megnevezesek" text:style-name="Internet_20_link" text:visited-style-name="Visited_20_Internet_20_Link">Idegen nyelvi megnevezések</text:a></text:span></text:p>
      <text:p text:style-name="Horizontal_20_Line"/>
      <text:h text:style-name="Heading_20_3" text:outline-level="3"><text:bookmark-start text:name="__RefHeading___a_toerzsadatok_leforditasa_4"/><text:bookmark-start text:name="a_toerzsadatok_leforditasa"/>2. A törzsadatok lefordítása<text:bookmark-end text:name="__RefHeading___a_toerzsadatok_leforditasa_4"/><text:bookmark-end text:name="a_toerzsadatok_leforditasa"/></text:h>
      <text:p text:style-name="Text_20_body">A beállítás után az idegen nyelvi mezők megjelennek a törzsadatoknál — a mezőfelirat a nyelvet is mutatja, pl. <text:span text:style-name="Source_20_Text">Idegennyelvi megnevezés 1 (Angol)</text:span>.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torzsadatok:cikktorzs:termekek" text:style-name="Internet_20_link" text:visited-style-name="Visited_20_Internet_20_Link">Termékek</text:a></text:span> és <text:span text:style-name="Strong_20_Emphasis"><text:a xlink:type="simple" xlink:href="https://doc.evir.hu/doku.php/evir:torzsadatok:cikktorzs:szolgaltatasok" text:style-name="Internet_20_link" text:visited-style-name="Visited_20_Internet_20_Link">Szolgáltatások</text:a></text:span> — a cikk bizonylatra kerülő megnevezése. <text:line-break/> Nagy cikktörzsnél érdemes a <text:a xlink:type="simple" xlink:href="https://doc.evir.hu/doku.php/evir:torzsadatok:cikktorzs:cikkszamok_tomeges" text:style-name="Internet_20_link" text:visited-style-name="Visited_20_Internet_20_Link">tömeges export/import</text:a>ot használni ahelyett, hogy egyesével végigmennénk a cikkeken.</text:p>
        </text:list-item>
        <text:list-item>
          <text:p text:style-name="List_20_1_Content"> <text:span text:style-name="Strong_20_Emphasis"><text:a xlink:type="simple" xlink:href="https://doc.evir.hu/doku.php/evir:torzsadatok:cikktorzs:mennyisegi_egysegek" text:style-name="Internet_20_link" text:visited-style-name="Visited_20_Internet_20_Link">Mennyiségi egységek</text:a></text:span> — a mennyiségi egység rövidítése nyelvenként. <text:line-break/> Ez <text:span text:style-name="Strong_20_Emphasis">törzsadat</text:span>: egyszer kell megadni, nem cikkenként.</text:p>
        </text:list-item>
        <text:list-item>
          <text:p text:style-name="List_20_1_Content_Last"> <text:span text:style-name="Strong_20_Emphasis"><text:a xlink:type="simple" xlink:href="https://doc.evir.hu/doku.php/evir:torzsadatok:cikktorzs:arkategoriak:arkategoriak" text:style-name="Internet_20_link" text:visited-style-name="Visited_20_Internet_20_Link">Árkategóriák</text:a></text:span>, <text:span text:style-name="Strong_20_Emphasis"><text:a xlink:type="simple" xlink:href="https://doc.evir.hu/doku.php/evir:torzsadatok:cikktorzs:cikk_kategoriak" text:style-name="Internet_20_link" text:visited-style-name="Visited_20_Internet_20_Link">Cikk-kategóriák</text:a></text:span>, <text:span text:style-name="Strong_20_Emphasis"><text:a xlink:type="simple" xlink:href="https://doc.evir.hu/doku.php/evir:torzsadatok:cikktorzs:cikk_tulajdonsagok" text:style-name="Internet_20_link" text:visited-style-name="Visited_20_Internet_20_Link">Cikk tulajdonságok</text:a></text:span>, <text:span text:style-name="Strong_20_Emphasis"><text:a xlink:type="simple" xlink:href="https://doc.evir.hu/doku.php/evir:torzsadatok:penzugyi:fizetesi_modok" text:style-name="Internet_20_link" text:visited-style-name="Visited_20_Internet_20_Link">Fizetési módok</text:a></text:span> — főleg a <text:a xlink:type="simple" xlink:href="https://doc.evir.hu/doku.php/evir:webshop:altalanos" text:style-name="Internet_20_link" text:visited-style-name="Visited_20_Internet_20_Link">webshop</text:a> megjelenítése miatt fontosak.</text:p>
        </text:list-item>
      </text:list>
      <text:p text:style-name="Text_20_body"><text:span text:style-name=""/> <text:span text:style-name="Strong_20_Emphasis">Nem kell mindent egyszerre lefordítani.</text:span> Ahol az idegen nyelvi mező üresen marad, ott a rendszer az alapértelmezett (magyar) értéket használja. Elég azokat a cikkeket lefordítani, amelyek idegen nyelvű bizonylatra vagy a webshopba kerülnek.</text:p>
      <text:p text:style-name="Horizontal_20_Line"/>
      <text:h text:style-name="Heading_20_3" text:outline-level="3"><text:bookmark-start text:name="__RefHeading___idegen_nyelvu_bizonylat_kiallitasa_5"/><text:bookmark-start text:name="idegen_nyelvu_bizonylat_kiallitasa"/>3. Idegen nyelvű bizonylat kiállítása<text:bookmark-end text:name="__RefHeading___idegen_nyelvu_bizonylat_kiallitasa_5"/><text:bookmark-end text:name="idegen_nyelvu_bizonylat_kiallitasa"/></text:h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bizonylatok:bizonylat_keszites" text:style-name="Internet_20_link" text:visited-style-name="Visited_20_Internet_20_Link">Bizonylat készítés</text:a></text:span>kor a <text:a xlink:type="simple" xlink:href="https://doc.evir.hu/doku.php/evir:bizonylatok:parameterek" text:style-name="Internet_20_link" text:visited-style-name="Visited_20_Internet_20_Link">Paraméterek</text:a> között a <text:span text:style-name="Strong_20_Emphasis"><text:span text:style-name="Source_20_Text">Nyelv</text:span></text:span> mezőben kiválasztjuk a bizonylat nyelvét. <text:line-break/><text:span text:style-name=""/> <text:span text:style-name="Strong_20_Emphasis">A nyelvet a tételek felvitele ELŐTT kell beállítani</text:span> — ugyanaz a logika, mint az <text:a xlink:type="simple" xlink:href="https://doc.evir.hu/doku.php/evir-faq:szamla_mas_penznemben" text:style-name="Internet_20_link" text:visited-style-name="Visited_20_Internet_20_Link">árkategória és a pénznem</text:a> esetében.</text:p>
        </text:list-item>
        <text:list-item>
          <text:p text:style-name="Numbering_20_1_Content"> A <text:a xlink:type="simple" xlink:href="https://doc.evir.hu/doku.php/evir:bizonylatok:tetelek_hozzaadasa" text:style-name="Internet_20_link" text:visited-style-name="Visited_20_Internet_20_Link">tételek hozzáadása</text:a>kor a program a tételsorba <text:span text:style-name="Strong_20_Emphasis">automatikusan a bizonylat nyelvén</text:span> írja a megnevezést és a mennyiségi egységet.</text:p>
          <text:list text:style-name="List_20_1">
            <text:list-item>
              <text:p text:style-name="List_20_1_Content"> A keresőmezőbe a <text:span text:style-name="Strong_20_Emphasis">lefordított név</text:span> részlete is beírható — a program a magyar név mellett abban is keres.</text:p>
            </text:list-item>
          </text:list>
        </text:list-item>
        <text:list-item>
          <text:p text:style-name="Numbering_20_1_Content_Last"> Ha utólag kell nyelvet váltani, a <text:span text:style-name=""><text:span text:style-name="Strong_20_Emphasis">| <text:span text:style-name="">Szövegek fordítása</text:span> |</text:span></text:span> gombbal a már felvitt tételsorok is átfordíthatók (illetve visszaállíthatók magyarra).</text:p>
        </text:list-item>
      </text:list>
      <text:p text:style-name="Text_20_body">Alapértelmezett nyelv beállítása: a <text:span text:style-name="Strong_20_Emphasis"><text:a xlink:type="simple" xlink:href="https://doc.evir.hu/doku.php/evir:rendszer:beallitasok:szamla" text:style-name="Internet_20_link" text:visited-style-name="Visited_20_Internet_20_Link">Rendszerbeállítások</text:a></text:span> <text:span text:style-name="Emphasis">Alapértelmezett nyelv</text:span> mezőjében. Ha ez üres, a bizonylat a <text:span text:style-name="Strong_20_Emphasis">belépett felhasználó felületi nyelvén</text:span> nyílik (ha azon készíthető bizonylat). <text:line-break/>
 Ez a beállítás a <text:a xlink:type="simple" xlink:href="https://doc.evir.hu/doku.php/evir:rendszer:felhasznaloi_fiok:felhasznaloi_fiok" text:style-name="Internet_20_link" text:visited-style-name="Visited_20_Internet_20_Link">Saját beállítások</text:a> között felhasználónként is megadható — az idegen nyelven dolgozó kolléga a saját fiókjában állíthatja be.</text:p>
      <text:p text:style-name="Text_20_body">Részletek: <text:span text:style-name="Strong_20_Emphasis"><text:a xlink:type="simple" xlink:href="https://doc.evir.hu/doku.php/evir:torzsadatok:bizonylat:tobbnyelvu_bizonylat" text:style-name="Internet_20_link" text:visited-style-name="Visited_20_Internet_20_Link">Idegen nyelvű és többnyelvű bizonylatok</text:a></text:span></text:p>
      <text:p text:style-name="Horizontal_20_Line"/>
      <text:h text:style-name="Heading_20_3" text:outline-level="3"><text:bookmark-start text:name="__RefHeading___toebbnyelvu_webshop_6"/><text:bookmark-start text:name="toebbnyelvu_webshop"/>4. Többnyelvű webshop<text:bookmark-end text:name="__RefHeading___toebbnyelvu_webshop_6"/><text:bookmark-end text:name="toebbnyelvu_webshop"/></text:h>
      <text:list text:style-name="Numbering_20_1" text:continue-numbering="false">
        <text:list-item>
          <text:p text:style-name="Numbering_20_1_Content_First"> A törzsadatok lefordítása után a webshop már tudja idegen nyelven mutatni a termékeket.</text:p>
        </text:list-item>
        <text:list-item>
          <text:p text:style-name="Numbering_20_1_Content"> A <text:span text:style-name="Strong_20_Emphasis">Nyelvválasztó</text:span> boxot ki kell tenni a webshop felületére: <text:span text:style-name="Strong_20_Emphasis">Webshop → <text:a xlink:type="simple" xlink:href="https://doc.evir.hu/doku.php/evir:webshop:beallitas_menu" text:style-name="Internet_20_link" text:visited-style-name="Visited_20_Internet_20_Link">Beállítás</text:a> → <text:a xlink:type="simple" xlink:href="https://doc.evir.hu/doku.php/evir:webshop:felulet_beallitasok" text:style-name="Internet_20_link" text:visited-style-name="Visited_20_Internet_20_Link">Webshop felület</text:a></text:span>, az <text:span text:style-name="Emphasis">Új elem</text:span> legördülőből.</text:p>
        </text:list-item>
        <text:list-item>
          <text:p text:style-name="Numbering_20_1_Content"> A box kinézete a <text:span text:style-name="Strong_20_Emphasis">Webshop → Beállítás → <text:a xlink:type="simple" xlink:href="https://doc.evir.hu/doku.php/evir:webshop:webshop_sablon" text:style-name="Internet_20_link" text:visited-style-name="Visited_20_Internet_20_Link">Webshop sablon</text:a></text:span> menüpontban szerkeszthető (<text:span text:style-name="Emphasis">Nyelvválasztó box</text:span> template).</text:p>
        </text:list-item>
        <text:list-item>
          <text:p text:style-name="Numbering_20_1_Content_Last"> A <text:a xlink:type="simple" xlink:href="https://doc.evir.hu/doku.php/evir:webshop:webshop_mukodes" text:style-name="Internet_20_link" text:visited-style-name="Visited_20_Internet_20_Link">Webshop működés</text:a> <text:span text:style-name="Emphasis">Cikkoldal szövegei</text:span> mezője szintén nyelvenként külön tölthető.</text:p>
        </text:list-item>
      </text:list>
      <text:p text:style-name="Text_20_body"> A nyelvválasztóban azok a nyelvek jelennek meg, amelyekhez be van állítva idegen nyelvi hely — plusz az alapértelmezett nyelv.</text:p>
      <text:p text:style-name="Horizontal_20_Line"/>
      <text:h text:style-name="Heading_20_3" text:outline-level="3"><text:bookmark-start text:name="__RefHeading___a_leggyakoribb_kerdesek_7"/><text:bookmark-start text:name="a_leggyakoribb_kerdesek"/>A leggyakoribb kérdések<text:bookmark-end text:name="__RefHeading___a_leggyakoribb_kerdesek_7"/><text:bookmark-end text:name="a_leggyakoribb_kerdesek"/></text:h>
      <text:list text:style-name="List_20_1" text:continue-numbering="false">
        <text:list-item>
          <text:p text:style-name="LastListParagraph_List_20_1_Content_First"> <text:span text:style-name="Strong_20_Emphasis">Beállítottam a nyelvet, de nem jelentek meg az idegen nyelvi mezők.</text:span> <text:line-break/>Az <text:span text:style-name="Emphasis">Idegennyelvi megnevezések száma</text:span> 0 vagy üres, vagy a mentés után nem töltődött újra az űrlap. A nyelvválasztó sorok csak a bekapcsolt helyekhez jelenne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ngol bizonylatot állítottam ki, de a tételek magyarul vannak.</text:span> <text:line-break/>Vagy a nyelvet a tételek felvitele <text:span text:style-name="Strong_20_Emphasis">után</text:span> állítottuk át (ilyenkor a <text:span text:style-name="Emphasis">Szövegek fordítása</text:span> gomb segít), vagy az adott cikkeknél nincs kitöltve az angol megnevezés, vagy az angolhoz nincs beállítva idegen nyelvi hel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 kétnyelvű bizonylaton a tételek csak egy nyelven vannak.</text:span> <text:line-break/>Ez a rendszer működése: kétnyelvű bizonylaton az <text:span text:style-name="Strong_20_Emphasis">állandó feliratok</text:span> jelennek meg mindkét nyelven, a tételsor megnevezése egynyelvű mara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tállítottam egy idegen nyelvi hely nyelvét, és rossz nyelvű szövegek jelennek meg.</text:span> <text:line-break/>A nyelv átállítása <text:span text:style-name="Strong_20_Emphasis">nem írja át</text:span> a korábban rögzített megnevezéseket. A régi szövegeket át kell írni az új nyelvre (a <text:a xlink:type="simple" xlink:href="https://doc.evir.hu/doku.php/evir:torzsadatok:cikktorzs:cikkszamok_tomeges" text:style-name="Internet_20_link" text:visited-style-name="Visited_20_Internet_20_Link">tömeges import</text:a> itt sokat segít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 webshopban a termékek idegen nyelven vannak, de a feliratok magyarul.</text:span> <text:line-break/>A választott nyelvhez van idegen nyelvi hely (ezért jó a terméknév), de nincs eVIR felület-fordítás. A felület ilyenkor az alapértelmezett nyelven mara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iányzik egy nyelv a bizonylat <text:span text:style-name="Emphasis">Nyelv</text:span> legördülőjéből.</text:span> <text:line-break/>Bizonylatot csak olyan nyelven lehet kiállítani, amihez van bizonylat-fordítás. Ez telepítés-függő — a rendszer üzemeltetőjét kell megkeresni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a xlink:type="simple" xlink:href="https://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doc.evir.hu/doku.php/evir:rendszer:beallitasok:cikktorzs" text:style-name="Internet_20_link" text:visited-style-name="Visited_20_Internet_20_Link">Beállítások: Cikktörzs</text:a></text:p>
        </text:list-item>
        <text:list-item>
          <text:p text:style-name="List_20_1_Content"> <text:a xlink:type="simple" xlink:href="https://doc.evir.hu/doku.php/evir:rendszer:beallitasok:szamla" text:style-name="Internet_20_link" text:visited-style-name="Visited_20_Internet_20_Link">Beállítások: Számla</text:a></text:p>
        </text:list-item>
        <text:list-item>
          <text:p text:style-name="List_20_1_Content"> <text:a xlink:type="simple" xlink:href="https://doc.evir.hu/doku.php/evir:torzsadatok:cikktorzs:mennyisegi_egysegek" text:style-name="Internet_20_link" text:visited-style-name="Visited_20_Internet_20_Link">Mennyiségi egységek</text:a></text:p>
        </text:list-item>
        <text:list-item>
          <text:p text:style-name="List_20_1_Content"> <text:a xlink:type="simple" xlink:href="https://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_Last"> <text:a xlink:type="simple" xlink:href="https://doc.evir.hu/doku.php/evir-faq:szamla_mas_penznemben" text:style-name="Internet_20_link" text:visited-style-name="Visited_20_Internet_20_Link">Számlázás más pénznem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9::15:06</meta:creation-date>
    <dc:creator>Generated</dc:creator>
    <dc:date>2026-08-14T09::15:06</dc:date>
    <dc:language>en-US</dc:language>
    <meta:editing-cycles>1</meta:editing-cycles>
    <meta:editing-duration>PT0S</meta:editing-duration>
    <dc:title>evir-faq:idegen_nyelvek</dc:title>
  </office:meta>
</office:document-meta>
</file>