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6fb0282c632f7127c02f6df380b27c.png"/>
  <manifest:file-entry manifest:media-type="image/png" manifest:full-path="Pictures/a0acf86b4e45eb946cd24bd237eeec5e.png"/>
  <manifest:file-entry manifest:media-type="image/png" manifest:full-path="Pictures/275e09c687152b6a3e996176966439e3.png"/>
  <manifest:file-entry manifest:media-type="image/png" manifest:full-path="Pictures/31a852ae3558bd6a00ff8bffdcdad78d.png"/>
  <manifest:file-entry manifest:media-type="image/png" manifest:full-path="Pictures/765a2aedd33c1745333e984e70da70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szamla_peldanyszam"/><text:bookmark-start text:name="__RefHeading___szamla_peldanyszam_1"/><text:bookmark-start text:name="szamla_peldanyszam"/>Számla példányszám<text:bookmark-end text:name="__RefHeading___szamla_peldanyszam_1"/><text:bookmark-end text:name="szamla_peldanyszam"/></text:h>
      <text:p text:style-name="Text_20_body"><draw:frame draw:style-name="mediaright" draw:name="0" text:anchor-type="paragraph" draw:z-index="0" svg:width="18.520833333333cm" style:rel-width="100%" svg:height="21.410166479611cm" style:rel-height="scale"><draw:image xlink:href="Pictures/a36fb0282c632f7127c02f6df380b27c.png" xlink:type="simple" xlink:show="embed" xlink:actuate="onLoad"/></draw:frame></text:p>
      <text:p text:style-name="Text_20_body">A számlák példányszámának, valamint eredeti/másolat jelölésének feltüntetése a <text:a xlink:type="simple" xlink:href="https://doc.evir.hu/doku.php/evir:bizonylatok:bizonylat_keszites" text:style-name="Internet_20_link" text:visited-style-name="Visited_20_Internet_20_Link">bizonylat</text:a>on legalább annyira nehezen akar kihalni, mint az aláírás+pecsét mítosz. </text:p>
      <text:p text:style-name="Text_20_body">Nagyon régen, még az előző évezredben a számlázóprogramokra vonatkozó szabályozás (24/1995. (XI.22.) PM rendelet) tényleg tartalmazott olyan megkötéseket, mely szerint minden számlapéldányt sorszámozni kellett, illetve tényleg volt olyan előírás, amivel meg kellett különböztetni az eredeti és a másolat példányokat. </text:p>
      <text:p text:style-name="Text_20_body">Azonban 2010.04.01-én eltörölték a példányok kötelező sorszámozását, majd 2010.09.27-én eltörölték az eredeti/másolat megkülönböztetését is, végül 2014.07.01-én megjelent 23/2014. (VI.30.) NGM rendelet a teljes 24/1995. (XI.22.) PM rendeletet hatályon kívül helyezte.</text:p>
      <text:p text:style-name="Text_20_body">Annak ellenére, hogy már jóval több, mint egy évtizede semmi nem írja elő a használatát, elég sokan ragaszkodnak a feltüntetéséhez a bizonylaton.  <text:line-break/>
Az eVIR jelenlegi verziói még lehetőséget biztosítanak a példányszámozás használatára, de a döntés már megszületett a végleges kivezetéséről.</text:p>
      <text:p text:style-name="Text_20_body"> Az újonnan telepített rendszerekben már alapértelmezetten nem is látható a példányszám, helyette a megjelenési forma (azaz papír vagy elektronikus) szerepel a bizonylaton.</text:p>
      <text:p text:style-name="Text_20_body">Ha valaki ennek ellenére ragaszkodik a példányszám megjelenítéséhez, akkor azt a: <text:line-break/></text:p>
      <text:list text:style-name="Numbering_20_1" text:continue-numbering="false">
        <text:list-item>
          <text:p text:style-name="Numbering_20_1_Content_First">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</text:p>
        </text:list-item>
        <text:list-item>
          <text:p text:style-name="Numbering_20_1_Content"> a <text:span text:style-name="Strong_20_Emphasis"><text:span text:style-name="Source_20_Text"><text:a xlink:type="simple" xlink:href="https://doc.evir.hu/doku.php/evir:rendszer:beallitasok:bizonylat_pdf" text:style-name="Internet_20_link" text:visited-style-name="Visited_20_Internet_20_Link">Bizonylat PDF</text:a></text:span></text:span> területen</text:p>
        </text:list-item>
        <text:list-item>
          <text:p text:style-name="Numbering_20_1_Content_Last"> a <text:span text:style-name="Strong_20_Emphasis"><text:span text:style-name="Source_20_Text">Bizonylatokon példányszám</text:span></text:span> legördülőben tudja engedélyezni, hogy <text:span text:style-name="Strong_20_Emphasis">legyen rajta</text:span>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 beállításokat!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7.0186681453316cm" style:rel-height="scale"><draw:image xlink:href="Pictures/a0acf86b4e45eb946cd24bd237eeec5e.png" xlink:type="simple" xlink:show="embed" xlink:actuate="onLoad"/></draw:frame>
<text:span text:style-name="Strong_20_Emphasis">Bizonylatokon a példányszám NE legyen rajta</text:span></text:p>
      <text:p text:style-name="Text_20_body">A számla megjelenési formája jelenik meg a PDF bizonylaton.</text:p>
      <text:p text:style-name="Horizontal_20_Line"/>
      <text:p text:style-name="Text_20_body"><draw:frame draw:style-name="mediaright" draw:name="2" text:anchor-type="paragraph" draw:z-index="2" svg:width="18.520833333333cm" style:rel-width="100%" svg:height="22.698933782267cm" style:rel-height="scale"><draw:image xlink:href="Pictures/275e09c687152b6a3e996176966439e3.png" xlink:type="simple" xlink:show="embed" xlink:actuate="onLoad"/></draw:frame></text:p>
      <text:p text:style-name="Text_20_body"><text:span text:style-name="Strong_20_Emphasis">Bizonylatokon a példányszám legyen rajta</text:span></text:p>
      <text:list text:style-name="Numbering_20_1" text:continue-numbering="false">
        <text:list-item>
          <text:p text:style-name="Numbering_20_1_Content_First">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</text:p>
        </text:list-item>
        <text:list-item>
          <text:p text:style-name="Numbering_20_1_Content"> a <text:span text:style-name="Source_20_Text"><text:a xlink:type="simple" xlink:href="https://doc.evir.hu/doku.php/evir:rendszer:beallitasok:szamla" text:style-name="Internet_20_link" text:visited-style-name="Visited_20_Internet_20_Link">Számla</text:a></text:span> területen</text:p>
        </text:list-item>
        <text:list-item>
          <text:p text:style-name="Numbering_20_1_Content_Last"> a <text:span text:style-name="Source_20_Text"><text:span text:style-name="Strong_20_Emphasis">Számla nyomtatás példányszáma</text:span></text:span> mezőben adhatjuk meg, hogy hány példány készüljön a számlából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 beállításokat!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A számlaképen pedig a <text:span text:style-name="Source_20_Text">Példány</text:span> mezőben láthatjuk a beállítottakat : </text:p>
        </text:list-item>
      </text:list>
      <text:p text:style-name="Text_20_body"><draw:frame draw:style-name="medialeft" draw:name="3" text:anchor-type="paragraph" draw:z-index="3" svg:width="18.520833333333cm" style:rel-width="100%" svg:height="6.9394514767932cm" style:rel-height="scale"><draw:image xlink:href="Pictures/31a852ae3558bd6a00ff8bffdcdad78d.png" xlink:type="simple" xlink:show="embed" xlink:actuate="onLoad"/></draw:frame></text:p>
      <text:p text:style-name="Text_20_body"><draw:frame draw:style-name="mediacenter" draw:name="4" text:anchor-type="paragraph" draw:z-index="4" svg:width="18.520833333333cm" style:rel-width="100%" svg:height="6.8074038867765cm" style:rel-height="scale"><draw:image xlink:href="Pictures/765a2aedd33c1745333e984e70da70e5.png" xlink:type="simple" xlink:show="embed" xlink:actuate="onLoad"/></draw:frame></text:p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szamlazas:szamla" text:style-name="Internet_20_link" text:visited-style-name="Visited_20_Internet_20_Link">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27</meta:creation-date>
    <dc:creator>Generated</dc:creator>
    <dc:date>2026-08-30T19::47:27</dc:date>
    <dc:language>en-US</dc:language>
    <meta:editing-cycles>1</meta:editing-cycles>
    <meta:editing-duration>PT0S</meta:editing-duration>
    <dc:title>evir-faq:szamla_peldanyszam</dc:title>
  </office:meta>
</office:document-meta>
</file>