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0e602204bd875b2039a078db0260bd4.png"/>
  <manifest:file-entry manifest:media-type="image/png" manifest:full-path="Pictures/6c10ea00b5a32f2d049b1521f1f4d09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adr:adr"/><text:bookmark-start text:name="__RefHeading___adr_1"/><text:bookmark-start text:name="adr"/>ADR<text:bookmark-end text:name="__RefHeading___adr_1"/><text:bookmark-end text:name="adr"/></text:h>
      <text:p text:style-name="Text_20_body">A veszélyes áruk közúti szállításához felelősségi nyilatkozat kiállítására van szükség. Az eVIR rendszer ezt alapszinten támogatja, ami azt jelenti, hogy kezeli mind a „korlátozott mennyiségben csomagolt áru” alapú mentességet, mind a pontszámok számolását, amivel az 1000 pontos szállítási határérték el nem érését lehet igazolni.</text:p>
      <text:p text:style-name="Text_20_body">A működéséhez szükség van a következőkre:</text:p>
      <text:list text:style-name="List_20_1" text:continue-numbering="false">
        <text:list-item>
          <text:p text:style-name="List_20_1_Content_First"> A nyilatkozatot készítő felhasználóhoz hozzá kell rendelve lennie egy személynek a partnerlistából. Ez a személy lesz a nyilatkozat kiállítója. Erről bővebb információ a  <text:a xlink:type="simple" xlink:href="https://doc.evir.hu/doku.php/evir:rendszer:felhasznalok:felhasznalok" text:style-name="Internet_20_link" text:visited-style-name="Visited_20_Internet_20_Link">Felhasználók</text:a> oldalon található.</text:p>
        </text:list-item>
        <text:list-item>
          <text:p text:style-name="List_20_1_Content"> A <text:a xlink:type="simple" xlink:href="https://doc.evir.hu/doku.php/evir:torzsadatok:cikktorzs:termekek" text:style-name="Internet_20_link" text:visited-style-name="Visited_20_Internet_20_Link">termék adatai</text:a>nál ki kell tölteni a termék bruttó súlyát</text:p>
        </text:list-item>
        <text:list-item>
          <text:p text:style-name="List_20_1_Content_Last"> A termék adatainál ki kell tölteni az ADR-hez kapcsolódó mezőket </text:p>
        </text:list-item>
      </text:list>
      <text:p text:style-name="Horizontal_20_Line"/>
      <text:h text:style-name="Heading_20_4" text:outline-level="4"><text:bookmark-start text:name="__RefHeading___adr_mezok_2"/><text:bookmark-start text:name="adr_mezok"/>ADR mezők<text:bookmark-end text:name="__RefHeading___adr_mezok_2"/><text:bookmark-end text:name="adr_mezok"/></text:h>
      <text:p text:style-name="Text_20_body"><draw:frame draw:style-name="media" draw:name="0" text:anchor-type="as-char" draw:z-index="0" svg:width="25.0825cm" style:rel-width="100%" svg:height="9.6572916666667cm" style:rel-height="scale"><draw:image xlink:href="Pictures/80e602204bd875b2039a078db0260bd4.png" xlink:type="simple" xlink:show="embed" xlink:actuate="onLoad"/></draw:frame></text:p>
      <text:p text:style-name="Text_20_body">Az adatokat minden esetben a termék gyártójának biztonságtechnikai adatlapja alapján kell megadni!</text:p>
      <text:list text:style-name="List_20_1" text:continue-numbering="false">
        <text:list-item>
          <text:p text:style-name="List_20_1_Content_First"> <text:span text:style-name="Strong_20_Emphasis"><text:span text:style-name="Source_20_Text">(a) UN</text:span></text:span> <text:line-break/>A termék besorolása. 4 számjegy. <text:line-break/></text:p>
        </text:list-item>
        <text:list-item>
          <text:p text:style-name="List_20_1_Content"> <text:span text:style-name="Strong_20_Emphasis"><text:span text:style-name="Source_20_Text">(b) Helyes szállítási megnevezés</text:span></text:span> <text:line-break/>pl. „ALKOHOLOK…” <text:line-break/></text:p>
        </text:list-item>
        <text:list-item>
          <text:p text:style-name="List_20_1_Content"> <text:span text:style-name="Strong_20_Emphasis"><text:span text:style-name="Source_20_Text">Osztály</text:span>:</text:span> pl. „2” <text:line-break/></text:p>
        </text:list-item>
        <text:list-item>
          <text:p text:style-name="List_20_1_Content"> <text:span text:style-name="Strong_20_Emphasis"><text:span text:style-name="Source_20_Text">© Bárca</text:span></text:span> pl. „2” <text:line-break/></text:p>
        </text:list-item>
        <text:list-item>
          <text:p text:style-name="List_20_1_Content"> <text:span text:style-name="Strong_20_Emphasis"><text:span text:style-name="Source_20_Text">(d) Csomagolás csoport</text:span></text:span> <text:line-break/>pl. II <text:line-break/></text:p>
        </text:list-item>
        <text:list-item>
          <text:p text:style-name="List_20_1_Content"> <text:span text:style-name="Strong_20_Emphasis"><text:span text:style-name="Source_20_Text">(e) Csomagoló eszköz</text:span></text:span> <text:line-break/>pl. „Kanna (3H1)” <text:line-break/></text:p>
        </text:list-item>
        <text:list-item>
          <text:p text:style-name="List_20_1_Content"> <text:span text:style-name="Strong_20_Emphasis"><text:span text:style-name="Source_20_Text">(e) Csomagolt mérete</text:span></text:span>: <text:line-break/>pl. „1 liter” <text:line-break/></text:p>
        </text:list-item>
        <text:list-item>
          <text:p text:style-name="List_20_1_Content"> <text:span text:style-name="Strong_20_Emphasis"><text:span text:style-name="Source_20_Text">(k) Szállítási kategória</text:span></text:span> </text:p>
          <text:list text:style-name="List_20_1">
            <text:list-item>
              <text:p text:style-name="List_20_1_Content"> <text:span text:style-name="Source_20_Text">2</text:span> szállítási kategória esetén 3-as szorzót használ a rendszer</text:p>
            </text:list-item>
            <text:list-item>
              <text:p text:style-name="List_20_1_Content"> <text:span text:style-name="Source_20_Text">3</text:span> szállítási kategória esetén 1-es szorzót használ a rendszer <text:line-break/></text:p>
            </text:list-item>
          </text:list>
        </text:list-item>
        <text:list-item>
          <text:p text:style-name="List_20_1_Content_Last"> <text:span text:style-name="Strong_20_Emphasis"><text:span text:style-name="Source_20_Text">Korlátozott mennyiségben csomagolt áru</text:span></text:span> <text:line-break/>Mentesítési jelölés beállíthatósága.</text:p>
        </text:list-item>
      </text:list>
      <text:p text:style-name="Horizontal_20_Line"/>
      <text:h text:style-name="Heading_20_3" text:outline-level="3"><text:bookmark-start text:name="__RefHeading___felelossegi_nyilatkozat_3"/><text:bookmark-start text:name="felelossegi_nyilatkozat"/>Felelősségi nyilatkozat<text:bookmark-end text:name="__RefHeading___felelossegi_nyilatkozat_3"/><text:bookmark-end text:name="felelossegi_nyilatkozat"/></text:h>
      <text:p text:style-name="Text_20_body"><draw:frame draw:style-name="media" draw:name="1" text:anchor-type="as-char" draw:z-index="1" svg:width="25.55875cm" style:rel-width="100%" svg:height="21.2725cm" style:rel-height="scale"><draw:image xlink:href="Pictures/6c10ea00b5a32f2d049b1521f1f4d095.png" xlink:type="simple" xlink:show="embed" xlink:actuate="onLoad"/></draw:frame>
Ha a beállítások helyesen megtörténtek, akkor a nyilatkozat előállítható az <text:span text:style-name="Source_20_Text">ADR→Kísérő nyilatkozat</text:span> menüpontban. A nyilatkozat előállítása előtt a szokott módon el kell készíteni a számlákat vagy a szállítóleveleket, amelyek tartalmazzák a szállítandó tételeket. Amikor az összes olyan bizonylat készen van, ami egy fuvarban felkerül a teherautóra, akkor lehet megcsinálni magát a nyilatkozatot. Az elkészített számlákat vagy szállítóleveleket egyesével hozzá kell adni a formon a nyilatkozathoz, majd ezt követően a <text:span text:style-name="Source_20_Text">Felvesz</text:span> gomb megnyomása után elkészül a nyilatkozat PDF formátumban, amit ki kell nyomtatni és a készítőjének alá kell írni.</text:p>
      <text:p text:style-name="Text_20_body">A <text:span text:style-name="Source_20_Text">Számla hozzáadása listából</text:span> gomb hatására a kiállított számlákról kapunk egy listát, amiből ki lehet választani egy számlát. Ha tudjuk a számla vagy szállítólevél bizonylat számát, akkor nincs szükség a lista megtekintésére, mivel az adott bizonylatszám beírásával és a <text:span text:style-name="Source_20_Text">Bizonylat hozzáadása</text:span> gomb megnyomásával közvetlenül is megtörténhet a hozzáadás.</text:p>
      <text:p text:style-name="Text_20_body">Fontos tudni, hogy a gép a rendelkezésre álló adatokból számol, azokat ellenőrizni / korrigálni nem tudja, így kiemelten fontos a helyes előkészítés. Pl. ha nincs megadva a termék súlya, akkor nem tud ez alapján számolni, vagy ha a szállítási kategóriánál rossz érték kerül megadásra, akkor helytelenül fogja összeszorozni a többi adattal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0T19::44:31</meta:creation-date>
    <dc:creator>Generated</dc:creator>
    <dc:date>2026-08-30T19::44:31</dc:date>
    <dc:language>en-US</dc:language>
    <meta:editing-cycles>1</meta:editing-cycles>
    <meta:editing-duration>PT0S</meta:editing-duration>
    <dc:title>evir:adr:adr</dc:title>
  </office:meta>
</office:document-meta>
</file>