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0963563292f3b142bed707a84d8d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alapok:altalanos_hibakezeles"/><text:bookmark-start text:name="__RefHeading___a_hibakezelesrol_altalaban_1"/><text:bookmark-start text:name="a_hibakezelesrol_altalaban"/>A hibakezelésről általában<text:bookmark-end text:name="__RefHeading___a_hibakezelesrol_altalaban_1"/><text:bookmark-end text:name="a_hibakezelesrol_altalaban"/></text:h>
      <text:p text:style-name="Text_20_body">Az önálló, gyors problémamegoldást, valamint a támogatás hatékonyságát szeretnénk növelni a következő alapértelmezett megoldásokkal és tudáselemekkel. <text:line-break/>
Igyekszünk összefoglalni és beazonosítani az ismétlődő felhasználói kéréseket és hibákat, valamint ezekre gyors megoldást nyújtani a hibaüzenetek felhasználóbaráttá tételével és a hiba típusok elkülönítésével.</text:p>
      <text:p text:style-name="Horizontal_20_Line"/>
      <text:h text:style-name="Heading_20_3" text:outline-level="3"><text:bookmark-start text:name="__RefHeading___a_felueletrol_2"/><text:bookmark-start text:name="a_felueletrol"/>A felületről<text:bookmark-end text:name="__RefHeading___a_felueletrol_2"/><text:bookmark-end text:name="a_felueletrol"/></text:h>
      <text:p text:style-name="Text_20_body"><draw:frame draw:style-name="mediaright" draw:name="0" text:anchor-type="paragraph" draw:z-index="0" svg:width="18.520833333333cm" style:rel-width="100%" svg:height="8.9585524009814cm" style:rel-height="scale"><draw:image xlink:href="Pictures/680963563292f3b142bed707a84d8d82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<text:span text:style-name="">Rendszerüzenetek </text:span></text:span> <text:line-break/>A program által a felhasználó részére küldött üzenetek. A címsor link a rendszerüzenettel kapcsolatos dokumentációs oldalra mutat. <text:line-break/><text:span text:style-name="Strong_20_Emphasis">A rendszerüzenetek területen olvasható üzenet típusok:</text:span></text:p>
          <text:list text:style-name="List_20_1">
            <text:list-item>
              <text:p text:style-name="List_20_1_Content"> <text:span text:style-name="Strong_20_Emphasis">Információ</text:span>: Tájékoztatja a felhasználót, nincs vele teendő. Például a sikeres adatrögzítésről.</text:p>
            </text:list-item>
            <text:list-item>
              <text:p text:style-name="List_20_1_Content"> <text:span text:style-name="Strong_20_Emphasis">Figyelmeztetés</text:span>: Meggátolja a továbblépést, mert olyan eseményről szól, amivel foglalkozni kell. Például kötelezően kitöltendő mezőből hiányzó adat.</text:p>
            </text:list-item>
            <text:list-item>
              <text:p text:style-name="List_20_1_Content"> <text:span text:style-name="Strong_20_Emphasis">Hiba</text:span>: Már bekövetkezett hibáról szól, amivel foglalkozni kell, ezért meggátolja a továbblépést. Ez lehet programhiba, vagy felhasználó által végzett műveletből adódó probléma.</text:p>
            </text:list-item>
            <text:list-item>
              <text:p text:style-name="List_20_1_Content"> <text:span text:style-name="Strong_20_Emphasis">Rendszerhiba</text:span>: Olyan esemény, ami a program nem tervezett működéséből adódik, azaz a program nem kezeli le hiba vagy figyelmeztetés keretében. Lehet programhiba, de okozhatja nem megfelelő adat is. Értelmezéséhez és megoldásához hibabejelentés lehet szükséges.</text:p>
            </text:list-item>
            <text:list-item>
              <text:p text:style-name="List_20_1_Content"> <text:a xlink:type="simple" xlink:href="https://doc.evir.hu/doku.php/evir:alapok:adatbazis_hiba" text:style-name="Internet_20_link" text:visited-style-name="Visited_20_Internet_20_Link">Adatbázis hibák lehetséges okai és megoldásai</text:a></text:p>
            </text:list-item>
            <text:list-item>
              <text:p text:style-name="List_20_1_Content"> <text:span text:style-name="Strong_20_Emphasis"><text:span text:style-name=""> ikonnal ellátott link</text:span></text:span> <text:line-break/>A megjelenő üzenettel kapcsolatos dokumentációs oldalt nyitja meg a böngésző egy új ablakában.</text:p>
            </text:list-item>
          </text:list>
        </text:list-item>
        <text:list-item>
          <text:p text:style-name="Numbering_20_1_Content"> <text:span text:style-name="Strong_20_Emphasis">Hasznos tippek</text:span> <text:line-break/>A gombra kattintva megjelenítheti/elrejtheti az űrlap mezőinek kitöltését segítő súgó buborékokat.</text:p>
        </text:list-item>
        <text:list-item>
          <text:p text:style-name="Numbering_20_1_Content"> <text:span text:style-name="Strong_20_Emphasis">Súgó</text:span> <text:line-break/>A gombra kattintva az eVIR Tudásbázis megnyitása a böngésző új ablakában.</text:p>
        </text:list-item>
        <text:list-item>
          <text:p text:style-name="Numbering_20_1_Content"> <text:span text:style-name=""><text:span text:style-name="Strong_20_Emphasis">| <text:span text:style-name=""> Hibaüzenet másolása vágólapra</text:span> |</text:span></text:span> <text:line-break/><text:span text:style-name="Strong_20_Emphasis">Rendszerüzenetek vágólapra másolása</text:span> <text:line-break/>A gombra kattintva vágólapra helyezi a fejlesztőknek szükséges rendszerüzenetek szövegét. Az email megnyitása nélkül használható, ha csak a szöveget szeretné másolni.</text:p>
        </text:list-item>
        <text:list-item>
          <text:p text:style-name="Numbering_20_1_Content_Last"> <text:span text:style-name=""><text:span text:style-name="Strong_20_Emphasis">| <text:span text:style-name=""> +  Hibabejelentés</text:span> |</text:span></text:span> <text:line-break/><text:span text:style-name="Strong_20_Emphasis">Hibabejelentés küldése</text:span> <text:line-break/>Egyszerre másolja vágólapra a hibaüzenetet és megnyitja az alapértelmezett levelezőprogramot, előre kitöltve a címzett és tárgy mezőket, valamint az email szövegét. Ha a hibaüzenet túl hosszú, csak az első része kerül az email szövegébe — a teljes tartalom a vágólapon marad, Ctrl+V-vel beilleszthető.</text:p>
        </text:list-item>
      </text:list>
      <text:p text:style-name="Horizontal_20_Line"/>
      <text:h text:style-name="Heading_20_3" text:outline-level="3"><text:bookmark-start text:name="__RefHeading___hibabejelentes_3"/><text:bookmark-start text:name="hibabejelentes"/>Hibabejelentés<text:bookmark-end text:name="__RefHeading___hibabejelentes_3"/><text:bookmark-end text:name="hibabejelentes"/></text:h>
      <text:p text:style-name="Text_20_body"><text:span text:style-name=""/> Amennyiben nem érkezik egyértelmű javaslat az eVIR-től a probléma megoldására, akkor a leginkább célravezető, ha elküldi az <text:span text:style-name="Emphasis">evir@bc.hu</text:span> email címre <text:span text:style-name="Strong_20_Emphasis"><text:a xlink:type="simple" xlink:href="https://doc.evir.hu/doku.php/evir:alapok:hibabejelentes" text:style-name="Internet_20_link" text:visited-style-name="Visited_20_Internet_20_Link">hibabejelentésként</text:a></text:span>! </text:p>
      <text:p text:style-name="Text_20_body">A <text:span text:style-name=""><text:span text:style-name="Strong_20_Emphasis">| <text:span text:style-name=""> +  Hibabejelentés</text:span> |</text:span></text:span> gomb automatikusan elvégzi a másolást és az email megnyitását is — nem szükséges előtte külön a kék gombra kattintani.</text:p>
      <text:p text:style-name="Horizontal_20_Line"/>
      <text:h text:style-name="Heading_20_3" text:outline-level="3"><text:bookmark-start text:name="__RefHeading___online_szamla_hibauezenetek_4"/><text:bookmark-start text:name="online_szamla_hibauezenetek"/>Online számla hibaüzenetek<text:bookmark-end text:name="__RefHeading___online_szamla_hibauezenetek_4"/><text:bookmark-end text:name="online_szamla_hibauezenetek"/></text:h>
      <text:list text:style-name="List_20_1" text:continue-numbering="false">
        <text:list-item>
          <text:p text:style-name="List_20_1_Content_First"> <text:a xlink:type="simple" xlink:href="https://doc.evir.hu/doku.php/evir:onlineszamla:hibakezeles" text:style-name="Internet_20_link" text:visited-style-name="Visited_20_Internet_20_Link">Online számla hibakezelés</text:a></text:p>
        </text:list-item>
        <text:list-item>
          <text:p text:style-name="List_20_1_Content_Last"> <text:a xlink:type="simple" xlink:href="https://doc.evir.hu/doku.php/evir:onlineszamla:hibauzenetek" text:style-name="Internet_20_link" text:visited-style-name="Visited_20_Internet_20_Link">Online számla hibaüzenetek</text:a></text:p>
        </text:list-item>
      </text:list>
      <text:h text:style-name="Heading_20_3" text:outline-level="3"><text:bookmark-start text:name="__RefHeading___rendszeruezenetek_testreszabasa_5"/><text:bookmark-start text:name="rendszeruezenetek_testreszabasa"/>Rendszerüzenetek testreszabása<text:bookmark-end text:name="__RefHeading___rendszeruezenetek_testreszabasa_5"/><text:bookmark-end text:name="rendszeruezenetek_testreszabasa"/></text:h>
      <text:p text:style-name="Text_20_body">A Rendszer → Beállítások → <text:a xlink:type="simple" xlink:href="https://doc.evir.hu/doku.php/evir:rendszer:beallitasok:beallitasok" text:style-name="Internet_20_link" text:visited-style-name="Visited_20_Internet_20_Link">Rendszerbeállítások</text:a> vagy Rendszer → Felhasználói fiók → <text:a xlink:type="simple" xlink:href="https://doc.evir.hu/doku.php/evir:rendszer:felhasznaloi_fiok:felhasznaloi_fiok" text:style-name="Internet_20_link" text:visited-style-name="Visited_20_Internet_20_Link">Felhasználói beállítások</text:a> menüpont alatt a <text:a xlink:type="simple" xlink:href="https://doc.evir.hu/doku.php/evir:rendszer:beallitasok:megjelenites_rendszeruzenetek" text:style-name="Internet_20_link" text:visited-style-name="Visited_20_Internet_20_Link">Megjelenítés - rendszerüzenetek</text:a> mezőben  testreszabható a rendszerüzenetek mérete és színe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alapok:bejelentkezes" text:style-name="Internet_20_link" text:visited-style-name="Visited_20_Internet_20_Link">Bejelentkezés</text:a></text:p>
        </text:list-item>
        <text:list-item>
          <text:p text:style-name="List_20_1_Content"> <text:a xlink:type="simple" xlink:href="https://doc.evir.hu/doku.php/evir:alapok:felepites_mukodes" text:style-name="Internet_20_link" text:visited-style-name="Visited_20_Internet_20_Link">Felépítés, működés</text:a></text:p>
        </text:list-item>
        <text:list-item>
          <text:p text:style-name="List_20_1_Content_Last"> <text:a xlink:type="simple" xlink:href="https://doc.evir.hu/doku.php/evir:alapok:hardver_es_szoftver_kovetelmenyek" text:style-name="Internet_20_link" text:visited-style-name="Visited_20_Internet_20_Link">Hardver és Szoftver követelmény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1::12:39</meta:creation-date>
    <dc:creator>Generated</dc:creator>
    <dc:date>2026-08-21T11::12:39</dc:date>
    <dc:language>en-US</dc:language>
    <meta:editing-cycles>1</meta:editing-cycles>
    <meta:editing-duration>PT0S</meta:editing-duration>
    <dc:title>evir:alapok:altalanos_hibakezeles</dc:title>
  </office:meta>
</office:document-meta>
</file>