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df76abe1c497b663284a11c6dccf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funkcio_gombok"/><text:bookmark-start text:name="__RefHeading___funkcio_gombok_1"/><text:bookmark-start text:name="funkcio_gombok"/>Funkció gombok<text:bookmark-end text:name="__RefHeading___funkcio_gombok_1"/><text:bookmark-end text:name="funkcio_gombok"/></text:h>
      <text:p text:style-name="Text_20_body"><draw:frame draw:style-name="mediaright" draw:name="0" text:anchor-type="paragraph" draw:z-index="0" svg:width="18.520833333333cm" style:rel-width="100%" svg:height="15.978758169935cm" style:rel-height="scale"><draw:image xlink:href="Pictures/19df76abe1c497b663284a11c6dccf53.png" xlink:type="simple" xlink:show="embed" xlink:actuate="onLoad"/></draw:frame></text:p>
      <text:h text:style-name="Heading_20_4" text:outline-level="4"><text:bookmark-start text:name="__RefHeading___eldob_2"/><text:bookmark-start text:name="eldob"/>Eldob<text:bookmark-end text:name="__RefHeading___eldob_2"/><text:bookmark-end text:name="eldob"/></text:h>
      <text:p text:style-name="Text_20_body">A folyamatban lévő műveletet mentés nélkül megszakítja. <text:line-break/>
A bizonylatot eldobja, a <text:a xlink:type="simple" xlink:href="https://doc.evir.hu/doku.php/evir:bizonylatok:bizonylat_keszites" text:style-name="Internet_20_link" text:visited-style-name="Visited_20_Internet_20_Link">bizonylat készítési folyamat</text:a>ot megállítja.</text:p>
      <text:h text:style-name="Heading_20_4" text:outline-level="4"><text:bookmark-start text:name="__RefHeading___elonezet_3"/><text:bookmark-start text:name="elonezet"/>Előnézet<text:bookmark-end text:name="__RefHeading___elonezet_3"/><text:bookmark-end text:name="elonezet"/></text:h>
      <text:p text:style-name="Text_20_body">A bizonylat készítése félbehagyásra kerül, és a rendszer előállít egy olyan bizonylat előnézet PDF-et, ami adattartalmilag megegyezik a végleges bizonylattal. <text:line-break/>
Az előnézet megtekintése után a <text:span text:style-name="Source_20_Text">Félbehagyott</text:span> menüpontból lehet folytatni a bizonylat készítését. Erről több információ a <text:a xlink:type="simple" xlink:href="https://doc.evir.hu/doku.php/evir:bizonylatok:felbehagyott_bizonylat" text:style-name="Internet_20_link" text:visited-style-name="Visited_20_Internet_20_Link">Félbehagyott bizonylatok</text:a> oldalon található.</text:p>
      <text:h text:style-name="Heading_20_4" text:outline-level="4"><text:bookmark-start text:name="__RefHeading___elonezet_mentes_nelkuel_4"/><text:bookmark-start text:name="elonezet_mentes_nelkuel"/>Előnézet mentés nélkül<text:bookmark-end text:name="__RefHeading___elonezet_mentes_nelkuel_4"/><text:bookmark-end text:name="elonezet_mentes_nelkuel"/></text:h>
      <text:p text:style-name="Text_20_body">Például pdf vagy HTML tartalom szerkesztéskor egy új ablakban megnyílik a előnézeti képe, a szerkesztett űrlap is mentés nélkül nyitva marad.</text:p>
      <text:h text:style-name="Heading_20_4" text:outline-level="4"><text:bookmark-start text:name="__RefHeading___felvesz_5"/><text:bookmark-start text:name="felvesz"/>Felvesz<text:bookmark-end text:name="__RefHeading___felvesz_5"/><text:bookmark-end text:name="felvesz"/></text:h>
      <text:p text:style-name="Text_20_body">Elmenti a műveletet az adatbázisba.</text:p>
      <text:p text:style-name="Text_20_body">A <text:span text:style-name="Source_20_Text">Felvesz</text:span> gombbal lehet a bizonylatot rögzíteni, ekkor kapja meg a bizonylatszámot is. Ameddig ez nem történik meg, addig a bizonylat nem létezik, a rajta szereplő raktári tételek nem kerülnek ki a raktárból.</text:p>
      <text:h text:style-name="Heading_20_4" text:outline-level="4"><text:bookmark-start text:name="__RefHeading___felvesz_es_szerkesztes_folytatasa_6"/><text:bookmark-start text:name="felvesz_es_szerkesztes_folytatasa"/>Felvesz és szerkesztés folytatása<text:bookmark-end text:name="__RefHeading___felvesz_es_szerkesztes_folytatasa_6"/><text:bookmark-end text:name="felvesz_es_szerkesztes_folytatasa"/></text:h>
      <text:p text:style-name="Text_20_body">Elmenti a műveletet az adatbázisba, viszont az űrlapon marad és a szerkesztés folytatható.</text:p>
      <text:h text:style-name="Heading_20_4" text:outline-level="4"><text:bookmark-start text:name="__RefHeading___felbehagy_7"/><text:bookmark-start text:name="felbehagy"/>Félbehagy<text:bookmark-end text:name="__RefHeading___felbehagy_7"/><text:bookmark-end text:name="felbehagy"/></text:h>
      <text:p text:style-name="Text_20_body">A bizonylat készítést félbe lehet hagyni, és később folytatni. A félbehagyott bizonylatot az adott bizonylatkészítés menüjében a <text:span text:style-name="Source_20_Text">Félbehagyott</text:span> menüpontban lehet megtalálni, és onnan folytatni. Folytatáskor a bizonylat kikerül a félbehagyottak közül. Erről több információ a <text:a xlink:type="simple" xlink:href="https://doc.evir.hu/doku.php/evir:bizonylatok:felbehagyott_bizonylat" text:style-name="Internet_20_link" text:visited-style-name="Visited_20_Internet_20_Link">Félbehagyott bizonylatok</text:a> oldalon található.</text:p>
      <text:h text:style-name="Heading_20_4" text:outline-level="4"><text:bookmark-start text:name="__RefHeading___mentes_es_elonezet_8"/><text:bookmark-start text:name="mentes_es_elonezet"/>Mentés és előnézet<text:bookmark-end text:name="__RefHeading___mentes_es_elonezet_8"/><text:bookmark-end text:name="mentes_es_elonezet"/></text:h>
      <text:p text:style-name="Text_20_body">Menti az űrlapot és a böngésző egy új ablakában megnyitja az előnézeti képet.</text:p>
      <text:h text:style-name="Heading_20_4" text:outline-level="4"><text:bookmark-start text:name="__RefHeading___nyomtatas_9"/><text:bookmark-start text:name="nyomtatas"/>Nyomtatás<text:bookmark-end text:name="__RefHeading___nyomtatas_9"/><text:bookmark-end text:name="nyomtatas"/></text:h>
      <text:p text:style-name="Text_20_body">Nyomtatásra kész dokumentum előállítása. Bővebben: <text:a xlink:type="simple" xlink:href="https://doc.evir.hu/doku.php/evir:fogalmak:nyomtatas" text:style-name="Internet_20_link" text:visited-style-name="Visited_20_Internet_20_Link">nyomtatás</text:a>.</text:p>
      <text:h text:style-name="Heading_20_4" text:outline-level="4"><text:bookmark-start text:name="__RefHeading___termek_valasztasa_listabol_10"/><text:bookmark-start text:name="termek_valasztasa_listabol"/>Termék választása listából<text:bookmark-end text:name="__RefHeading___termek_valasztasa_listabol_10"/><text:bookmark-end text:name="termek_valasztasa_listabol"/></text:h>
      <text:p text:style-name="Text_20_body">A gombra kattintva a termékek listájából lehet választani.</text:p>
      <text:h text:style-name="Heading_20_4" text:outline-level="4"><text:bookmark-start text:name="__RefHeading___tovabb_11"/><text:bookmark-start text:name="tovabb"/>Tovább<text:bookmark-end text:name="__RefHeading___tovabb_11"/><text:bookmark-end text:name="tovabb"/></text:h>
      <text:p text:style-name="Text_20_body">Tovább a következő oldalra.</text:p>
      <text:h text:style-name="Heading_20_4" text:outline-level="4"><text:bookmark-start text:name="__RefHeading___toerles_12"/><text:bookmark-start text:name="toerles"/>Törlés<text:bookmark-end text:name="__RefHeading___toerles_12"/><text:bookmark-end text:name="toerles"/></text:h>
      <text:p text:style-name="Text_20_body">Törli az adatot/adatokat az adatbázisból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21:37</meta:creation-date>
    <dc:creator>Generated</dc:creator>
    <dc:date>2026-08-11T07::21:37</dc:date>
    <dc:language>en-US</dc:language>
    <meta:editing-cycles>1</meta:editing-cycles>
    <meta:editing-duration>PT0S</meta:editing-duration>
    <dc:title>evir:alapok:funkcio_gombok</dc:title>
  </office:meta>
</office:document-meta>
</file>