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6f2802297746e7d0c2a2955c15037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arjegyzek:ar_import"/><text:bookmark-start text:name="__RefHeading___arlista_importalasa_1"/><text:bookmark-start text:name="arlista_importalasa"/>Árlista importálása<text:bookmark-end text:name="__RefHeading___arlista_importalasa_1"/><text:bookmark-end text:name="arlista_importalasa"/></text:h>
      <text:p text:style-name="Text_20_body"><draw:frame draw:style-name="mediaright" draw:name="0" text:anchor-type="paragraph" draw:z-index="0" svg:width="18.520833333333cm" style:rel-width="100%" svg:height="16.256672779136cm" style:rel-height="scale"><draw:image xlink:href="Pictures/9f6f2802297746e7d0c2a2955c15037d.png" xlink:type="simple" xlink:show="embed" xlink:actuate="onLoad"/></draw:frame></text:p>
      <text:p text:style-name="Text_20_body">A cikk címkék importálását az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arjegyzek:arjegyzek" text:style-name="Internet_20_link" text:visited-style-name="Visited_20_Internet_20_Link">Árjegyzék</text:a></text:span></text:p>
        </text:list-item>
        <text:list-item>
          <text:p text:style-name="Numbering_20_1_Content"> <text:span text:style-name="Strong_20_Emphasis"><text:a xlink:type="simple" xlink:href="https://doc.evir.hu/doku.php/evir:arjegyzek:csoportos_arjavitas" text:style-name="Internet_20_link" text:visited-style-name="Visited_20_Internet_20_Link">Csoportos árjavítás</text:a></text:span></text:p>
        </text:list-item>
        <text:list-item>
          <text:p text:style-name="Numbering_20_1_Content_Last"> <text:span text:style-name="Strong_20_Emphasis">Import</text:span> menüpontban lehet elindítani.</text:p>
        </text:list-item>
      </text:list>
      <text:p text:style-name="Text_20_body">Az árakat tartalmazó táblázat felöltését, ezen keresztül pedig a termékek árának módosítását lehet elvégezni.</text:p>
      <text:p text:style-name="Text_20_body"> Az importálás az eVIR-ben egységes felület kialakítással, de adattípusonként külön menüpont alatt működik , általános leírása a: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meges_muveletek:csv_xlsx_import" text:style-name="Internet_20_link" text:visited-style-name="Visited_20_Internet_20_Link">CSV, XLSX importálás </text:a></text:span> oldalon olvasható.</text:p>
        </text:list-item>
      </text:list>
      <text:h text:style-name="Heading_20_4" text:outline-level="4"><text:bookmark-start text:name="__RefHeading___tartalom_2"/><text:bookmark-start text:name="tartalom"/>Tartalom<text:bookmark-end text:name="__RefHeading___tartalom_2"/><text:bookmark-end text:name="tartalom"/></text:h>
      <text:p text:style-name="Text_20_body"><text:span text:style-name="Strong_20_Emphasis">Például:</text:span> <text:line-break/>
<text:span text:style-name="Source_20_Text">5 oszlop a következők szerint:</text:span> <text:line-break/>
''cikkszam; Megnevezés; Cikk_kategoria;bedatum; ''</text:p>
      <text:h text:style-name="Heading_20_4" text:outline-level="4"><text:bookmark-start text:name="__RefHeading___a_feldolgozas_menete_3"/><text:bookmark-start text:name="a_feldolgozas_menete"/>A feldolgozás menete<text:bookmark-end text:name="__RefHeading___a_feldolgozas_menete_3"/><text:bookmark-end text:name="a_feldolgozas_menete"/></text:h>
      <text:p text:style-name="Text_20_body">Ha a 'cikkszam' egyetlen termék beazonosítható, akkor megtörténik az adatok frissítése. <text:line-break/>
Ha van 'arkategoria' adat es algoritmus megadva, akkor az adott árkategóriában az árak frissítésre kerülnek. <text:line-break/>
Az algortimus meghatározza az adat formátumát. </text:p>
      <text:p text:style-name="Text_20_body">3 + 1 féle algoritmus van.</text:p>
      <text:list text:style-name="Numbering_20_1" text:continue-numbering="false">
        <text:list-item>
          <text:p text:style-name="Numbering_20_1_Content_First"> 'fixar'. → esetében az ár nem függ semmitől. A nettó ár a megadott adat lesz.</text:p>
        </text:list-item>
        <text:list-item>
          <text:p text:style-name="Numbering_20_1_Content"> 'szaz'. → esetében az ár a beszerzési ár adat százaleka lesz.</text:p>
        </text:list-item>
        <text:list-item>
          <text:p text:style-name="Numbering_20_1_Content"> 'nincs'. → esetében a rendszer nem ad ár javaslatot, azaz a felhasználónak kell minden alkalommal kitölteni.</text:p>
        </text:list-item>
        <text:list-item>
          <text:p text:style-name="Numbering_20_1_Content_Last"> 'valtozatlan' → Nem történik változtatás ebben az árkategóriában. (az árkategóriához tartozó adat figyelmen kívül lesz hagyva)</text:p>
        </text:list-item>
      </text:list>
      <text:p text:style-name="Text_20_body"><text:span text:style-name=""/> <text:span text:style-name="Strong_20_Emphasis">A megnevezést csak akkor frissíti, ha az nem volt üres az import listában.</text:span> <text:line-break/>
Több ezer termék esetén ez sok időt is igénybe vehet, ezért javasolt inkább pár ezer soronként külön táblázatba tenni.</text:p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torzsadatok:cikktorzs:cikkszamok_tomeges" text:style-name="Internet_20_link" text:visited-style-name="Visited_20_Internet_20_Link">Cikkszám tömeges műveletek</text:a></text:p>
        </text:list-item>
        <text:list-item>
          <text:p text:style-name="List_20_1_Content"> <text:a xlink:type="simple" xlink:href="https://doc.evir.hu/doku.php/evir:torzsadatok:cikktorzs:termekek" text:style-name="Internet_20_link" text:visited-style-name="Visited_20_Internet_20_Link">Termékek</text:a></text:p>
        </text:list-item>
        <text:list-item>
          <text:p text:style-name="List_20_1_Content"> <text:a xlink:type="simple" xlink:href="https://doc.evir.hu/doku.php/evir:torzsadatok:cikktorzs:cikk_cimke_beallitas" text:style-name="Internet_20_link" text:visited-style-name="Visited_20_Internet_20_Link">Cikk címke beállítás</text:a></text:p>
        </text:list-item>
        <text:list-item>
          <text:p text:style-name="List_20_1_Content"> <text:a xlink:type="simple" xlink:href="https://doc.evir.hu/doku.php/evir:webshop:webshop_cikk_tulajdonsagok" text:style-name="Internet_20_link" text:visited-style-name="Visited_20_Internet_20_Link">Webshop cikk tulajdonságok</text:a></text:p>
        </text:list-item>
        <text:list-item>
          <text:p text:style-name="List_20_1_Content"> <text:a xlink:type="simple" xlink:href="https://doc.evir.hu/doku.php/evir:tomeges_muveletek:csv_xlsx_export_import" text:style-name="Internet_20_link" text:visited-style-name="Visited_20_Internet_20_Link">Export / Import</text:a></text:p>
        </text:list-item>
        <text:list-item>
          <text:p text:style-name="List_20_1_Content"> <text:a xlink:type="simple" xlink:href="https://doc.evir.hu/doku.php/evir:tomeges_muveletek:csv_xlsx_import" text:style-name="Internet_20_link" text:visited-style-name="Visited_20_Internet_20_Link">CSV, XLSX importálás</text:a></text:p>
        </text:list-item>
        <text:list-item>
          <text:p text:style-name="List_20_1_Content_Last"> <text:a xlink:type="simple" xlink:href="https://doc.evir.hu/doku.php/evir:tomeges_muveletek:csv_xlsx_json_export" text:style-name="Internet_20_link" text:visited-style-name="Visited_20_Internet_20_Link">CSV, XLSX, JSON expor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6:15</meta:creation-date>
    <dc:creator>Generated</dc:creator>
    <dc:date>2026-08-30T19::46:15</dc:date>
    <dc:language>en-US</dc:language>
    <meta:editing-cycles>1</meta:editing-cycles>
    <meta:editing-duration>PT0S</meta:editing-duration>
    <dc:title>evir:arjegyzek:ar_import</dc:title>
  </office:meta>
</office:document-meta>
</file>