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1e4e1503ddd95325acc9a65b6e89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rjegyzek:arjegyzek"/><text:bookmark-start text:name="__RefHeading___arjegyzek_modul_1"/><text:bookmark-start text:name="arjegyzek_modul"/>Árjegyzék modul<text:bookmark-end text:name="__RefHeading___arjegyzek_modul_1"/><text:bookmark-end text:name="arjegyzek_modul"/></text:h>
      <text:p text:style-name="Text_20_body">Az <text:span text:style-name="Strong_20_Emphasis">Árjegyzék</text:span> menüpont alatt lehet árlistákat készíteni, árakat javítani akár tömegesen.</text:p>
      <text:p text:style-name="Text_20_body"><draw:frame draw:style-name="mediaright" draw:name="0" text:anchor-type="paragraph" draw:z-index="0" svg:width="18.520833333333cm" style:rel-width="100%" svg:height="10.361918859649cm" style:rel-height="scale"><draw:image xlink:href="Pictures/db1e4e1503ddd95325acc9a65b6e893f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arjegyzek:arlista_keszitese" text:style-name="Internet_20_link" text:visited-style-name="Visited_20_Internet_20_Link">Árlista készítése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rlista lista</text:span> <text:line-break/>A lista egy sorára kattintva a kiválasztott árlistában található cikkek listájához érkezün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rlista nyomtatás</text:span> <text:line-break/>A listából kiválasztott árlista nyomtatási képe jeleni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arjegyzek:arjavitas" text:style-name="Internet_20_link" text:visited-style-name="Visited_20_Internet_20_Link">Árjavítás</text:a></text:span>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arjegyzek:csoportos_arjavitas" text:style-name="Internet_20_link" text:visited-style-name="Visited_20_Internet_20_Link">Csoportos árjavítás</text:a></text:span></text:p>
          <text:list text:style-name="List_20_1">
            <text:list-item>
              <text:p text:style-name="List_20_1_Content"> <text:span text:style-name="Strong_20_Emphasis">Export</text:span></text:p>
            </text:list-item>
            <text:list-item>
              <text:p text:style-name="List_20_1_Content_Last"> <text:span text:style-name="Strong_20_Emphasis">Import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Listák</text:span></text:p>
          <text:list text:style-name="List_20_1">
            <text:list-item>
              <text:p text:style-name="List_20_1_Content"> <text:span text:style-name="Strong_20_Emphasis">Teljes lista</text:span></text:p>
            </text:list-item>
            <text:list-item>
              <text:p text:style-name="List_20_1_Content_Last"> <text:span text:style-name="Strong_20_Emphasis">Teljes lista képekkel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arjegyzek:termekkereso" text:style-name="Internet_20_link" text:visited-style-name="Visited_20_Internet_20_Link">Termékkereső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arjegyzek:termekbongeszo" text:style-name="Internet_20_link" text:visited-style-name="Visited_20_Internet_20_Link">Termékböngésző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5::26:22</meta:creation-date>
    <dc:creator>Generated</dc:creator>
    <dc:date>2026-09-10T15::26:22</dc:date>
    <dc:language>en-US</dc:language>
    <meta:editing-cycles>1</meta:editing-cycles>
    <meta:editing-duration>PT0S</meta:editing-duration>
    <dc:title>evir:arjegyzek:arjegyzek</dc:title>
  </office:meta>
</office:document-meta>
</file>