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d94eef8ab4659f86234744596e39b5b.png"/>
  <manifest:file-entry manifest:media-type="image/png" manifest:full-path="Pictures/daa6da74f278f6d18ed52d99464d1ef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arjegyzek:termekbongeszo"/><text:bookmark-start text:name="__RefHeading___termekboengeszo_1"/><text:bookmark-start text:name="termekboengeszo"/>Termékböngésző<text:bookmark-end text:name="__RefHeading___termekboengeszo_1"/><text:bookmark-end text:name="termekboengeszo"/></text:h>
      <text:p text:style-name="Text_20_body"><draw:frame draw:style-name="mediaright" draw:name="0" text:anchor-type="paragraph" draw:z-index="0" svg:width="18.520833333333cm" style:rel-width="100%" svg:height="7.08025cm" style:rel-height="scale"><draw:image xlink:href="Pictures/ad94eef8ab4659f86234744596e39b5b.png" xlink:type="simple" xlink:show="embed" xlink:actuate="onLoad"/></draw:frame></text:p>
      <table:table table:style-name="Table_Quotation1">
        <table:table-column/>
        <table:table-row>
          <table:table-cell office:value-type="string" table:style-name="Cell_Quotation1">
            <text:p text:style-name="tablealignleft"><text:span text:style-name="Strong_20_Emphasis">Különbség a <text:a xlink:type="simple" xlink:href="https://doc.evir.hu/doku.php/evir:arjegyzek:termekkereso" text:style-name="Internet_20_link" text:visited-style-name="Visited_20_Internet_20_Link">Termékkereső</text:a>től:</text:span> <text:line-break/>A Termékböngésző cikk-szintű összesített információt mutat (ár, bizonylat, összkészlet) — raktárt nem kell választani. <text:line-break/>A Termékkereső ezzel szemben raktár szerint bontja a készletet, és konkrét <text:a xlink:type="simple" xlink:href="https://doc.evir.hu/doku.php/evir:raktar:keszletkezeles" text:style-name="Internet_20_link" text:visited-style-name="Visited_20_Internet_20_Link">raktárat</text:a> kell megadni.</text:p>
          </table:table-cell>
        </table:table-row>
      </table:table>
      <text:list text:style-name="Numbering_20_1" text:continue-numbering="false">
        <text:list-item>
          <text:p text:style-name="Numbering_20_1_Content_First"> Az <text:span text:style-name="Strong_20_Emphasis"><text:a xlink:type="simple" xlink:href="https://doc.evir.hu/doku.php/evir:arjegyzek:arjegyzek" text:style-name="Internet_20_link" text:visited-style-name="Visited_20_Internet_20_Link">Árjegyzék</text:a></text:span>,</text:p>
        </text:list-item>
        <text:list-item>
          <text:p text:style-name="Numbering_20_1_Content"> <text:span text:style-name="Strong_20_Emphasis">Termékböngésző</text:span> menüpont alatt cikkek ár, bizonylat és készlet információit lehet lekérdezni.</text:p>
        </text:list-item>
        <text:list-item>
          <text:p text:style-name="Numbering_20_1_Content"> A <text:span text:style-name="Strong_20_Emphasis">Keresendő adatok</text:span> terület <text:span text:style-name="Strong_20_Emphasis">Cikkszám</text:span> mezőjébe kell beírni a cikkszámot vagy annak részletét.</text:p>
          <text:list text:style-name="List_20_1">
            <text:list-item>
              <text:p text:style-name="List_20_1_Content"> <text:span text:style-name=""><text:span text:style-name="Strong_20_Emphasis">| <text:span text:style-name="">  Keres</text:span> |</text:span></text:span>  gombra kattintás után </text:p>
            </text:list-item>
            <text:list-item>
              <text:p text:style-name="List_20_1_Content"> a <text:span text:style-name="Strong_20_Emphasis">Találatok</text:span> listában megjelennek a találati eredmények.</text:p>
            </text:list-item>
          </text:list>
        </text:list-item>
        <text:list-item>
          <text:p text:style-name="Numbering_20_1_Content"> A 'Készlet info' oszlopan a <text:span text:style-name="Strong_20_Emphasis">Megnéz</text:span>-re kattintás után a program megjeleníti a  'Találatok' lista alatt a <text:span text:style-name="Strong_20_Emphasis">Cikk készlet információ</text:span> listát.</text:p>
        </text:list-item>
        <text:list-item>
          <text:p text:style-name="Numbering_20_1_Content_Last"> A Cikkszámot követő bármely oszlopra kattintva a 'Termék módosító űrlap'jára érkezünk.   </text:p>
        </text:list-item>
      </text:list>
      <text:p text:style-name="Horizontal_20_Line"/>
      <text:p text:style-name="Text_20_body"><draw:frame draw:style-name="mediaright" draw:name="1" text:anchor-type="paragraph" draw:z-index="1" svg:width="18.520833333333cm" style:rel-width="100%" svg:height="23.931761268781cm" style:rel-height="scale"><draw:image xlink:href="Pictures/daa6da74f278f6d18ed52d99464d1eff.png" xlink:type="simple" xlink:show="embed" xlink:actuate="onLoad"/></draw:frame></text:p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arjegyzek:arjegyzek" text:style-name="Internet_20_link" text:visited-style-name="Visited_20_Internet_20_Link">Árjegyzék modul</text:a></text:p>
        </text:list-item>
        <text:list-item>
          <text:p text:style-name="List_20_1_Content"> <text:a xlink:type="simple" xlink:href="https://doc.evir.hu/doku.php/evir:torzsadatok:cikktorzs:cikkszamok" text:style-name="Internet_20_link" text:visited-style-name="Visited_20_Internet_20_Link">Cikkszámok</text:a></text:p>
        </text:list-item>
        <text:list-item>
          <text:p text:style-name="List_20_1_Content"> <text:a xlink:type="simple" xlink:href="https://doc.evir.hu/doku.php/evir:arjegyzek:arlista_keszitese" text:style-name="Internet_20_link" text:visited-style-name="Visited_20_Internet_20_Link">Árlista készítése</text:a></text:p>
        </text:list-item>
        <text:list-item>
          <text:p text:style-name="List_20_1_Content"> <text:a xlink:type="simple" xlink:href="https://doc.evir.hu/doku.php/evir:arjegyzek:csoportos_arjavitas" text:style-name="Internet_20_link" text:visited-style-name="Visited_20_Internet_20_Link">Csoportos árjavítás</text:a></text:p>
        </text:list-item>
        <text:list-item>
          <text:p text:style-name="List_20_1_Content_Last"> <text:a xlink:type="simple" xlink:href="https://doc.evir.hu/doku.php/evir:arjegyzek:termekkereso" text:style-name="Internet_20_link" text:visited-style-name="Visited_20_Internet_20_Link">Termékkereső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19::46:51</meta:creation-date>
    <dc:creator>Generated</dc:creator>
    <dc:date>2026-08-30T19::46:51</dc:date>
    <dc:language>en-US</dc:language>
    <meta:editing-cycles>1</meta:editing-cycles>
    <meta:editing-duration>PT0S</meta:editing-duration>
    <dc:title>evir:arjegyzek:termekbongeszo</dc:title>
  </office:meta>
</office:document-meta>
</file>