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4f7508bc7d8e9490e9d0bd050f72049.png"/>
  <manifest:file-entry manifest:media-type="image/png" manifest:full-path="Pictures/ccdb1b86b2b1890ed010a56e82de480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arjegyzek:termekkereso"/><text:bookmark-start text:name="__RefHeading___termekkereso_1"/><text:bookmark-start text:name="termekkereso"/>Termékkereső<text:bookmark-end text:name="__RefHeading___termekkereso_1"/><text:bookmark-end text:name="termekkereso"/></text:h>
      <text:p text:style-name="Text_20_body"><draw:frame draw:style-name="mediaright" draw:name="0" text:anchor-type="paragraph" draw:z-index="0" svg:width="18.520833333333cm" style:rel-width="100%" svg:height="7.5018406961178cm" style:rel-height="scale"><draw:image xlink:href="Pictures/64f7508bc7d8e9490e9d0bd050f72049.png" xlink:type="simple" xlink:show="embed" xlink:actuate="onLoad"/></draw:frame></text:p>
      <table:table table:style-name="Table_Quotation1">
        <table:table-column/>
        <table:table-row>
          <table:table-cell office:value-type="string" table:style-name="Cell_Quotation1">
            <text:p text:style-name="tablealignleft"><text:span text:style-name="Strong_20_Emphasis">Különbség a <text:a xlink:type="simple" xlink:href="https://doc.evir.hu/doku.php/evir:arjegyzek:termekbongeszo" text:style-name="Internet_20_link" text:visited-style-name="Visited_20_Internet_20_Link">Termékböngészőtől</text:a>:</text:span> <text:line-break/>A Termékkereső <text:a xlink:type="simple" xlink:href="https://doc.evir.hu/doku.php/evir:raktar:keszletkezeles" text:style-name="Internet_20_link" text:visited-style-name="Visited_20_Internet_20_Link">raktár</text:a> szerint bontja a készletet — konkrét raktárat kell kiválasztani, és a találatok raktáranként jelennek meg. <text:line-break/>A Termékböngésző ezzel szemben raktárválasztás nélkül, cikk-szintű összesített infót (ár, bizonylat, összkészlet) mutat.</text:p>
          </table:table-cell>
        </table:table-row>
      </table:table>
      <text:list text:style-name="Numbering_20_1" text:continue-numbering="false">
        <text:list-item>
          <text:p text:style-name="Numbering_20_1_Content_First"> Az <text:span text:style-name="Strong_20_Emphasis"><text:a xlink:type="simple" xlink:href="https://doc.evir.hu/doku.php/evir:arjegyzek:arjegyzek" text:style-name="Internet_20_link" text:visited-style-name="Visited_20_Internet_20_Link">Árjegyzék</text:a></text:span>,</text:p>
        </text:list-item>
        <text:list-item>
          <text:p text:style-name="Numbering_20_1_Content"> <text:span text:style-name="Strong_20_Emphasis">Termékkereső</text:span> menüpont alatt cikkek ár és készlet információit lehet lekérdezni.</text:p>
        </text:list-item>
        <text:list-item>
          <text:p text:style-name="Numbering_20_1_Content"> A <text:span text:style-name="Strong_20_Emphasis">Keresendő adatok</text:span> területen a: </text:p>
          <text:list text:style-name="List_20_1">
            <text:list-item>
              <text:p text:style-name="List_20_1_Content"> <text:span text:style-name="Strong_20_Emphasis"><text:a xlink:type="simple" xlink:href="https://doc.evir.hu/doku.php/evir:torzsadatok:cikktorzs:cikkszamok" text:style-name="Internet_20_link" text:visited-style-name="Visited_20_Internet_20_Link">Cikkszám</text:a></text:span> mezőjébe kell beírni a cikkszámot vagy annak részletét.</text:p>
            </text:list-item>
            <text:list-item>
              <text:p text:style-name="List_20_1_Content"> <text:span text:style-name="Strong_20_Emphasis"><text:a xlink:type="simple" xlink:href="https://doc.evir.hu/doku.php/evir:torzsadatok:raktar:torzs_raktar" text:style-name="Internet_20_link" text:visited-style-name="Visited_20_Internet_20_Link">Raktár</text:a></text:span> legördülőben pedig a vizsgált raktárt kell kiválasztani.</text:p>
            </text:list-item>
            <text:list-item>
              <text:p text:style-name="List_20_1_Content"> <text:span text:style-name=""><text:span text:style-name="Strong_20_Emphasis">| <text:span text:style-name="">  Keres</text:span> |</text:span></text:span>  gombra kattintás után </text:p>
            </text:list-item>
          </text:list>
        </text:list-item>
        <text:list-item>
          <text:p text:style-name="Numbering_20_1_Content"> a <text:span text:style-name="Strong_20_Emphasis">Találatok</text:span> listában megjelennek a talált cikkek ár adatai.</text:p>
        </text:list-item>
        <text:list-item>
          <text:p text:style-name="Numbering_20_1_Content"> A 'Készlet info' listában a raktár információk.</text:p>
          <text:list text:style-name="List_20_1">
            <text:list-item>
              <text:p text:style-name="List_20_1_Content_Last"> A listák bármely sorára kattintva a <text:span text:style-name="Strong_20_Emphasis">Cikk karton</text:span> űrlapra érkezünk.</text:p>
            </text:list-item>
          </text:list>
        </text:list-item>
      </text:list>
      <text:p text:style-name="Horizontal_20_Line"/>
      <text:p text:style-name="Text_20_body"><draw:frame draw:style-name="mediaright" draw:name="1" text:anchor-type="paragraph" draw:z-index="1" svg:width="18.520833333333cm" style:rel-width="100%" svg:height="8.6889166666667cm" style:rel-height="scale"><draw:image xlink:href="Pictures/ccdb1b86b2b1890ed010a56e82de480e.png" xlink:type="simple" xlink:show="embed" xlink:actuate="onLoad"/></draw:frame></text:p>
      <text:p text:style-name="Text_20_body"><text:span text:style-name="underline">Kapcsolódó oldalak:</text:span></text:p>
      <text:list text:style-name="List_20_1" text:continue-numbering="false">
        <text:list-item>
          <text:p text:style-name="List_20_1_Content_First"> <text:a xlink:type="simple" xlink:href="https://doc.evir.hu/doku.php/evir:arjegyzek:arjegyzek" text:style-name="Internet_20_link" text:visited-style-name="Visited_20_Internet_20_Link">Árjegyzék modul</text:a></text:p>
        </text:list-item>
        <text:list-item>
          <text:p text:style-name="List_20_1_Content"> <text:a xlink:type="simple" xlink:href="https://doc.evir.hu/doku.php/evir:torzsadatok:cikktorzs:cikkszamok" text:style-name="Internet_20_link" text:visited-style-name="Visited_20_Internet_20_Link">Cikkszámok</text:a></text:p>
        </text:list-item>
        <text:list-item>
          <text:p text:style-name="List_20_1_Content"> <text:a xlink:type="simple" xlink:href="https://doc.evir.hu/doku.php/evir:arjegyzek:arlista_keszitese" text:style-name="Internet_20_link" text:visited-style-name="Visited_20_Internet_20_Link">Árlista készítése</text:a></text:p>
        </text:list-item>
        <text:list-item>
          <text:p text:style-name="List_20_1_Content"> <text:a xlink:type="simple" xlink:href="https://doc.evir.hu/doku.php/evir:arjegyzek:csoportos_arjavitas" text:style-name="Internet_20_link" text:visited-style-name="Visited_20_Internet_20_Link">Csoportos árjavítás</text:a></text:p>
        </text:list-item>
        <text:list-item>
          <text:p text:style-name="List_20_1_Content_Last"> <text:a xlink:type="simple" xlink:href="https://doc.evir.hu/doku.php/evir:arjegyzek:termekbongeszo" text:style-name="Internet_20_link" text:visited-style-name="Visited_20_Internet_20_Link">Termékböngésző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30T19::46:51</meta:creation-date>
    <dc:creator>Generated</dc:creator>
    <dc:date>2026-08-30T19::46:51</dc:date>
    <dc:language>en-US</dc:language>
    <meta:editing-cycles>1</meta:editing-cycles>
    <meta:editing-duration>PT0S</meta:editing-duration>
    <dc:title>evir:arjegyzek:termekkereso</dc:title>
  </office:meta>
</office:document-meta>
</file>