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eb8a9f97233c18b2bfd000cae3d348.png"/>
  <manifest:file-entry manifest:media-type="image/svg+xml" manifest:full-path="Pictures/53324a6cff4fb45e1ced70f289463d1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arkat_penznem"/><text:bookmark-start text:name="__RefHeading___arkategoria_hasznalata_bizonylat_kesziteskor_1"/><text:bookmark-start text:name="arkategoria_hasznalata_bizonylat_kesziteskor"/>Árkategória használata bizonylat készítéskor<text:bookmark-end text:name="__RefHeading___arkategoria_hasznalata_bizonylat_kesziteskor_1"/><text:bookmark-end text:name="arkategoria_hasznalata_bizonylat_kesziteskor"/></text:h>
      <text:p text:style-name="Text_20_body"><text:a xlink:type="simple" xlink:href="https://doc.evir.hu/doku.php/evir:bizonylatok:bizonylat_keszites" text:style-name="Internet_20_link" text:visited-style-name="Visited_20_Internet_20_Link">Bizonylat készítés</text:a>kor az <text:a xlink:type="simple" xlink:href="https://doc.evir.hu/doku.php/evir:torzsadatok:cikktorzs:arkategoriak:arkategoriak" text:style-name="Internet_20_link" text:visited-style-name="Visited_20_Internet_20_Link">árkategória</text:a> kezelésénél elvártak a következőek.</text:p>
      <text:p text:style-name="Horizontal_20_Line"/>
      <text:h text:style-name="Heading_20_3" text:outline-level="3"><text:bookmark-start text:name="__RefHeading___arkategoria_mezo_2"/><text:bookmark-start text:name="arkategoria_mezo"/>Árkategória mező<text:bookmark-end text:name="__RefHeading___arkategoria_mezo_2"/><text:bookmark-end text:name="arkategoria_mezo"/></text:h>
      <text:p text:style-name="Text_20_body"><draw:frame draw:style-name="mediaright" draw:name="0" text:anchor-type="paragraph" draw:z-index="0" svg:width="18.520833333333cm" style:rel-width="100%" svg:height="17.567102713178cm" style:rel-height="scale"><draw:image xlink:href="Pictures/abeb8a9f97233c18b2bfd000cae3d348.png" xlink:type="simple" xlink:show="embed" xlink:actuate="onLoad"/></draw:frame></text:p>
      <text:p text:style-name="Text_20_body">Az árkategória legördülő mezőben a rendszerben beállított, a bizonylat számára elérhető árkategóriák közül választhat. <text:line-break/>
Ha csak egy árkategóriát <text:a xlink:type="simple" xlink:href="https://doc.evir.hu/doku.php/evir:torzsadatok:cikktorzs:arkategoriak:arkategoriak" text:style-name="Internet_20_link" text:visited-style-name="Visited_20_Internet_20_Link">rögzített a törzsadatok közé</text:a>, akkor a legördülő nem jelenik meg bizonylatkészítéskor, hanem automatikusan azt az egyet használja a program.</text:p>
      <text:p text:style-name="Text_20_body">Az árkategória egyúttal a bizonylat <text:a xlink:type="simple" xlink:href="https://doc.evir.hu/doku.php/evir:torzsadatok:penzugyi:penznemek" text:style-name="Internet_20_link" text:visited-style-name="Visited_20_Internet_20_Link">pénznem</text:a>ét is meghatározza.</text:p>
      <text:p text:style-name="Text_20_body"> Ha a bizonylaton vannak már tételek, akkor nem lehet eltérő pénznemű árkategóriát választani.</text:p>
      <text:h text:style-name="Heading_20_3" text:outline-level="3"><text:bookmark-start text:name="__RefHeading___tetelek_hozzaadasa_3"/><text:bookmark-start text:name="tetelek_hozzaadasa"/>Tételek hozzáadása<text:bookmark-end text:name="__RefHeading___tetelek_hozzaadasa_3"/><text:bookmark-end text:name="tetelek_hozzaadasa"/></text:h>
      <text:p text:style-name="Text_20_body"><text:a xlink:type="simple" xlink:href="https://doc.evir.hu/doku.php/evir:bizonylatok:tetelek_hozzaadasa" text:style-name="Internet_20_link" text:visited-style-name="Visited_20_Internet_20_Link">Tétel hozzáadása</text:a>kor a cikknek azt az árát fogja felkínálni amelyik a kiválasztott árkategória szerint a rendszerben található.</text:p>
      <text:h text:style-name="Heading_20_3" text:outline-level="3"><text:bookmark-start text:name="__RefHeading___korabbi_bizonylatok_felhasznalasa_4"/><text:bookmark-start text:name="korabbi_bizonylatok_felhasznalasa"/>Korábbi bizonylatok felhasználása<text:bookmark-end text:name="__RefHeading___korabbi_bizonylatok_felhasznalasa_4"/><text:bookmark-end text:name="korabbi_bizonylatok_felhasznalasa"/></text:h>
      <text:p text:style-name="Text_20_body">Korábbi bizonylatról származó tételek hozzáadásakor az árakat a korábbi bizonylatról veszi, az árkategóriától függetlenül.</text:p>
      <text:p text:style-name="Text_20_body">Amennyiben az árkategória pénzneme eltér a felhasznált bizonylat pénznemétől, akkor a rendszer általában megpróbálja átkonvertálni a pénzösszeget a másik pénznemre.</text:p>
      <text:h text:style-name="Heading_20_3" text:outline-level="3"><text:bookmark-start text:name="__RefHeading___automatizalt_mukoedesek_5"/><text:bookmark-start text:name="automatizalt_mukoedesek"/>Automatizált működések<text:bookmark-end text:name="__RefHeading___automatizalt_mukoedesek_5"/><text:bookmark-end text:name="automatizalt_mukoedesek"/></text:h>
      <text:p text:style-name="Text_20_body">A bizonylat készítés gyorsítása és a felhasználó munkájának segítése miatt a következő alapértelmezett működésekkel van kiegészítve az árkategóriák használata.</text:p>
      <text:list text:style-name="List_20_1" text:continue-numbering="false">
        <text:list-item>
          <text:p text:style-name="LastListParagraph_List_20_1_Content_First"> <text:span text:style-name="Strong_20_Emphasis">Alapértelmezett árkategória</text:span> <text:line-break/>Ha a bizonylatok nincsenek tételek, és nincs partner sem kiválasztva, akkor az árkategória legördülőben szerepel továbbá egy <text:line-break/><text:span text:style-name="Strong_20_Emphasis"><text:span text:style-name="Source_20_Text">*(…  (HUF))*</text:span></text:span> formában megadott alapértelmezett árkategória.  Alapértelmezetten ez van kiválasztva induláskor. <text:line-break/><text:line-break/> Ide az az <text:a xlink:type="simple" xlink:href="https://doc.evir.hu/doku.php/evir:torzsadatok:cikktorzs:arkategoriak:arkategoriak" text:style-name="Internet_20_link" text:visited-style-name="Visited_20_Internet_20_Link">árkategória</text:a> kerül, amelyik a törzsadatokban alapértelmezettként van megjelölve. <text:line-break/>Ez az árkategória az alapértelmezettségi tulajdonsága nélkül is még egy példányban szerepel a legördülőben. <text:line-break/>Ez az árkategória, alapértelmezettként funkcionál, azzal a kitétellel, hogy meg is változhat a lentebb részletezett körülmények esetén.</text:p>
        </text:list-item>
      </text:list>
      <text:list text:style-name="List_20_1" text:continue-numbering="false">
        <text:list-item>
          <text:p text:style-name="LastListParagraph_List_20_1_Content_First"> ** Partner alapértelmezett árkategóriája** <text:line-break/>Ez egy <text:a xlink:type="simple" xlink:href="https://doc.evir.hu/doku.php/evir:partnerek:beallitasok" text:style-name="Internet_20_link" text:visited-style-name="Visited_20_Internet_20_Link">partnerenként beállítható</text:a> nem kötelező paraméter a partner alapértelmezett árkategóriája. <text:line-break/> Ha a kiválasztott árkategória alapértelmezett <draw:frame draw:style-name="media" draw:name="1" text:anchor-type="as-char" draw:z-index="1" svg:width="" svg:rel-width="100%" svg:height="0cm"><draw:image xlink:href="Pictures/53324a6cff4fb45e1ced70f289463d1b.svg" xlink:type="simple" xlink:show="embed" xlink:actuate="onLoad"/></draw:frame>, akkor a partner kiválasztásakor az árkategória (és akár a <text:a xlink:type="simple" xlink:href="https://doc.evir.hu/doku.php/evir:torzsadatok:penzugyi:penznemek" text:style-name="Internet_20_link" text:visited-style-name="Visited_20_Internet_20_Link">pénznem</text:a> is) átvált a partner alapértelmezett árkategóriájára. <text:line-break/>A változásról, illetve annak sikertelenségéről <text:a xlink:type="simple" xlink:href="https://doc.evir.hu/doku.php/evir:alapok:altalanos_hibakezeles" text:style-name="Internet_20_link" text:visited-style-name="Visited_20_Internet_20_Link">üzenetet</text:a> kap a felhasználó.</text:p>
        </text:list-item>
      </text:list>
      <text:list text:style-name="List_20_1" text:continue-numbering="false">
        <text:list-item>
          <text:p text:style-name="List_20_1_Content_First"> <text:span text:style-name="Strong_20_Emphasis">Korábbi bizonylatok pénznemének megtartása</text:span> <text:line-break/>Ennek a működésnek a feltétele, hogy a bizonylat felhasználása előtt az árkategória alapértelmezett legyen. <text:line-break/><text:line-break/>Új bizonylatok készítésekor korábbi bizonylat felhasználása során igény lehet arra, hogy a rendszer automatikusan változtassa meg a pénznemet (átállítva az árkategóriát is) úgy, hogy az új bizonylat pénzneme a felhasznált korábbi bizonylat pénznemére változzon. <text:line-break/><text:line-break/>Ez a működés alapértelmezetten elvárt és így biztosítva van a <text:a xlink:type="simple" xlink:href="https://doc.evir.hu/doku.php/evir:szerzodes:altalanos" text:style-name="Internet_20_link" text:visited-style-name="Visited_20_Internet_20_Link">szerződések</text:a> esetén:</text:p>
          <text:list text:style-name="List_20_1">
            <text:list-item>
              <text:p text:style-name="List_20_1_Content"> <text:a xlink:type="simple" xlink:href="https://doc.evir.hu/doku.php/evir:szerzodes:szerzodesek_teljesitese" text:style-name="Internet_20_link" text:visited-style-name="Visited_20_Internet_20_Link">Szerződésteljesítések</text:a> felhasználásakor</text:p>
            </text:list-item>
            <text:list-item>
              <text:p text:style-name="List_20_1_Content_Last"> Szerződések megújításakor <text:line-break/><text:line-break/>A <text:span text:style-name="Strong_20_Emphasis">Rendszer → Beállítások → <text:a xlink:type="simple" xlink:href="https://doc.evir.hu/doku.php/evir:rendszer:beallitasok:beallitasok" text:style-name="Internet_20_link" text:visited-style-name="Visited_20_Internet_20_Link">Rendszerbeállítások</text:a></text:span> menüpont alatt ez bekapcsolható minden más bizonylatra is a <text:span text:style-name="Source_20_Text"><text:span text:style-name="Strong_20_Emphasis"><text:a xlink:type="simple" xlink:href="https://doc.evir.hu/doku.php/evir:rendszer:beallitasok:bizonylatkeszites" text:style-name="Internet_20_link" text:visited-style-name="Visited_20_Internet_20_Link">Bizonylatkészítés</text:a> / Bizonylat pénznemének kötelező megtartása</text:span></text:span> beállításon keresztül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0::06:19</meta:creation-date>
    <dc:creator>Generated</dc:creator>
    <dc:date>2026-08-27T00::06:19</dc:date>
    <dc:language>en-US</dc:language>
    <meta:editing-cycles>1</meta:editing-cycles>
    <meta:editing-duration>PT0S</meta:editing-duration>
    <dc:title>evir:bizonylatok:arkat_penznem</dc:title>
  </office:meta>
</office:document-meta>
</file>