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2b1c554abb1895673ed5e4420afc59.png"/>
  <manifest:file-entry manifest:media-type="image/png" manifest:full-path="Pictures/911b59f32dbf6e2b83a419e3c6c51b2e.png"/>
  <manifest:file-entry manifest:media-type="image/png" manifest:full-path="Pictures/82b7b2138435d214f61f0e0324cfab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bizonylat_megnezese"/><text:bookmark-start text:name="__RefHeading___elkeszuelt_bizonylat_adatainak_megnezese_1"/><text:bookmark-start text:name="elkeszuelt_bizonylat_adatainak_megnezese"/>Elkészült bizonylat adatainak megnézése<text:bookmark-end text:name="__RefHeading___elkeszuelt_bizonylat_adatainak_megnezese_1"/><text:bookmark-end text:name="elkeszuelt_bizonylat_adatainak_megnezese"/></text:h>
      <text:p text:style-name="Text_20_body">Általában a bizonylatokat tartalmazó <text:a xlink:type="simple" xlink:href="https://doc.evir.hu/doku.php/evir:alapok:listak" text:style-name="Internet_20_link" text:visited-style-name="Visited_20_Internet_20_Link">listák</text:a>ból kiválasztva érkezünk az adatlapra.</text:p>
      <text:p text:style-name="Text_20_body"><draw:frame draw:style-name="mediaright" draw:name="0" text:anchor-type="paragraph" draw:z-index="0" svg:width="18.520833333333cm" style:rel-width="100%" svg:height="5.3661738631623cm" style:rel-height="scale"><draw:image xlink:href="Pictures/852b1c554abb1895673ed5e4420afc59.png" xlink:type="simple" xlink:show="embed" xlink:actuate="onLoad"/></draw:frame></text:p>
      <text:p text:style-name="Text_20_body"><text:span text:style-name="Emphasis"><text:span text:style-name="Strong_20_Emphasis">Például számla adatainak megnézéséhez:</text:span></text:span></text:p>
      <text:list text:style-name="Numbering_20_1" text:continue-numbering="false">
        <text:list-item>
          <text:p text:style-name="Numbering_20_1_Content_First"> <text:span text:style-name="Strong_20_Emphasis">Számlázás</text:span>,</text:p>
        </text:list-item>
        <text:list-item>
          <text:p text:style-name="Numbering_20_1_Content"> <text:span text:style-name="Strong_20_Emphasis">Számlalista</text:span> menüpontra kell kattintani.</text:p>
        </text:list-item>
        <text:list-item>
          <text:p text:style-name="Numbering_20_1_Content_Last"> Majd a <text:a xlink:type="simple" xlink:href="https://doc.evir.hu/doku.php/evir:alapok:listak" text:style-name="Internet_20_link" text:visited-style-name="Visited_20_Internet_20_Link">lista</text:a> megfelelő sorára szükséges kattintani, hogy a számla adatait megnézhessük.</text:p>
        </text:list-item>
      </text:list>
      <text:p text:style-name="Horizontal_20_Line"/>
      <text:h text:style-name="Heading_20_4" text:outline-level="4"><text:bookmark-start text:name="__RefHeading___funkciok_2"/><text:bookmark-start text:name="funkciok"/>1. Funkciók<text:bookmark-end text:name="__RefHeading___funkciok_2"/><text:bookmark-end text:name="funkciok"/></text:h>
      <text:p text:style-name="Text_20_body"><draw:frame draw:style-name="mediaright" draw:name="1" text:anchor-type="paragraph" draw:z-index="1" svg:width="18.520833333333cm" style:rel-width="100%" svg:height="5.7174519933208cm" style:rel-height="scale"><draw:image xlink:href="Pictures/911b59f32dbf6e2b83a419e3c6c51b2e.png" xlink:type="simple" xlink:show="embed" xlink:actuate="onLoad"/></draw:frame></text:p>
      <text:p text:style-name="Text_20_body">  A <text:span text:style-name="Strong_20_Emphasis">Rendszer → Beállítások → <text:a xlink:type="simple" xlink:href="https://doc.evir.hu/doku.php/evir:rendszer:beallitasok:beallitasok" text:style-name="Internet_20_link" text:visited-style-name="Visited_20_Internet_20_Link">Rendszerbeállítások</text:a></text:span> menüpont alatt az összes felhasználó számára, <text:line-break/>a <text:span text:style-name="Strong_20_Emphasis">Rendszer → Fehasználói fiók → <text:a xlink:type="simple" xlink:href="https://doc.evir.hu/doku.php/evir:rendszer:felhasznaloi_fiok:felhasznaloi_fiok" text:style-name="Internet_20_link" text:visited-style-name="Visited_20_Internet_20_Link">Saját beállítások</text:a></text:span> menüpont alatt a bejelentkezett felhasználó számára <text:line-break/>a <text:span text:style-name="Strong_20_Emphasis"><text:a xlink:type="simple" xlink:href="https://doc.evir.hu/doku.php/evir:rendszer:beallitasok:megjelenites_rendszer" text:style-name="Internet_20_link" text:visited-style-name="Visited_20_Internet_20_Link">Megjelenítés - rendszer</text:a></text:span> területen a <text:span text:style-name="Source_20_Text">Navigációs és funkció ikonok beállítása</text:span> mezőben beállítható, hogy <text:a xlink:type="simple" xlink:href="https://doc.evir.hu/doku.php/evir:alapok:ikonok" text:style-name="Internet_20_link" text:visited-style-name="Visited_20_Internet_20_Link">ikonként</text:a> vagy szövegesen jelenjenek meg a gombok.</text:p>
      <text:p text:style-name="Text_20_body">A alábbiakban felsoroljuk az általános funkciókat, előfordulnak bizonylattípusonként egyedi lehetőségek is:</text:p>
      <text:list text:style-name="List_20_1" text:continue-numbering="false">
        <text:list-item>
          <text:p text:style-name="List_20_1_Content_First"> <text:span text:style-name="Strong_20_Emphasis">Új</text:span>: Új számla, <text:a xlink:type="simple" xlink:href="https://doc.evir.hu/doku.php/evir:bizonylatok:bizonylat_keszites" text:style-name="Internet_20_link" text:visited-style-name="Visited_20_Internet_20_Link">új bizonylat készítése</text:a> űrlapra irányít.</text:p>
        </text:list-item>
        <text:list-item>
          <text:p text:style-name="List_20_1_Content"> <text:span text:style-name="Strong_20_Emphasis"><text:a xlink:type="simple" xlink:href="https://doc.evir.hu/doku.php/evir:alapok:listak" text:style-name="Internet_20_link" text:visited-style-name="Visited_20_Internet_20_Link">Lista</text:a></text:span>: A számlák listája, azaz a bizonylattípusnak megfelelő lista nyílik meg.</text:p>
        </text:list-item>
        <text:list-item>
          <text:p text:style-name="List_20_1_Content"> <text:span text:style-name="Strong_20_Emphasis"><text:a xlink:type="simple" xlink:href="https://doc.evir.hu/doku.php/evir:fogalmak:nyomtatas" text:style-name="Internet_20_link" text:visited-style-name="Visited_20_Internet_20_Link">Nyomtatás</text:a></text:span>: A bizonylat nyomtatása. <text:line-break/> A PDF bizonylattal kapcsolatos <text:a xlink:type="simple" xlink:href="https://doc.evir.hu/doku.php/evir:rendszer:beallitasok:bizonylat_pdf" text:style-name="Internet_20_link" text:visited-style-name="Visited_20_Internet_20_Link">rendszerbeállításokban</text:a>  az elkészített bizonylatok tartalmával, megjelenésével kapcsolatos beállításokat lehet elvégezni. <text:span text:style-name=""/> A beállítások módosítása a már elkészített bizonylatokon nem változtat!</text:p>
        </text:list-item>
        <text:list-item>
          <text:p text:style-name="List_20_1_Content"> <text:span text:style-name="Strong_20_Emphasis">Dokumentumok</text:span>: A <text:a xlink:type="simple" xlink:href="https://doc.evir.hu/doku.php/evir:dokumentum:dokumentum" text:style-name="Internet_20_link" text:visited-style-name="Visited_20_Internet_20_Link">Dokumentum kezelő modulba</text:a> irányít, ahol a bizonylathoz rendelt fájlok, szöveges dokumentumok láthatók vagy új fájl feltöltésre is lehetőség van. A dokumentumkezelőben a funkció gombok között ott lesz a gomb mellyel vissza lehet térni a kiindulási bizonylathoz.</text:p>
        </text:list-item>
        <text:list-item>
          <text:p text:style-name="List_20_1_Content"> <text:span text:style-name="Strong_20_Emphasis"><text:a xlink:type="simple" xlink:href="https://doc.evir.hu/doku.php/evir:bizonylatok:masolhato_tetellista" text:style-name="Internet_20_link" text:visited-style-name="Visited_20_Internet_20_Link">Másolható tétellista</text:a></text:span> <draw:frame draw:style-name="mediaright" draw:name="2" text:anchor-type="paragraph" draw:z-index="2" svg:width="18.520833333333cm" style:rel-width="100%" svg:height="12.374333437892cm" style:rel-height="scale"><draw:image xlink:href="Pictures/82b7b2138435d214f61f0e0324cfab80.png" xlink:type="simple" xlink:show="embed" xlink:actuate="onLoad"/></draw:frame></text:p>
        </text:list-item>
        <text:list-item>
          <text:p text:style-name="List_20_1_Content"> <text:span text:style-name="Strong_20_Emphasis">Sztornó</text:span>: <text:a xlink:type="simple" xlink:href="https://doc.evir.hu/doku.php/evir:bizonylatok:bizonylat_storno" text:style-name="Internet_20_link" text:visited-style-name="Visited_20_Internet_20_Link">Bizonylat sztornózása</text:a></text:p>
        </text:list-item>
        <text:list-item>
          <text:p text:style-name="List_20_1_Content"> <text:span text:style-name="Strong_20_Emphasis"><text:a xlink:type="simple" xlink:href="https://doc.evir.hu/doku.php/evir:logisztika:bizonylat_lezaras" text:style-name="Internet_20_link" text:visited-style-name="Visited_20_Internet_20_Link">Lezárás</text:a></text:span>: számla kivételével minden logisztikai bizonylat lezárható.</text:p>
        </text:list-item>
        <text:list-item>
          <text:p text:style-name="List_20_1_Content"> <text:span text:style-name="Strong_20_Emphasis">Email küldés</text:span>: <text:a xlink:type="simple" xlink:href="https://doc.evir.hu/doku.php/evir:penzugy:email_kuldes_utolag_listabol" text:style-name="Internet_20_link" text:visited-style-name="Visited_20_Internet_20_Link">Bizonylat küldése emailben</text:a>.</text:p>
        </text:list-item>
        <text:list-item>
          <text:p text:style-name="List_20_1_Content"> <text:span text:style-name="Strong_20_Emphasis">Egyéb bizonylat készítése a megnyitott alapján:</text:span> </text:p>
          <text:list text:style-name="List_20_1">
            <text:list-item>
              <text:p text:style-name="List_20_1_Content"> <text:span text:style-name="Strong_20_Emphasis"><text:a xlink:type="simple" xlink:href="https://doc.evir.hu/doku.php/evir:szamlazas:eloleg:elolegszamla" text:style-name="Internet_20_link" text:visited-style-name="Visited_20_Internet_20_Link">Előlegszámla</text:a></text:span></text:p>
            </text:list-item>
            <text:list-item>
              <text:p text:style-name="List_20_1_Content"> <text:span text:style-name="Strong_20_Emphasis"><text:a xlink:type="simple" xlink:href="https://doc.evir.hu/doku.php/evir:szamlazas:helyesbito_szamla_keszites" text:style-name="Internet_20_link" text:visited-style-name="Visited_20_Internet_20_Link">Helyesbítő számla</text:a></text:span></text:p>
            </text:list-item>
            <text:list-item>
              <text:p text:style-name="List_20_1_Content"> <text:span text:style-name="Strong_20_Emphasis"><text:a xlink:type="simple" xlink:href="https://doc.evir.hu/doku.php/evir:szallitolevel:szallitolevel_keszites" text:style-name="Internet_20_link" text:visited-style-name="Visited_20_Internet_20_Link">Szállítólevél</text:a>…</text:span></text:p>
            </text:list-item>
          </text:list>
        </text:list-item>
        <text:list-item>
          <text:p text:style-name="List_20_1_Content"> <text:span text:style-name="Strong_20_Emphasis"><text:a xlink:type="simple" xlink:href="https://doc.evir.hu/doku.php/evir:logisztika:bizonylat_forrasraktara" text:style-name="Internet_20_link" text:visited-style-name="Visited_20_Internet_20_Link">Forrásraktár</text:a></text:span>: A bizonylat tételeinek forrásraktárai.</text:p>
        </text:list-item>
        <text:list-item>
          <text:p text:style-name="List_20_1_Content"> <text:span text:style-name="Strong_20_Emphasis"><text:a xlink:type="simple" xlink:href="https://doc.evir.hu/doku.php/evir:logisztika:bizonylat_tortenete" text:style-name="Internet_20_link" text:visited-style-name="Visited_20_Internet_20_Link">Történelem</text:a></text:span></text:p>
        </text:list-item>
        <text:list-item>
          <text:p text:style-name="List_20_1_Content"> <text:span text:style-name="Strong_20_Emphasis"><text:a xlink:type="simple" xlink:href="https://doc.evir.hu/doku.php/evir:mpl:szallitmany_kuldese" text:style-name="Internet_20_link" text:visited-style-name="Visited_20_Internet_20_Link">MPL szállítmány küldés</text:a></text:span></text:p>
        </text:list-item>
        <text:list-item>
          <text:p text:style-name="List_20_1_Content_Last"> <text:span text:style-name="Strong_20_Emphasis">Kép feltöltése</text:span>: A felhő ikonra kattintva a felhasználó eszközéről lehet képeket feltölteni a bizonylathoz. <text:line-break/>A kép rögzítésre kerül a dokumentumtárba és össsze lesz rendelve a számlával/bizonylattal.  Az első kép feltöltése után az oldal alján megjelenik a <text:span text:style-name="Strong_20_Emphasis">Dokumentumok</text:span> terület, ahol a feltöltött fájlok listája látható.</text:p>
        </text:list-item>
      </text:list>
      <text:h text:style-name="Heading_20_4" text:outline-level="4"><text:bookmark-start text:name="__RefHeading___bizonylat_adatai_3"/><text:bookmark-start text:name="bizonylat_adatai"/>2. Bizonylat adatai<text:bookmark-end text:name="__RefHeading___bizonylat_adatai_3"/><text:bookmark-end text:name="bizonylat_adatai"/></text:h>
      <text:p text:style-name="Text_20_body">A <text:a xlink:type="simple" xlink:href="https://doc.evir.hu/doku.php/evir:bizonylatok:bizonylat_keszites" text:style-name="Internet_20_link" text:visited-style-name="Visited_20_Internet_20_Link">bizonylat készítése</text:a>kor rögzített adatok ugyanolyan logika szerint vannak megjelenítve, csoportosítva mint a készítő űrlapon.
Nem módosíthatók, csak olvasásuk lehetséges. </text:p>
      <text:p text:style-name="Text_20_body">Egyes adatok linkként funkcionálnak. // Például:  a partner neve, Helyesbített/helyesbítő számla adatlapjára lehet átugrani a számláról. //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eles:vevoi:rendeles_adatai" text:style-name="Internet_20_link" text:visited-style-name="Visited_20_Internet_20_Link">Rendelés adatai</text:a></text:p>
        </text:list-item>
        <text:list-item>
          <text:p text:style-name="List_20_1_Content_Last"> <text:a xlink:type="simple" xlink:href="https://doc.evir.hu/doku.php/evir:szallitolevel:szallitolevel_adatai" text:style-name="Internet_20_link" text:visited-style-name="Visited_20_Internet_20_Link">Szállítólevél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26:27</meta:creation-date>
    <dc:creator>Generated</dc:creator>
    <dc:date>2026-08-11T07::26:27</dc:date>
    <dc:language>en-US</dc:language>
    <meta:editing-cycles>1</meta:editing-cycles>
    <meta:editing-duration>PT0S</meta:editing-duration>
    <dc:title>evir:bizonylatok:bizonylat_megnezese</dc:title>
  </office:meta>
</office:document-meta>
</file>