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09cc9dd27ac7eec1dfb4720792c72f4.png"/>
  <manifest:file-entry manifest:media-type="image/png" manifest:full-path="Pictures/a86a0267569c5807a14eed7314885b1a.png"/>
  <manifest:file-entry manifest:media-type="image/png" manifest:full-path="Pictures/ddcbd3522ecef2c3daa371223f54443a.png"/>
  <manifest:file-entry manifest:media-type="image/png" manifest:full-path="Pictures/a3d67cca039cc9355e0157ec198088b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bizonylatok:cimek_megadasa"/><text:bookmark-start text:name="__RefHeading___cimek_megadasa_bizonylatkesziteskor_1"/><text:bookmark-start text:name="cimek_megadasa_bizonylatkesziteskor"/>Címek megadása bizonylatkészítéskor<text:bookmark-end text:name="__RefHeading___cimek_megadasa_bizonylatkesziteskor_1"/><text:bookmark-end text:name="cimek_megadasa_bizonylatkesziteskor"/></text:h>
      <text:p text:style-name="Text_20_body"><draw:frame draw:style-name="mediaright" draw:name="0" text:anchor-type="paragraph" draw:z-index="0" svg:width="18.520833333333cm" style:rel-width="100%" svg:height="8.9455158480269cm" style:rel-height="scale"><draw:image xlink:href="Pictures/309cc9dd27ac7eec1dfb4720792c72f4.png" xlink:type="simple" xlink:show="embed" xlink:actuate="onLoad"/></draw:frame></text:p>
      <text:p text:style-name="Text_20_body">Egyes bizonylatok készítésekor (pl. <text:a xlink:type="simple" xlink:href="https://doc.evir.hu/doku.php/evir:rendeles:vevoi:vevoi_rendeles" text:style-name="Internet_20_link" text:visited-style-name="Visited_20_Internet_20_Link">vevői rendelés</text:a>, <text:a xlink:type="simple" xlink:href="https://doc.evir.hu/doku.php/evir:szallitolevel:szallitolevel_keszites" text:style-name="Internet_20_link" text:visited-style-name="Visited_20_Internet_20_Link">szállítólevél</text:a>) lehetőség van számlázási és szállítási címeket megadni a kiválasztott partnerhez, ha azok eltérnek a székhely címétől. Ha a szállítási és a számlázási címek megegyeznek a székhely címével, akkor ezeket nem szükséges külön megadni, mert a rendszer automatikusan a székhely címet használja minden olyan esetben, amikor nincs megadva külön szállítási vagy számlázási cím.<text:line-break/>
Ez a cím a visszaigazoláson szerepel majd és utána amikor a pl. a rendelésből készül <text:a xlink:type="simple" xlink:href="https://doc.evir.hu/doku.php/evir:szamlazas:szamla" text:style-name="Internet_20_link" text:visited-style-name="Visited_20_Internet_20_Link">számla</text:a> / <text:a xlink:type="simple" xlink:href="https://doc.evir.hu/doku.php/evir:szallitolevel:szallitolevel" text:style-name="Internet_20_link" text:visited-style-name="Visited_20_Internet_20_Link">szállítólevél</text:a>, akkor ezt a címet fogja használni a rendszer.</text:p>
      <text:p text:style-name="Text_20_body">Már kiállított bizonylatokra semmilyen hatással nincs a <text:a xlink:type="simple" xlink:href="https://doc.evir.hu/doku.php/evir:bizonylatok:partner_adatok" text:style-name="Internet_20_link" text:visited-style-name="Visited_20_Internet_20_Link">partner adatai</text:a>nak módosítása, de új rendelések készítésénél felhasználhatóak.</text:p>
      <text:p text:style-name="Text_20_body"> Ha már létező rendelésen szükséges  a címeket módosítani, akkor azt kizárólag úgy lehet megtenni, hogy új rendelésbe kell beemelni a korábbit. Azt a korábbi rendelést pedig <text:a xlink:type="simple" xlink:href="https://doc.evir.hu/doku.php/evir:bizonylatok:lezarhato_bizonylatok" text:style-name="Internet_20_link" text:visited-style-name="Visited_20_Internet_20_Link">lezárásra jelölni</text:a> az új rendelés készítése közben.</text:p>
      <text:h text:style-name="Heading_20_4" text:outline-level="4"><text:bookmark-start text:name="__RefHeading___cim_megadasa_2"/><text:bookmark-start text:name="cim_megadasa"/>Cím megadása<text:bookmark-end text:name="__RefHeading___cim_megadasa_2"/><text:bookmark-end text:name="cim_megadasa"/></text:h>
      <text:p text:style-name="Text_20_body"><text:span text:style-name="Strong_20_Emphasis">1.</text:span> A <text:a xlink:type="simple" xlink:href="https://doc.evir.hu/doku.php/evir:bizonylatok:partner_adatok" text:style-name="Internet_20_link" text:visited-style-name="Visited_20_Internet_20_Link">partner kiválasztása</text:a> után a Partner adatok mező alatt megjelenik a <text:span text:style-name="Source_20_Text">Számlázási cím megadása</text:span> és a <text:span text:style-name="Source_20_Text">Szállítási cím megadása</text:span> checkbox.</text:p>
      <text:p text:style-name="Horizontal_20_Line"/>
      <text:p text:style-name="Text_20_body"><draw:frame draw:style-name="mediaright" draw:name="1" text:anchor-type="paragraph" draw:z-index="1" svg:width="18.520833333333cm" style:rel-width="100%" svg:height="11.518627914304cm" style:rel-height="scale"><draw:image xlink:href="Pictures/a86a0267569c5807a14eed7314885b1a.png" xlink:type="simple" xlink:show="embed" xlink:actuate="onLoad"/></draw:frame>
<text:span text:style-name="Strong_20_Emphasis">2.</text:span> Számlázási/Szállítási cím megadását kijelölve megjelenik a cím kiválasztását illetve <text:span text:style-name="Source_20_Text">Új cím</text:span> rögzítését felkínáló legördülő mező. <text:line-break/></text:p>
      <text:p text:style-name="Horizontal_20_Line"/>
      <text:p text:style-name="Text_20_body"><draw:frame draw:style-name="mediaright" draw:name="2" text:anchor-type="paragraph" draw:z-index="2" svg:width="18.520833333333cm" style:rel-width="100%" svg:height="11.485246331237cm" style:rel-height="scale"><draw:image xlink:href="Pictures/ddcbd3522ecef2c3daa371223f54443a.png" xlink:type="simple" xlink:show="embed" xlink:actuate="onLoad"/></draw:frame>
<text:span text:style-name="Strong_20_Emphasis">3.</text:span> A már rögzített címek közül választhatunk, illetve <text:span text:style-name="Source_20_Text">Új …</text:span> <text:a xlink:type="simple" xlink:href="https://doc.evir.hu/doku.php/evir:torzsadatok:egyeb:cimtipusok" text:style-name="Internet_20_link" text:visited-style-name="Visited_20_Internet_20_Link">címtípus</text:a>t kiválasztva rögzíthetünk egyéb címeket a partnerhez. </text:p>
      <text:p text:style-name="Text_20_body"><text:span text:style-name="Strong_20_Emphasis">4.</text:span> <text:span text:style-name="Strong_20_Emphasis">Például:</text:span> <text:span text:style-name="Source_20_Text">Új Számlázási cím</text:span> kiválasztása után a <text:span text:style-name=""><text:span text:style-name="Strong_20_Emphasis">| <text:span text:style-name="">Cím szerkesztése</text:span> |</text:span></text:span> gombra kattintva nyílik meg az űrlap.</text:p>
      <text:p text:style-name="Horizontal_20_Line"/>
      <text:p text:style-name="Text_20_body"><draw:frame draw:style-name="mediaright" draw:name="3" text:anchor-type="paragraph" draw:z-index="3" svg:width="18.520833333333cm" style:rel-width="100%" svg:height="11.791286209068cm" style:rel-height="scale"><draw:image xlink:href="Pictures/a3d67cca039cc9355e0157ec198088b1.png" xlink:type="simple" xlink:show="embed" xlink:actuate="onLoad"/></draw:frame></text:p>
      <text:p text:style-name="Text_20_body"><text:span text:style-name="Strong_20_Emphasis">5.</text:span> A következő lépés a cím mezők kitöltése és végül mentése:</text:p>
      <text:list text:style-name="List_20_1" text:continue-numbering="false">
        <text:list-item>
          <text:p text:style-name="LastListParagraph_List_20_1_Content_First"> <text:span text:style-name=""><text:span text:style-name="Strong_20_Emphasis">| <text:span text:style-name="">Cím mentése</text:span> |</text:span></text:span> <text:line-break/>Gombra kattintva elmentjük a címet a partner adataihoz.</text:p>
        </text:list-item>
      </text:list>
      <text:list text:style-name="List_20_1" text:continue-numbering="false">
        <text:list-item>
          <text:p text:style-name="LastListParagraph_List_20_1_Content_First"> <text:span text:style-name=""><text:span text:style-name="Strong_20_Emphasis">| <text:span text:style-name="">Cím eldobása</text:span> |</text:span></text:span> <text:line-break/>A cím mentése nélkül bezárjuk a területet.</text:p>
        </text:list-item>
      </text:list>
      <text:p text:style-name="Horizontal_20_Line"/>
      <text:p text:style-name="Text_20_body">Kapcsolódó oldalak:</text:p>
      <text:list text:style-name="List_20_1" text:continue-numbering="false">
        <text:list-item>
          <text:p text:style-name="List_20_1_Content_First"> <text:a xlink:type="simple" xlink:href="https://doc.evir.hu/doku.php/evir:torzsadatok:egyeb:cimtipusok" text:style-name="Internet_20_link" text:visited-style-name="Visited_20_Internet_20_Link">Címtípusok kezelése</text:a></text:p>
        </text:list-item>
        <text:list-item>
          <text:p text:style-name="List_20_1_Content"> <text:a xlink:type="simple" xlink:href="https://doc.evir.hu/doku.php/evir:partnerek:partner_nyilvantartas" text:style-name="Internet_20_link" text:visited-style-name="Visited_20_Internet_20_Link">Partner nyilvántartás</text:a></text:p>
        </text:list-item>
        <text:list-item>
          <text:p text:style-name="List_20_1_Content_Last"> <text:a xlink:type="simple" xlink:href="https://doc.evir.hu/doku.php/evir:bizonylatok:partner_cimek" text:style-name="Internet_20_link" text:visited-style-name="Visited_20_Internet_20_Link">Partner címek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21::07:30</meta:creation-date>
    <dc:creator>Generated</dc:creator>
    <dc:date>2026-08-30T21::07:30</dc:date>
    <dc:language>en-US</dc:language>
    <meta:editing-cycles>1</meta:editing-cycles>
    <meta:editing-duration>PT0S</meta:editing-duration>
    <dc:title>evir:bizonylatok:cimek_megadasa</dc:title>
  </office:meta>
</office:document-meta>
</file>