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a23ee77c44454060a87fdf978ec37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bizonylatok:haszonkulcs_szinezes_ertekesiteskor"/><text:bookmark-start text:name="__RefHeading___haszonkulcs_vagy_arres_alapjan_a_tetellista_sorainak_szinezese_1"/><text:bookmark-start text:name="haszonkulcs_vagy_arres_alapjan_a_tetellista_sorainak_szinezese"/>Haszonkulcs vagy árrés alapján a tétellista sorainak színezése<text:bookmark-end text:name="__RefHeading___haszonkulcs_vagy_arres_alapjan_a_tetellista_sorainak_szinezese_1"/><text:bookmark-end text:name="haszonkulcs_vagy_arres_alapjan_a_tetellista_sorainak_szinezese"/></text:h>
      <text:p text:style-name="Text_20_body"><draw:frame draw:style-name="mediaright" draw:name="0" text:anchor-type="paragraph" draw:z-index="0" svg:width="18.520833333333cm" style:rel-width="100%" svg:height="12.73774674742cm" style:rel-height="scale"><draw:image xlink:href="Pictures/cea23ee77c44454060a87fdf978ec376.png" xlink:type="simple" xlink:show="embed" xlink:actuate="onLoad"/></draw:frame></text:p>
      <text:p text:style-name="Text_20_body">Értékesítési <text:a xlink:type="simple" xlink:href="https://doc.evir.hu/doku.php/evir:bizonylatok:bizonylat_keszites" text:style-name="Internet_20_link" text:visited-style-name="Visited_20_Internet_20_Link">bizonylatok</text:a> <text:a xlink:type="simple" xlink:href="https://doc.evir.hu/doku.php/evir:bizonylatok:tetelek_hozzaadasa" text:style-name="Internet_20_link" text:visited-style-name="Visited_20_Internet_20_Link">tételeinek hozzáadásakor</text:a> a program a <text:span text:style-name="Strong_20_Emphasis">Nettó egységár</text:span> (vagy Bruttó egységár) és a <text:span text:style-name="Strong_20_Emphasis">Beszerzési nettó ár</text:span> (vagy Beszerzési bruttó ár) adatokból számolja a <text:span text:style-name="Strong_20_Emphasis">Haszonkulcs</text:span> vagy <text:span text:style-name="Strong_20_Emphasis">Árrés</text:span> oszlop százalékos adatát.</text:p>
      <text:p text:style-name="Text_20_body">A <text:a xlink:type="simple" xlink:href="https://doc.evir.hu/doku.php/evir:rendszer:beallitasok:beallitasok" text:style-name="Internet_20_link" text:visited-style-name="Visited_20_Internet_20_Link">rendszerbeállítások</text:a> <text:span text:style-name="Emphasis"><text:a xlink:type="simple" xlink:href="https://doc.evir.hu/doku.php/evir:rendszer:beallitasok:ertekesites_haszonkulcs_arres" text:style-name="Internet_20_link" text:visited-style-name="Visited_20_Internet_20_Link">Értékesítés haszonkulcs/árrés</text:a></text:span> területen az <text:span text:style-name="Emphasis">Árrés számítása</text:span> mezőben kiválasztható. hogy a <text:span text:style-name="Strong_20_Emphasis">Haszonkulcs</text:span> vagy az <text:span text:style-name="Strong_20_Emphasis">Árrés</text:span> szerepeljen a listában és az árszorzó mezőkben megadott százalékos értékek alapján bekapcsolható a <text:span text:style-name="Emphasis">Haszonkulcs vagy árrés alapján a tétellista sorainak színezése</text:span>. <text:line-break/>
 A színezéssel kapcsolatos információk a <text:a xlink:type="simple" xlink:href="https://doc.evir.hu/doku.php/evir:rendszer:beallitasok:ertekesites_haszonkulcs_arres" text:style-name="Internet_20_link" text:visited-style-name="Visited_20_Internet_20_Link">rendszerbeállításokban</text:a> megtalálhatóak!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bizonylatok:bizonylat_keszites" text:style-name="Internet_20_link" text:visited-style-name="Visited_20_Internet_20_Link">Bizonylatkészítés</text:a></text:p>
        </text:list-item>
        <text:list-item>
          <text:p text:style-name="List_20_1_Content"> <text:a xlink:type="simple" xlink:href="https://doc.evir.hu/doku.php/evir:bizonylatok:tetelek_hozzaadasa" text:style-name="Internet_20_link" text:visited-style-name="Visited_20_Internet_20_Link">Tételek hozzáadása</text:a></text:p>
        </text:list-item>
        <text:list-item>
          <text:p text:style-name="List_20_1_Content"> <text:a xlink:type="simple" xlink:href="https://doc.evir.hu/doku.php/evir-faq:haszonkulcs_vagy_arres_szamitasa" text:style-name="Internet_20_link" text:visited-style-name="Visited_20_Internet_20_Link">Haszonkulcs vagy árrés számítása</text:a></text:p>
        </text:list-item>
        <text:list-item>
          <text:p text:style-name="List_20_1_Content_Last"> <text:a xlink:type="simple" xlink:href="https://doc.evir.hu/doku.php/evir:rendszer:beallitasok:ertekesites_haszonkulcs_arres" text:style-name="Internet_20_link" text:visited-style-name="Visited_20_Internet_20_Link">Beállítások: Értékesítés - haszonkulcs/árr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7::02:23</meta:creation-date>
    <dc:creator>Generated</dc:creator>
    <dc:date>2026-08-31T07::02:23</dc:date>
    <dc:language>en-US</dc:language>
    <meta:editing-cycles>1</meta:editing-cycles>
    <meta:editing-duration>PT0S</meta:editing-duration>
    <dc:title>evir:bizonylatok:haszonkulcs_szinezes_ertekesiteskor</dc:title>
  </office:meta>
</office:document-meta>
</file>