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437e90adc3b71704f9c47c677683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lezarhato_bizonylatok"/><text:bookmark-start text:name="__RefHeading___lezarhato_bizonylatok_1"/><text:bookmark-start text:name="lezarhato_bizonylatok"/>Lezárható bizonylatok<text:bookmark-end text:name="__RefHeading___lezarhato_bizonylatok_1"/><text:bookmark-end text:name="lezarhato_bizonylatok"/></text:h>
      <text:p text:style-name="Text_20_body"><draw:frame draw:style-name="mediaright" draw:name="0" text:anchor-type="paragraph" draw:z-index="0" svg:width="10.583333333333cm" svg:height="24.166785375119cm"><draw:image xlink:href="Pictures/e9437e90adc3b71704f9c47c677683fb.png" xlink:type="simple" xlink:show="embed" xlink:actuate="onLoad"/></draw:frame></text:p>
      <text:p text:style-name="Text_20_body">Ha egy már kiállított bizonylaton például <text:a xlink:type="simple" xlink:href="https://doc.evir.hu/doku.php/evir-faq:rendeles_modositas" text:style-name="Internet_20_link" text:visited-style-name="Visited_20_Internet_20_Link">vevői rendelésen szeretnénk módosítani</text:a>, akkor azt kizárólag úgy lehet megtenni, hogy új rendelésbe kell beemelni a korábbit. <text:line-break/>
Azt a korábbi rendelést pedig a lezárásra jelölni az új rendelés készítése közben.</text:p>
      <text:h text:style-name="Heading_20_4" text:outline-level="4"><text:bookmark-start text:name="__RefHeading___muvelet_2"/><text:bookmark-start text:name="muvelet"/>Művelet<text:bookmark-end text:name="__RefHeading___muvelet_2"/><text:bookmark-end text:name="muvelet"/></text:h>
      <text:list text:style-name="Numbering_20_1" text:continue-numbering="false">
        <text:list-item>
          <text:p text:style-name="Numbering_20_1_Content_First"> <text:a xlink:type="simple" xlink:href="https://doc.evir.hu/doku.php/evir:bizonylatok:tetelek_hozzaadasa" text:style-name="Internet_20_link" text:visited-style-name="Visited_20_Internet_20_Link">Tételek hozzáadása</text:a>kor a <text:span text:style-name=""><text:span text:style-name="Strong_20_Emphasis">| <text:span text:style-name="">Korábbi rendelések</text:span> |</text:span></text:span> gombra kattintva a vevői rendelések közül kiválasztjuk, majd a <text:span text:style-name=""><text:span text:style-name="Strong_20_Emphasis">| <text:span text:style-name=""> Tovább </text:span> |</text:span></text:span> gombra kattintva hozzáadjuk a bizonylathoz.</text:p>
        </text:list-item>
        <text:list-item>
          <text:p text:style-name="Numbering_20_1_Content"> Ezután jelenik meg a <text:span text:style-name="Source_20_Text">Lezárható bizonylatok</text:span> terület, ahol a bizonylat típusa és száma már adott és itt a következő lehetőségek közül választhatunk:</text:p>
          <text:list text:style-name="List_20_1">
            <text:list-item>
              <text:p text:style-name="List_20_1_Content"> <text:span text:style-name="Strong_20_Emphasis">Nem változtat</text:span>: a korábbi rendelés tartalmát bemásolva egy tartalmilag megegyező új rendelés jön létre és nincs hatással a korábbira.</text:p>
            </text:list-item>
            <text:list-item>
              <text:p text:style-name="List_20_1_Content"> <text:span text:style-name="Strong_20_Emphasis">Lezár</text:span>: <text:span text:style-name="Strong_20_Emphasis">a korábbi rendelést lezárja és a tételek átkerülnek az az új bizonylat rendelésraktárába.</text:span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Felvesz </text:span> |</text:span></text:span> gombra kattintva elkészül az új bizonyla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-faq:rendeles_modositas" text:style-name="Internet_20_link" text:visited-style-name="Visited_20_Internet_20_Link">Rendelés módosítás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doc.evir.hu/doku.php/evir:rendeles:vevoi:vevoi_rendeles" text:style-name="Internet_20_link" text:visited-style-name="Visited_20_Internet_20_Link">Vevői rend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02:15</meta:creation-date>
    <dc:creator>Generated</dc:creator>
    <dc:date>2026-08-31T07::02:15</dc:date>
    <dc:language>en-US</dc:language>
    <meta:editing-cycles>1</meta:editing-cycles>
    <meta:editing-duration>PT0S</meta:editing-duration>
    <dc:title>evir:bizonylatok:lezarhato_bizonylatok</dc:title>
  </office:meta>
</office:document-meta>
</file>