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991b34f6b873f1a3ee14864ee36e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masolhato_tetellista"/><text:bookmark-start text:name="__RefHeading___masolhato_tetellista_1"/><text:bookmark-start text:name="masolhato_tetellista"/>Másolható tétellista<text:bookmark-end text:name="__RefHeading___masolhato_tetellista_1"/><text:bookmark-end text:name="masolhato_tetellista"/></text:h>
      <text:p text:style-name="Text_20_body"><draw:frame draw:style-name="mediaright" draw:name="0" text:anchor-type="paragraph" draw:z-index="0" svg:width="18.520833333333cm" style:rel-width="100%" svg:height="12.206912878788cm" style:rel-height="scale"><draw:image xlink:href="Pictures/37991b34f6b873f1a3ee14864ee36e62.png" xlink:type="simple" xlink:show="embed" xlink:actuate="onLoad"/></draw:frame></text:p>
      <text:p text:style-name="Text_20_body">A <text:a xlink:type="simple" xlink:href="https://doc.evir.hu/doku.php/evir:bizonylatok:bizonylat_megnezese" text:style-name="Internet_20_link" text:visited-style-name="Visited_20_Internet_20_Link">bizonylat adatainak megnézése</text:a>kor a navigációs és funkció ikonok között megtalálható a <text:span text:style-name="Emphasis">Másolható tétellista</text:span> művelet, amely a <text:a xlink:type="simple" xlink:href="https://doc.evir.hu/doku.php/evir:bizonylatok:tetelek_hozzaadas_specialis_karakterekkel" text:style-name="Internet_20_link" text:visited-style-name="Visited_20_Internet_20_Link">tételek speciális karakterekkel történő hozzáadása</text:a>kor nyújt segítséget, hogy egy korábbi bizonylat tétellistáját egyszerűen másolhassuk.</text:p>
      <text:p text:style-name="Text_20_body">A <text:span text:style-name="Strong_20_Emphasis">Cikkszám</text:span> mezőből másolhatók (Ctr + c) a cikkek és változtatás nélkül kell őket beilleszteni (ctrl + v) <text:span text:style-name="Emphasis"><text:span text:style-name="Strong_20_Emphasis"><text:a xlink:type="simple" xlink:href="https://doc.evir.hu/doku.php/evir:bizonylatok:tabla_feltoltes" text:style-name="Internet_20_link" text:visited-style-name="Visited_20_Internet_20_Link">Tábla feltöltés</text:a></text:span></text:span>kor az <text:span text:style-name="Source_20_Text">Adatok</text:span> mezőbe.''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bizonylatok:tetelek_hozzaadasa" text:style-name="Internet_20_link" text:visited-style-name="Visited_20_Internet_20_Link">Tételek</text:a></text:p>
        </text:list-item>
        <text:list-item>
          <text:p text:style-name="List_20_1_Content"> <text:a xlink:type="simple" xlink:href="https://doc.evir.hu/doku.php/evir:bizonylatok:tetelek_hozzaadas_specialis_karakterekkel" text:style-name="Internet_20_link" text:visited-style-name="Visited_20_Internet_20_Link">Speciális karakterek</text:a></text:p>
        </text:list-item>
        <text:list-item>
          <text:p text:style-name="List_20_1_Content_Last"> <text:a xlink:type="simple" xlink:href="https://doc.evir.hu/doku.php/evir:bizonylatok:tabla_feltoltes" text:style-name="Internet_20_link" text:visited-style-name="Visited_20_Internet_20_Link">Táblázat feltöl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25</meta:creation-date>
    <dc:creator>Generated</dc:creator>
    <dc:date>2026-08-31T08::50:25</dc:date>
    <dc:language>en-US</dc:language>
    <meta:editing-cycles>1</meta:editing-cycles>
    <meta:editing-duration>PT0S</meta:editing-duration>
    <dc:title>evir:bizonylatok:masolhato_tetellista</dc:title>
  </office:meta>
</office:document-meta>
</file>