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1c299abefcc305ece00dacf9ffde6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bizonylatok:megjegyzes"/><text:bookmark-start text:name="__RefHeading___megjegyzes_1"/><text:bookmark-start text:name="megjegyzes"/>Megjegyzés<text:bookmark-end text:name="__RefHeading___megjegyzes_1"/><text:bookmark-end text:name="megjegyzes"/></text:h>
      <text:p text:style-name="Text_20_body"><draw:frame draw:style-name="mediaright" draw:name="0" text:anchor-type="paragraph" draw:z-index="0" svg:width="18.520833333333cm" style:rel-width="100%" svg:height="22.49758484543cm" style:rel-height="scale"><draw:image xlink:href="Pictures/9b1c299abefcc305ece00dacf9ffde68.png" xlink:type="simple" xlink:show="embed" xlink:actuate="onLoad"/></draw:frame></text:p>
      <text:p text:style-name="Text_20_body">A <text:a xlink:type="simple" xlink:href="https://doc.evir.hu/doku.php/evir:bizonylatok:bizonylat_keszites" text:style-name="Internet_20_link" text:visited-style-name="Visited_20_Internet_20_Link">bizonylat</text:a>ra kerülő megjegyzést lehet itt feltüntetni. <text:line-break/>
Ha nincs kitöltve, akkor a bizonylaton nem jelenik meg a megjegyzés mező. <text:line-break/>
A bizonylaton a mező mérete dinamikusan változik, ha sok a megjegyzés, akkor akár szinte az egész bizonylatot is elfoglalhatja. </text:p>
      <text:p text:style-name="Text_20_body"> Ez a megjegyzés teljesen független a bizonylat tételeihez írható megjegyzésektől. </text:p>
      <text:h text:style-name="Heading_20_4" text:outline-level="4"><text:bookmark-start text:name="__RefHeading___megjegyzes_sablonok_2"/><text:bookmark-start text:name="megjegyzes_sablonok"/>Megjegyzés sablonok<text:bookmark-end text:name="__RefHeading___megjegyzes_sablonok_2"/><text:bookmark-end text:name="megjegyzes_sablonok"/></text:h>
      <text:p text:style-name="Text_20_body">Léteznek előre meghatározható megjegyzés minták (sablon), amelyeket a <text:span text:style-name="Source_20_Text">Törzsadatok → Pénzügyi → <text:span text:style-name="Strong_20_Emphasis"><text:a xlink:type="simple" xlink:href="https://doc.evir.hu/doku.php/evir:torzsadatok:penzugyi:megjegyzes_template" text:style-name="Internet_20_link" text:visited-style-name="Visited_20_Internet_20_Link">Megjegyzés sablon</text:a></text:span></text:span> menüpontban lehet kezelni. <text:line-break/>Ezek a beállítástól függően vagy automatikusan bekapcsolódnak, vagy a felhasználó egy gomb megnyomásával adhatja hozzá a bizonylathoz. Ilyenek lehetnek pl. a pénznemektől függő megjegyzések, cikk kategóriák megjegyzései, tételekkel kapcsolatos megjegyzések, <text:a xlink:type="simple" xlink:href="https://doc.evir.hu/doku.php/evir-faq:szamla_tobb_bankszamla" text:style-name="Internet_20_link" text:visited-style-name="Visited_20_Internet_20_Link">több bankszámlaszám feltüntetése</text:a>, stb. 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"> <text:a xlink:type="simple" xlink:href="https://doc.evir.hu/doku.php/evir:bizonylatok:partner_adatok" text:style-name="Internet_20_link" text:visited-style-name="Visited_20_Internet_20_Link">Partner adatok</text:a></text:p>
        </text:list-item>
        <text:list-item>
          <text:p text:style-name="List_20_1_Content"> <text:a xlink:type="simple" xlink:href="https://doc.evir.hu/doku.php/evir:bizonylatok:parameterek" text:style-name="Internet_20_link" text:visited-style-name="Visited_20_Internet_20_Link">Paraméterek</text:a></text:p>
        </text:list-item>
        <text:list-item>
          <text:p text:style-name="List_20_1_Content"> <text:a xlink:type="simple" xlink:href="https://doc.evir.hu/doku.php/evir:bizonylatok:tetelek_hozzaadasa" text:style-name="Internet_20_link" text:visited-style-name="Visited_20_Internet_20_Link">Tételek hozzáadása</text:a></text:p>
        </text:list-item>
        <text:list-item>
          <text:p text:style-name="List_20_1_Content"> <text:a xlink:type="simple" xlink:href="https://doc.evir.hu/doku.php/evir:alapok:funkcio_gombok" text:style-name="Internet_20_link" text:visited-style-name="Visited_20_Internet_20_Link">Funkció gombok</text:a></text:p>
        </text:list-item>
        <text:list-item>
          <text:p text:style-name="List_20_1_Content_Last"> <text:a xlink:type="simple" xlink:href="https://doc.evir.hu/doku.php/evir:torzsadatok:penzugyi:torzs_penzugy" text:style-name="Internet_20_link" text:visited-style-name="Visited_20_Internet_20_Link">Pénzügyi törzsadat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21::58:35</meta:creation-date>
    <dc:creator>Generated</dc:creator>
    <dc:date>2026-08-26T21::58:35</dc:date>
    <dc:language>en-US</dc:language>
    <meta:editing-cycles>1</meta:editing-cycles>
    <meta:editing-duration>PT0S</meta:editing-duration>
    <dc:title>evir:bizonylatok:megjegyzes</dc:title>
  </office:meta>
</office:document-meta>
</file>