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31bf34f36e91d73207e263da66cea0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bizonylatok:storno_bizonylat_keszites"/><text:bookmark-start text:name="__RefHeading___sztorno_szamla_bizonylat_1"/><text:bookmark-start text:name="sztorno_szamla_bizonylat"/>Sztornó számla (bizonylat)<text:bookmark-end text:name="__RefHeading___sztorno_szamla_bizonylat_1"/><text:bookmark-end text:name="sztorno_szamla_bizonylat"/></text:h>
      <text:p text:style-name="Text_20_body"><text:span text:style-name="Strong_20_Emphasis"><text:a xlink:type="simple" xlink:href="https://doc.evir.hu/doku.php/evir:bizonylatok:bizonylat_storno" text:style-name="Internet_20_link" text:visited-style-name="Visited_20_Internet_20_Link">Számla (bizonylat) sztornózásának elindítása történhet listából és menüből is</text:a></text:span></text:p>
      <text:h text:style-name="Heading_20_3" text:outline-level="3"><text:bookmark-start text:name="__RefHeading___sztorno_bizonylat_elkeszitese_2"/><text:bookmark-start text:name="sztorno_bizonylat_elkeszitese"/>Sztornó bizonylat elkészítése<text:bookmark-end text:name="__RefHeading___sztorno_bizonylat_elkeszitese_2"/><text:bookmark-end text:name="sztorno_bizonylat_elkeszitese"/></text:h>
      <text:p text:style-name="Text_20_body"><draw:frame draw:style-name="mediaright" draw:name="0" text:anchor-type="paragraph" draw:z-index="0" svg:width="18.520833333333cm" style:rel-width="100%" svg:height="14.617276345716cm" style:rel-height="scale"><draw:image xlink:href="Pictures/831bf34f36e91d73207e263da66cea08.png" xlink:type="simple" xlink:show="embed" xlink:actuate="onLoad"/></draw:frame></text:p>
      <text:p text:style-name="Text_20_body">Mindkét esetben a rendszer megmutatja a sztornózandó számla (bizonylat) adatait.</text:p>
      <text:list text:style-name="Numbering_20_1" text:continue-numbering="false">
        <text:list-item>
          <text:p text:style-name="Numbering_20_1_Content_First"> <text:span text:style-name="Strong_20_Emphasis"><text:a xlink:type="simple" xlink:href="https://doc.evir.hu/doku.php/evir:bizonylatok:partner_adatok" text:style-name="Internet_20_link" text:visited-style-name="Visited_20_Internet_20_Link">Partner adatokat</text:a></text:span></text:p>
        </text:list-item>
        <text:list-item>
          <text:p text:style-name="Numbering_20_1_Content"> <text:span text:style-name="Strong_20_Emphasis"><text:a xlink:type="simple" xlink:href="https://doc.evir.hu/doku.php/evir:penzugy:email_kuldes_bizonylatkesziteskor" text:style-name="Internet_20_link" text:visited-style-name="Visited_20_Internet_20_Link">Email értesítő</text:a></text:span>  Mivel a partner a sztornó bizonylatnál már adott az email küldés terület megjelenik!</text:p>
        </text:list-item>
        <text:list-item>
          <text:p text:style-name="Numbering_20_1_Content"> <text:span text:style-name="Strong_20_Emphasis"><text:a xlink:type="simple" xlink:href="https://doc.evir.hu/doku.php/evir:bizonylatok:parameterek" text:style-name="Internet_20_link" text:visited-style-name="Visited_20_Internet_20_Link">Paraméterek</text:a>:</text:span></text:p>
          <text:list text:style-name="Numbering_20_1">
            <text:list-item>
              <text:p text:style-name="Numbering_20_1_Content"> Dátum (Nem módosítható, a rendszer állítja be)</text:p>
            </text:list-item>
            <text:list-item>
              <text:p text:style-name="Numbering_20_1_Content"> Fizetési mód (Nem módosítható, az eredeti számláét tartalmazza)</text:p>
            </text:list-item>
            <text:list-item>
              <text:p text:style-name="Numbering_20_1_Content"> Fizetési határidő (a fizetési módnak megfelelően)</text:p>
            </text:list-item>
            <text:list-item>
              <text:p text:style-name="Numbering_20_1_Content"> Teljesítés dátuma: A sztornó számla teljesítés dátuma az eredeti számla dátumával egyezik meg.</text:p>
            </text:list-item>
            <text:list-item>
              <text:p text:style-name="Numbering_20_1_Content"> <text:span text:style-name="Strong_20_Emphasis">Célraktár</text:span> <text:line-break/><text:span text:style-name="Strong_20_Emphasis">A termék raktárból került a számlára vagy szállítólevélre</text:span>, akkor a stornó művelet a legördülőben kiválasztott módon működik, azaz:</text:p>
              <text:list text:style-name="List_20_1">
                <text:list-item>
                  <text:p text:style-name="List_20_1_Content"> <text:span text:style-name="Source_20_Text"><text:span text:style-name="Strong_20_Emphasis">Új raktár</text:span></text:span> esetén a rendszer létrehoz egy új raktárat, aminek a neve megegyezik a bizonylat számával, és ebbe kerülnek a termékek. Ez olyan esetben célravezető, ha pl. ugyan azokat a termékeket egy másik bizonylatra szeretnénk tenni.</text:p>
                </text:list-item>
                <text:list-item>
                  <text:p text:style-name="List_20_1_Content"> <text:span text:style-name="Source_20_Text"><text:span text:style-name="Strong_20_Emphasis">Korábbi raktárba</text:span></text:span> esetén a rendszer megpróbálja ugyan abba a raktárba visszahelyezni a terméket ahonnan a bizonylatra került. Ha nem sikerül (mert pl. már megszűnt a raktár) akkor a főraktárba helyezi el.</text:p>
                </text:list-item>
                <text:list-item>
                  <text:p text:style-name="List_20_1_Content"> <text:span text:style-name="Source_20_Text"><text:span text:style-name="Strong_20_Emphasis">Főraktár</text:span></text:span>: a rendszer alapértelmezett raktárába helyezi a termékeket függetlenül attól, hogy melyik raktárból kerültek a bizonylatra.</text:p>
                </text:list-item>
                <text:list-item>
                  <text:p text:style-name="List_20_1_Content"><text:span text:style-name="Source_20_Text"><text:span text:style-name="Strong_20_Emphasis">Egy kiválasztott raktár</text:span></text:span>: a rendszer számára elérhető raktárak közül szabadon lehet választani egyet</text:p>
                </text:list-item>
              </text:list>
            </text:list-item>
          </text:list>
        </text:list-item>
        <text:list-item>
          <text:p text:style-name="Numbering_20_1_Content"> <text:span text:style-name="Strong_20_Emphasis"><text:a xlink:type="simple" xlink:href="https://doc.evir.hu/doku.php/evir:bizonylatok:megjegyzes" text:style-name="Internet_20_link" text:visited-style-name="Visited_20_Internet_20_Link">Megjegyzés írása</text:a></text:span></text:p>
        </text:list-item>
        <text:list-item>
          <text:p text:style-name="Numbering_20_1_Content"> <text:span text:style-name=""><text:span text:style-name="Strong_20_Emphasis">| <text:span text:style-name="">Tételek módosítása</text:span> |</text:span></text:span>  <text:a xlink:type="simple" xlink:href="https://doc.evir.hu/doku.php/evir:bizonylatok:tetelek_hozzaadasa#tetelek_modositasa" text:style-name="Internet_20_link" text:visited-style-name="Visited_20_Internet_20_Link">Tételek módosítása</text:a> <text:line-break/>Bizonylat sztornó művelet elvégzésekor a sztornózott bizonylaton szereplő termékeket attól függően kezeli a rendszer, hogy azok honnan/hogyan kerültek rá a bizonylatra:</text:p>
          <text:list text:style-name="List_20_1">
            <text:list-item>
              <text:p text:style-name="List_20_1_Content"> <text:span text:style-name="Strong_20_Emphasis">Másik bizonylatról származik</text:span> (pl. számla esetén szállítólevélről, munkalapról, rendelésről, vagy szállítólevél esetén vevői rendelésről, stb.), akkor oda kerül vissza a termék, és a forrás bizonylat állapota is változik. Pl. ha egy vevői rendelés alapján készült számla stornózása „visszanyitja” a rendelést, azaz az állapota ismét teljesíthetővé válik.</text:p>
            </text:list-item>
          </text:list>
        </text:list-item>
        <text:list-item>
          <text:p text:style-name="Numbering_20_1_Content_Last"> <text:span text:style-name=""><text:span text:style-name="Strong_20_Emphasis">| <text:span text:style-name="">Felvesz</text:span> |</text:span></text:span> <text:a xlink:type="simple" xlink:href="https://doc.evir.hu/doku.php/evir:alapok:funkcio_gombok" text:style-name="Internet_20_link" text:visited-style-name="Visited_20_Internet_20_Link">gombra</text:a> kell kattintani a sztornózáshoz. <text:line-break/>Elkészül a sztornó bizonylat és <text:a xlink:type="simple" xlink:href="https://doc.evir.hu/doku.php/evir:fogalmak:nyomtatas" text:style-name="Internet_20_link" text:visited-style-name="Visited_20_Internet_20_Link">PDF</text:a> kerül generálásra, amit a cég ügyviteli folyamatainak megfelelően kell tovább kezelni.</text:p>
        </text:list-item>
      </text:list>
      <text:p text:style-name="Text_20_body"><text:span text:style-name=""/> A rendszer minden esetben igyekszik a teljes „láncon” végigmenni. <text:line-break/>Azaz ha pl. egy vevői rendelést szállítólevéllel zárunk le, a szállítólevelet számlázzuk, majd ezt a számlát stornózzuk, akkor a számla stornó visszanyitja a szállítólevelet, a szállítólevél stornó visszanyitja a vevői rendelést, a vevő rendelés lezárásánál meg kiválasztható, hogy az ott szereplő termékeknek mi legyen a sorsa…</text:p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szamlazas:szamla_helyesbites_storno" text:style-name="Internet_20_link" text:visited-style-name="Visited_20_Internet_20_Link">Számla helyesbítés, stornó</text:a></text:p>
        </text:list-item>
        <text:list-item>
          <text:p text:style-name="List_20_1_Content"> <text:a xlink:type="simple" xlink:href="https://doc.evir.hu/doku.php/evir:szamlazas:helyesbito_szamla" text:style-name="Internet_20_link" text:visited-style-name="Visited_20_Internet_20_Link">Helyesbítő számla</text:a></text:p>
        </text:list-item>
        <text:list-item>
          <text:p text:style-name="List_20_1_Content_Last"> <text:a xlink:type="simple" xlink:href="https://doc.evir.hu/doku.php/evir:bizonylatok:bizonylat_keszites" text:style-name="Internet_20_link" text:visited-style-name="Visited_20_Internet_20_Link">Bizonylat készíté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7::03:35</meta:creation-date>
    <dc:creator>Generated</dc:creator>
    <dc:date>2026-08-31T07::03:35</dc:date>
    <dc:language>en-US</dc:language>
    <meta:editing-cycles>1</meta:editing-cycles>
    <meta:editing-duration>PT0S</meta:editing-duration>
    <dc:title>evir:bizonylatok:storno_bizonylat_keszites</dc:title>
  </office:meta>
</office:document-meta>
</file>