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442bc32eaccbb71a2147b70d131eb0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bizonylatok:tetelek_hozzaadas_specialis_karakterekkel"/><text:bookmark-start text:name="__RefHeading___specialis_karakterek_1"/><text:bookmark-start text:name="specialis_karakterek"/>Speciális karakterek<text:bookmark-end text:name="__RefHeading___specialis_karakterek_1"/><text:bookmark-end text:name="specialis_karakterek"/></text:h>
      <text:p text:style-name="Text_20_body"><draw:frame draw:style-name="mediaright" draw:name="0" text:anchor-type="paragraph" draw:z-index="0" svg:width="18.520833333333cm" style:rel-width="100%" svg:height="11.72675879397cm" style:rel-height="scale"><draw:image xlink:href="Pictures/2442bc32eaccbb71a2147b70d131eb0f.png" xlink:type="simple" xlink:show="embed" xlink:actuate="onLoad"/></draw:frame></text:p>
      <text:p text:style-name="Text_20_body"><text:a xlink:type="simple" xlink:href="https://doc.evir.hu/doku.php/evir:bizonylatok:tetelek_hozzaadasa" text:style-name="Internet_20_link" text:visited-style-name="Visited_20_Internet_20_Link">Tételek hozzáadásakor</text:a> speciális karakterek használatával tehetjük gördülékenyebbé a munkafolyamatot így tömegesen tudunk a bizonylathoz cikkszámokat adni.</text:p>
      <text:p text:style-name="Text_20_body"><text:span text:style-name="Strong_20_Emphasis">1.</text:span> <text:span text:style-name="Strong_20_Emphasis">Speciális karakterek használata a keresendő mezőben:</text:span></text:p>
      <text:list text:style-name="List_20_1" text:continue-numbering="false">
        <text:list-item>
          <text:p text:style-name="LastListParagraph_List_20_1_Content_First"> <text:span text:style-name="Source_20_Text">*****</text:span> karakter a <text:span text:style-name="Source_20_Text">Keresendő</text:span> mezőben: lehetőséget biztosít tömeges cikkszám vagy vonalkód feltöltésre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#</text:span></text:span> karakter a <text:span text:style-name="Source_20_Text">Keresendő</text:span> mezőben: ugyan az a funkcionalitás, mint a <text:span text:style-name="Source_20_Text">*</text:span> esetében, de csak <text:span text:style-name="Strong_20_Emphasis">pontos egyezéssel keres</text:span>.</text:p>
        </text:list-item>
      </text:list>
      <text:list text:style-name="List_20_1" text:continue-numbering="false">
        <text:list-item>
          <text:p text:style-name="List_20_1_Content_First"> <text:span text:style-name="Source_20_Text"><text:span text:style-name="Strong_20_Emphasis">. / ? / ^ / $</text:span></text:span> jelek jelentése a cikkszám vagy megnevezés keresésekor: </text:p>
          <text:list text:style-name="List_20_1">
            <text:list-item>
              <text:p text:style-name="List_20_1_Content"> <text:span text:style-name="Source_20_Text">.</text:span> megfelel bármilyen pontosan 1 db karakternek,</text:p>
            </text:list-item>
            <text:list-item>
              <text:p text:style-name="List_20_1_Content"> <text:span text:style-name="Source_20_Text">*</text:span> az előtte álló karakter 0 vagy több példánya</text:p>
            </text:list-item>
            <text:list-item>
              <text:p text:style-name="List_20_1_Content"> <text:span text:style-name="Source_20_Text">?</text:span> az előtte álló karakter 0 vagy 1 példánya</text:p>
            </text:list-item>
            <text:list-item>
              <text:p text:style-name="List_20_1_Content"> <text:span text:style-name="Source_20_Text">+</text:span> az előtte álló karakter 1 vagy több példánya</text:p>
            </text:list-item>
            <text:list-item>
              <text:p text:style-name="List_20_1_Content"> <text:span text:style-name="Source_20_Text">^</text:span> a cikkszám vagy megnevezés elején keres,</text:p>
            </text:list-item>
            <text:list-item>
              <text:p text:style-name="List_20_1_Content_Last"> <text:span text:style-name="Source_20_Text">$</text:span> a cikkszám vagy megnevezés végén keres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trong_20_Emphasis">Speciális karakterek használata az egységár mezőben</text:span> <text:line-break/><text:span text:style-name="Source_20_Text">*****</text:span> karakterrel kezdődő szám az <text:span text:style-name="Source_20_Text">egységár</text:span> mezőben: <text:span text:style-name="Strong_20_Emphasis">nettó/bruttó átváltást végez</text:span>. Amennyiben a rendszer nettó árakkal dolgozik, akkor a beírt árat bruttónak tekinti, ha viszont a rendszer bruttó áras működésre van állítva a beállításokban, akkor a *-al beírt egységárat nettónak tekinti. </text:p>
        </text:list-item>
      </text:list>
      <text:p text:style-name="Text_20_body"><text:span text:style-name="Strong_20_Emphasis">2.</text:span> A megfelelő <text:a xlink:type="simple" xlink:href="https://doc.evir.hu/doku.php/evir:bizonylatok:tetelek_hozzaadasa" text:style-name="Internet_20_link" text:visited-style-name="Visited_20_Internet_20_Link">tétellista gomb</text:a> megnyomása után a <text:span text:style-name="Strong_20_Emphasis"><text:a xlink:type="simple" xlink:href="https://doc.evir.hu/doku.php/evir:bizonylatok:tabla_feltoltes" text:style-name="Internet_20_link" text:visited-style-name="Visited_20_Internet_20_Link">Tábla feltöltés</text:a></text:span> űrlapra érkezik.</text:p>
      <text:p text:style-name="Text_20_body"><text:line-break/><text:line-break/>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bizonylatok:bizonylat_keszites" text:style-name="Internet_20_link" text:visited-style-name="Visited_20_Internet_20_Link">Bizonylatkészítés</text:a> </text:p>
        </text:list-item>
        <text:list-item>
          <text:p text:style-name="List_20_1_Content"> <text:a xlink:type="simple" xlink:href="https://doc.evir.hu/doku.php/evir:bizonylatok:bizonylat_megnezese" text:style-name="Internet_20_link" text:visited-style-name="Visited_20_Internet_20_Link">Elkészült bizonylat adatainak megnézése</text:a></text:p>
        </text:list-item>
        <text:list-item>
          <text:p text:style-name="List_20_1_Content"> <text:a xlink:type="simple" xlink:href="https://doc.evir.hu/doku.php/evir:bizonylatok:felbehagyott_bizonylat" text:style-name="Internet_20_link" text:visited-style-name="Visited_20_Internet_20_Link">Félbehagyott bizonylatok</text:a></text:p>
        </text:list-item>
        <text:list-item>
          <text:p text:style-name="List_20_1_Content"> <text:a xlink:type="simple" xlink:href="https://doc.evir.hu/doku.php/evir:bizonylatok:megjegyzes" text:style-name="Internet_20_link" text:visited-style-name="Visited_20_Internet_20_Link">Megjegyzés</text:a></text:p>
        </text:list-item>
        <text:list-item>
          <text:p text:style-name="List_20_1_Content"> <text:a xlink:type="simple" xlink:href="https://doc.evir.hu/doku.php/evir:bizonylatok:tetelek_hozzaadasa" text:style-name="Internet_20_link" text:visited-style-name="Visited_20_Internet_20_Link">Tételek</text:a></text:p>
        </text:list-item>
        <text:list-item>
          <text:p text:style-name="List_20_1_Content_Last"> <text:a xlink:type="simple" xlink:href="https://doc.evir.hu/doku.php/evir:bizonylatok:tetelek_hozzaadasa_engedmenyek" text:style-name="Internet_20_link" text:visited-style-name="Visited_20_Internet_20_Link">Engedmény adás bizonylatkészítésko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19::45:32</meta:creation-date>
    <dc:creator>Generated</dc:creator>
    <dc:date>2026-08-31T19::45:32</dc:date>
    <dc:language>en-US</dc:language>
    <meta:editing-cycles>1</meta:editing-cycles>
    <meta:editing-duration>PT0S</meta:editing-duration>
    <dc:title>evir:bizonylatok:tetelek_hozzaadas_specialis_karakterekkel</dc:title>
  </office:meta>
</office:document-meta>
</file>