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4ef338c849bb5747463187f12f90370.png"/>
  <manifest:file-entry manifest:media-type="image/png" manifest:full-path="Pictures/91d28a9c62138942320c3dceb66a614d.png"/>
  <manifest:file-entry manifest:media-type="image/png" manifest:full-path="Pictures/56c313be06e1fe892e3b981a9257f7e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bizonylatok:tetelek_hozzaadasa"/><text:bookmark-start text:name="__RefHeading___tetelek_1"/><text:bookmark-start text:name="tetelek"/>Tételek<text:bookmark-end text:name="__RefHeading___tetelek_1"/><text:bookmark-end text:name="tetelek"/></text:h>
      <text:p text:style-name="Text_20_body">A <text:a xlink:type="simple" xlink:href="https://doc.evir.hu/doku.php/evir:bizonylatok:bizonylat_keszites" text:style-name="Internet_20_link" text:visited-style-name="Visited_20_Internet_20_Link">bizonylat</text:a>hoz tartozó tételsorok, melyek tartalmazzák az értékesített árucikkek tételes adatait:</text:p>
      <text:list text:style-name="List_20_1" text:continue-numbering="false">
        <text:list-item>
          <text:p text:style-name="LastListParagraph_List_20_1_Content_First"> <text:span text:style-name="Source_20_Text"><text:a xlink:type="simple" xlink:href="https://doc.evir.hu/doku.php/evir:fogalmak:cikkszam" text:style-name="Internet_20_link" text:visited-style-name="Visited_20_Internet_20_Link">Cikkszám</text:a>, Megnevezés, Mennyiség, <text:a xlink:type="simple" xlink:href="https://doc.evir.hu/doku.php/evir:torzsadatok:cikktorzs:mennyisegi_egysegek" text:style-name="Internet_20_link" text:visited-style-name="Visited_20_Internet_20_Link">Mennyiségi egység</text:a>, Nettó egységár, Össz. nettó ár, Össz. bruttó ár, <text:a xlink:type="simple" xlink:href="https://doc.evir.hu/doku.php/evir:torzsadatok:penzugyi:penznemek" text:style-name="Internet_20_link" text:visited-style-name="Visited_20_Internet_20_Link">Pénznem</text:a>, Gyári szám, Megjegyzés, <text:a xlink:type="simple" xlink:href="https://doc.evir.hu/doku.php/evir:torzsadatok:cikktorzs:szolgaltatasok" text:style-name="Internet_20_link" text:visited-style-name="Visited_20_Internet_20_Link">Engedmény</text:a>, Ár %</text:span>. </text:p>
        </text:list-item>
      </text:list>
      <text:p text:style-name="Text_20_body">Egy sor, egy tételnek felel meg a listában.</text:p>
      <text:h text:style-name="Heading_20_3" text:outline-level="3"><text:bookmark-start text:name="__RefHeading___tetelek_hozzaadasa_2"/><text:bookmark-start text:name="tetelek_hozzaadasa"/>Tételek hozzáadása<text:bookmark-end text:name="__RefHeading___tetelek_hozzaadasa_2"/><text:bookmark-end text:name="tetelek_hozzaadasa"/></text:h>
      <text:p text:style-name="Text_20_body">Ezen a területen lehet a tételeket hozzáadni a bizonylatokhoz.
<draw:frame draw:style-name="mediaright" draw:name="0" text:anchor-type="paragraph" draw:z-index="0" svg:width="18.520833333333cm" style:rel-width="100%" svg:height="17.413166959836cm" style:rel-height="scale"><draw:image xlink:href="Pictures/e4ef338c849bb5747463187f12f90370.png" xlink:type="simple" xlink:show="embed" xlink:actuate="onLoad"/></draw:frame></text:p>
      <text:list text:style-name="Numbering_20_1" text:continue-numbering="false">
        <text:list-item>
          <text:p text:style-name="Numbering_20_1_Content_First"> <text:span text:style-name="Strong_20_Emphasis">Keresendő</text:span>: A mezőbe lehet beírni a például bizonylatra kerülő tétel cikkszámát, megnevezését, megjegyzését vagy ezek részletét, vagy pedig a teljes vonalkódot. <text:line-break/> <text:a xlink:type="simple" xlink:href="https://doc.evir.hu/doku.php/evir:torzsadatok:bizonylat:tobbnyelvu_bizonylat" text:style-name="Internet_20_link" text:visited-style-name="Visited_20_Internet_20_Link">Idegen nyelvű bizonylat</text:a> esetén a keresés a bizonylat nyelvéhez tartozó <text:a xlink:type="simple" xlink:href="https://doc.evir.hu/doku.php/evir:torzsadatok:cikktorzs:idegen_nyelvi_megnevezesek" text:style-name="Internet_20_link" text:visited-style-name="Visited_20_Internet_20_Link">idegen nyelvi megnevezés</text:a>ben is fut, tehát a cikk a <text:span text:style-name="Strong_20_Emphasis">lefordított néven és a magyar néven is</text:span> megtalálható.  <text:line-break/> A már hozzáadott tételek darabszámának megváltoztatása a <text:span text:style-name="Strong_20_Emphasis">Tételek módosítása</text:span> gombra kattintva lehetséges! <text:line-break/> <text:a xlink:type="simple" xlink:href="#__RefHeading___specialis_karakterek_es_jelenteseik_4" text:style-name="Local_20_link" text:visited-style-name="Visited_20_Local_20_Link">Speciális karakterek és jelentéseik</text:a></text:p>
        </text:list-item>
        <text:list-item>
          <text:p text:style-name="Numbering_20_1_Content"> A tétellista szűrése a Keresendő mezőbe írt adattal, és a kívánt gomb megnyomásával történhet. Ha nem szűrünk, akkor a teljes listát kapjuk meg. <text:line-break/> A gombok például a következők lehetnek:</text:p>
          <text:list text:style-name="List_20_1">
            <text:list-item>
              <text:p text:style-name="List_20_1_Content"> <text:span text:style-name=""><text:span text:style-name="Strong_20_Emphasis">| <text:span text:style-name="">Termék raktárból</text:span> |</text:span></text:span> gomb a <text:span text:style-name="Strong_20_Emphasis">Raktár</text:span> legördülő mezőben kiválasztott raktárban keres a <text:span text:style-name="Strong_20_Emphasis">Keresendő</text:span> mező szűrése szerint. Azaz ezzel a funkcióval lehet <text:a xlink:type="simple" xlink:href="https://doc.evir.hu/doku.php/evir:raktar:keszletkezeles" text:style-name="Internet_20_link" text:visited-style-name="Visited_20_Internet_20_Link">raktárkészlet</text:a>en levő terméket a bizonylatra tenni.</text:p>
            </text:list-item>
            <text:list-item>
              <text:p text:style-name="List_20_1_Content"> <text:span text:style-name=""><text:span text:style-name="Strong_20_Emphasis">| <text:span text:style-name="">Termék cikktörzsből</text:span> |</text:span></text:span> gomb a készletnyilvántartástól függetlenül a teljes cikktörzsből biztosít lehetőséget termék kiválasztására, amennyiben a <text:a xlink:type="simple" xlink:href="https://doc.evir.hu/doku.php/evir:rendszer:beallitasok:beallitasok" text:style-name="Internet_20_link" text:visited-style-name="Visited_20_Internet_20_Link">rendszerbeállítások</text:a>ban engedélyezve van ez a fajta működés. <text:line-break/><text:span text:style-name=""/> Az ilyen módon bizonylatra került termékeket a <text:a xlink:type="simple" xlink:href="https://doc.evir.hu/doku.php/evir:raktar:raktar_bevetelezes" text:style-name="Internet_20_link" text:visited-style-name="Visited_20_Internet_20_Link">raktári bevételezés</text:a>kor <text:span text:style-name="Source_20_Text">Termék utólagos bevételezése</text:span> gombbal kell majd később bevételezni, hogy a nyilvántartás össze tudja kapcsolni a termékeket. Azaz ezzel a funkcióval lehet olyan terméket értékesíteni, ami jelenleg még nincs raktárkészleten, de később meg fog érkezni róla a bizonylat és raktárkészletre lesz vételezve. </text:p>
            </text:list-item>
            <text:list-item>
              <text:p text:style-name="List_20_1_Content"> <text:span text:style-name=""><text:span text:style-name="Strong_20_Emphasis">| <text:span text:style-name="">Szolgáltatás keresés</text:span> |</text:span></text:span> gomb a cikktörzsbe szolgáltatásként rögzített cikkszámok közül biztosít választási lehetőséget.</text:p>
            </text:list-item>
            <text:list-item>
              <text:p text:style-name="List_20_1_Content"> <text:span text:style-name=""><text:span text:style-name="Strong_20_Emphasis">| <text:span text:style-name="">Előlegszámla</text:span> |</text:span></text:span> gomb a rendszerben szereplő még fel nem használt <text:a xlink:type="simple" xlink:href="https://doc.evir.hu/doku.php/evir:szamlazas:eloleg:elolegszamla" text:style-name="Internet_20_link" text:visited-style-name="Visited_20_Internet_20_Link">előlegszámlák</text:a> közül biztosít választási lehetőséget.</text:p>
            </text:list-item>
            <text:list-item>
              <text:p text:style-name="List_20_1_Content"> <text:span text:style-name=""><text:span text:style-name="Strong_20_Emphasis">| <text:span text:style-name="">Engedmény végösszegből</text:span> |</text:span></text:span> gombra kattintva a <text:a xlink:type="simple" xlink:href="https://doc.evir.hu/doku.php/evir:torzsadatok:cikktorzs:szolgaltatasok#specialis_szolgaltatas" text:style-name="Internet_20_link" text:visited-style-name="Visited_20_Internet_20_Link">speciális szolgáltatás</text:a>ként rögzített <text:a xlink:type="simple" xlink:href="https://doc.evir.hu/doku.php/evir:bizonylatok:tetelek_hozzaadasa_engedmenyek" text:style-name="Internet_20_link" text:visited-style-name="Visited_20_Internet_20_Link">engedmények</text:a> közül lehet választani.</text:p>
            </text:list-item>
            <text:list-item>
              <text:p text:style-name="List_20_1_Content"> <text:span text:style-name=""><text:span text:style-name="Strong_20_Emphasis">| <text:span text:style-name="">Korábbi …</text:span> |</text:span></text:span>  Korábban kiállított bizonylatok tételeinek hozzáadása.</text:p>
            </text:list-item>
            <text:list-item>
              <text:p text:style-name="List_20_1_Content"> <text:span text:style-name=""><text:span text:style-name="Strong_20_Emphasis">| <text:span text:style-name="">Proforma számla</text:span> |</text:span></text:span> gomb a még fel nem használt <text:a xlink:type="simple" xlink:href="https://doc.evir.hu/doku.php/evir:proforma:proforma_szamla" text:style-name="Internet_20_link" text:visited-style-name="Visited_20_Internet_20_Link">proforma számlák</text:a> közül biztosít választási lehetőséget. <text:line-break/> Alapértelmezetten csak raktárba bevételezett termékeket lehet proformáról számlához adni. A <text:a xlink:type="simple" xlink:href="https://doc.evir.hu/doku.php/evir:rendszer:beallitasok:proforma_szamla" text:style-name="Internet_20_link" text:visited-style-name="Visited_20_Internet_20_Link">rendszerbeállítások</text:a>ban beállítható, hogy cikktörzsből is lehessen a proforma tételeket számlázni.</text:p>
            </text:list-item>
            <text:list-item>
              <text:p text:style-name="List_20_1_Content"> <text:span text:style-name=""><text:span text:style-name="Strong_20_Emphasis">| <text:span text:style-name="">Szállítólevél</text:span> |</text:span></text:span> gomb a számlázható állapotban levő <text:a xlink:type="simple" xlink:href="https://doc.evir.hu/doku.php/evir:szallitolevel:szallitolevel" text:style-name="Internet_20_link" text:visited-style-name="Visited_20_Internet_20_Link">szállítólevelek</text:a> között keres. Ha a <text:span text:style-name="Source_20_Text">Keresendő</text:span> mező üres, akkor az összes számlázható állapotban levő szállítólevelet felsorolja.</text:p>
            </text:list-item>
            <text:list-item>
              <text:p text:style-name="List_20_1_Content"> <text:span text:style-name=""><text:span text:style-name="Strong_20_Emphasis">| <text:span text:style-name="">Vevői rendelés</text:span> |</text:span></text:span> gomb a teljesíthető állapotban levő <text:a xlink:type="simple" xlink:href="https://doc.evir.hu/doku.php/evir:rendeles:vevoi:vevoi_rendeles" text:style-name="Internet_20_link" text:visited-style-name="Visited_20_Internet_20_Link">vevői rendelés</text:a>eket mutatja meg. Ha egy konkrét vevői rendelés szám van a <text:span text:style-name="Source_20_Text">Keresendő</text:span> mezőben, akkor lehetőséget biztosít a rendszer rész-számlázásra a már teljesíthető tételek esetében akkor is, ha maga a teljes rendelés még nincs teljesíthető állapotban.</text:p>
            </text:list-item>
            <text:list-item>
              <text:p text:style-name="List_20_1_Content"> <text:span text:style-name=""><text:span text:style-name="Strong_20_Emphasis">| <text:span text:style-name="">Vonalkód</text:span> |</text:span></text:span> gombbal a vonalkódokra szűrhetünk.</text:p>
            </text:list-item>
          </text:list>
        </text:list-item>
        <text:list-item>
          <text:p text:style-name="Numbering_20_1_Content"> A megjelenő találati listából a bizonylatra tenni kívánt tételeknél be kell állítani a <text:span text:style-name="Strong_20_Emphasis">Mennyiség</text:span>et.</text:p>
          <text:list text:style-name="List_20_1">
            <text:list-item>
              <text:p text:style-name="List_20_1_Content"> A cikkszámra kattintva a cikk karton oldalt nyitja meg a program a böngésző új ablakában. A kiválasztott cikk partnerhez rögzített egyedi ára, egyedi beszerzési ára és partner engedmény látható.</text:p>
            </text:list-item>
          </text:list>
        </text:list-item>
        <text:list-item>
          <text:p text:style-name="Numbering_20_1_Content"> Igény esetén módosítani lehet a:</text:p>
          <text:list text:style-name="List_20_1">
            <text:list-item>
              <text:p text:style-name="List_20_1_Content"> <text:span text:style-name="Strong_20_Emphasis">Nettó egységár</text:span>at  <text:line-break/>Amennyiben a kiválasztott <text:a xlink:type="simple" xlink:href="https://doc.evir.hu/doku.php/evir:torzsadatok:partner:partner_egyedi_ar:partner_egyedi_ar_rogzites" text:style-name="Internet_20_link" text:visited-style-name="Visited_20_Internet_20_Link">partnerhez egyedi ár</text:a> van rögzítve, akkor a lista ár helyett az egyedi ár jelenik meg. <text:line-break/> <text:a xlink:type="simple" xlink:href="https://doc.evir.hu/doku.php/evir:torzsadatok:cikktorzs:szolgaltatasok#beszerzesi_ar_megadhato" text:style-name="Internet_20_link" text:visited-style-name="Visited_20_Internet_20_Link">Szolgáltatás tétel beszerzési ár megadása</text:a>  <text:line-break/>A <text:span text:style-name="Source_20_Text">*****</text:span> karakterrel kezdődő szám az <text:span text:style-name="Source_20_Text">Egységár</text:span> mezőben: <text:span text:style-name="Strong_20_Emphasis">nettó/bruttó átváltást végez</text:span>,  <text:a xlink:type="simple" xlink:href="https://doc.evir.hu/doku.php/evir:bizonylatok:tetelek_hozzaadas_specialis_karakterekkel" text:style-name="Internet_20_link" text:visited-style-name="Visited_20_Internet_20_Link">Speciális karakterek</text:a></text:p>
            </text:list-item>
            <text:list-item>
              <text:p text:style-name="List_20_1_Content"> <text:span text:style-name="Strong_20_Emphasis"><text:a xlink:type="simple" xlink:href="https://doc.evir.hu/doku.php/evir:bizonylatok:tetelek_hozzaadasa_engedmenyek" text:style-name="Internet_20_link" text:visited-style-name="Visited_20_Internet_20_Link">Engedmény</text:a></text:span>t vagy felárat beállítani.</text:p>
            </text:list-item>
            <text:list-item>
              <text:p text:style-name="List_20_1_Content"> Igény esetén <text:span text:style-name="Strong_20_Emphasis">Megjegyzés</text:span>t írni a tételhez.</text:p>
            </text:list-item>
            <text:list-item>
              <text:p text:style-name="List_20_1_Content"> <text:span text:style-name="Strong_20_Emphasis">Gyári szám</text:span> nyilvántartással rendelkező termék esetén a beállított mennyiséggel megegyező mennyiségű gyári szám kiválasztása a felsorolásból.</text:p>
            </text:list-item>
            <text:list-item>
              <text:p text:style-name="List_20_1_Content"> <text:span text:style-name="Strong_20_Emphasis">Gyáriszám/LOT/Minőségmegőrzési idő</text:span> adat tételmegjegyzésként való feltüntetése a PDF bizonylatokon  bekapcsolható a <text:span text:style-name="Source_20_Text"><text:a xlink:type="simple" xlink:href="https://doc.evir.hu/doku.php/evir:torzsadatok:bizonylat:bizonylat_beallitasok" text:style-name="Internet_20_link" text:visited-style-name="Visited_20_Internet_20_Link">Bizonylat beállítások</text:a></text:span> menüpont alatt.</text:p>
            </text:list-item>
            <text:list-item>
              <text:p text:style-name="List_20_1_Content"> <text:span text:style-name="Strong_20_Emphasis">Haszonkulcs/Árrés</text:span> oszlop értékesítéshez kapcsolódó bizonylatok készítésekor látható a listában. <text:line-break/> A <text:a xlink:type="simple" xlink:href="https://doc.evir.hu/doku.php/evir:rendszer:beallitasok:beallitasok" text:style-name="Internet_20_link" text:visited-style-name="Visited_20_Internet_20_Link">rendszerbeállítások</text:a> <text:span text:style-name="Emphasis"><text:a xlink:type="simple" xlink:href="https://doc.evir.hu/doku.php/evir:rendszer:beallitasok:ertekesites_haszonkulcs_arres" text:style-name="Internet_20_link" text:visited-style-name="Visited_20_Internet_20_Link">Értékesítés haszonkulcs/árrés</text:a></text:span> területen az <text:span text:style-name="Emphasis">Árrés vagy haszonkulcs számítása</text:span> mezőben kiválasztható. hogy haszonkulcs vagy árrés szerepeljen a listában és az árszorzó mezőkben megadott százalékos értékek alapján bekapcsolható a <text:span text:style-name="Emphasis"><text:a xlink:type="simple" xlink:href="https://doc.evir.hu/doku.php/evir:bizonylatok:haszonkulcs_szinezes_ertekesiteskor" text:style-name="Internet_20_link" text:visited-style-name="Visited_20_Internet_20_Link">Haszonkulcs vagy árrés alapján a tétellista sorainak színezése</text:a></text:span>.</text:p>
            </text:list-item>
          </text:list>
        </text:list-item>
        <text:list-item>
          <text:p text:style-name="Numbering_20_1_Content"> A találati lista alatt elhelyezkedő gombokból a kívánt funkcióval rendelkezőre kattintani, ezek:</text:p>
          <text:list text:style-name="Numbering_20_1">
            <text:list-item>
              <text:p text:style-name="Numbering_20_1_Content"> <text:span text:style-name=""><text:span text:style-name="Strong_20_Emphasis">| <text:span text:style-name="">Tételek eldobása</text:span> |</text:span></text:span> visszatérés a bizonylathoz a találati lista figyelmen kívül hagyásával.</text:p>
            </text:list-item>
            <text:list-item>
              <text:p text:style-name="Numbering_20_1_Content"> <text:span text:style-name=""><text:span text:style-name="Strong_20_Emphasis">| <text:span text:style-name="">Tovább</text:span> |</text:span></text:span> a találati listában kiválasztott tételek hozzáadása a bizonylat tételeihez.</text:p>
            </text:list-item>
            <text:list-item>
              <text:p text:style-name="Numbering_20_1_Content"> <text:span text:style-name=""><text:span text:style-name="Strong_20_Emphasis">| <text:span text:style-name="">Maximális mennyiség</text:span> |</text:span></text:span>' a találati listában szereplő valamennyi termék raktárban levő maximálisan elérhető mennyiségét állítja be (pl. egy raktárba összekészített összes termék egyszerű és gyors számlázása).</text:p>
            </text:list-item>
            <text:list-item>
              <text:p text:style-name="Numbering_20_1_Content"> <text:span text:style-name=""><text:span text:style-name="Strong_20_Emphasis">| <text:span text:style-name="">Frissítés</text:span> |</text:span></text:span> újratölti a listát.</text:p>
            </text:list-item>
            <text:list-item>
              <text:p text:style-name="Numbering_20_1_Content"> <text:span text:style-name=""><text:span text:style-name="Strong_20_Emphasis">| <text:span text:style-name="">Ár aktualizálása</text:span> |</text:span></text:span> a találati listában szereplő árak aktualizálása (pl. másik árkategória választása esetén)</text:p>
            </text:list-item>
            <text:list-item>
              <text:p text:style-name="Numbering_20_1_Content"> <text:span text:style-name=""><text:span text:style-name="Strong_20_Emphasis">| <text:span text:style-name="">Szövegek fordítása</text:span> |</text:span></text:span> a már felvitt tételsorok megnevezését és mennyiségi egységét <text:span text:style-name="Strong_20_Emphasis">utólag</text:span> cseréli át a bizonylat aktuális nyelvére — illetve az alapértelmezett nyelvre visszaváltva visszaállítja a magyar megnevezéseket. <text:line-break/> <text:span text:style-name="Strong_20_Emphasis">Új tétel felvitelekor erre nincs szükség:</text:span> a tételsor megnevezése és mennyiségi egysége már a felvitelkor a bizonylat nyelvén keletkezik, a <text:a xlink:type="simple" xlink:href="https://doc.evir.hu/doku.php/evir:torzsadatok:cikktorzs:termekek" text:style-name="Internet_20_link" text:visited-style-name="Visited_20_Internet_20_Link">termékek</text:a>/<text:a xlink:type="simple" xlink:href="https://doc.evir.hu/doku.php/evir:torzsadatok:cikktorzs:szolgaltatasok" text:style-name="Internet_20_link" text:visited-style-name="Visited_20_Internet_20_Link">szolgáltatások</text:a> <text:a xlink:type="simple" xlink:href="https://doc.evir.hu/doku.php/evir:torzsadatok:cikktorzs:idegen_nyelvi_megnevezesek" text:style-name="Internet_20_link" text:visited-style-name="Visited_20_Internet_20_Link">idegen nyelvi megnevezés</text:a>éből. Ez a gomb tehát akkor kell, ha a bizonylat nyelvét a tételek felvitele <text:span text:style-name="Strong_20_Emphasis">után</text:span> állítottuk át. <text:line-break/><text:span text:style-name=""/> A gomb a <text:span text:style-name="Strong_20_Emphasis">kézzel átírt</text:span> tétel-megnevezéseket is felülírja a cikktörzsből vett szöveggel. <text:line-break/>Részletek: <text:span text:style-name="Strong_20_Emphasis"><text:a xlink:type="simple" xlink:href="https://doc.evir.hu/doku.php/evir:torzsadatok:bizonylat:tobbnyelvu_bizonylat" text:style-name="Internet_20_link" text:visited-style-name="Visited_20_Internet_20_Link">Idegen nyelvű és többnyelvű bizonylatok</text:a></text:span></text:p>
            </text:list-item>
          </text:list>
        </text:list-item>
        <text:list-item>
          <text:p text:style-name="Numbering_20_1_Content_Last"> A tétel hozzáadás folyamatának ismétlése mindaddig, ameddig az összes kívánt tétel szerepel a bizonylaton.</text:p>
        </text:list-item>
      </text:list>
      <text:p text:style-name="Text_20_body"><draw:frame draw:style-name="mediaright" draw:name="1" text:anchor-type="paragraph" draw:z-index="1" svg:width="18.520833333333cm" style:rel-width="100%" svg:height="10.381584691502cm" style:rel-height="scale"><draw:image xlink:href="Pictures/91d28a9c62138942320c3dceb66a614d.png" xlink:type="simple" xlink:show="embed" xlink:actuate="onLoad"/></draw:frame></text:p>
      <text:p text:style-name="Horizontal_20_Line"/>
      <text:h text:style-name="Heading_20_3" text:outline-level="3"><text:bookmark-start text:name="__RefHeading___tetelek_modositasa_3"/><text:bookmark-start text:name="tetelek_modositasa"/>Tételek módosítása<text:bookmark-end text:name="__RefHeading___tetelek_modositasa_3"/><text:bookmark-end text:name="tetelek_modositasa"/></text:h>
      <text:p text:style-name="Text_20_body"><draw:frame draw:style-name="mediaright" draw:name="2" text:anchor-type="paragraph" draw:z-index="2" svg:width="18.520833333333cm" style:rel-width="100%" svg:height="17.550992398649cm" style:rel-height="scale"><draw:image xlink:href="Pictures/56c313be06e1fe892e3b981a9257f7e7.png" xlink:type="simple" xlink:show="embed" xlink:actuate="onLoad"/></draw:frame></text:p>
      <text:p text:style-name="Text_20_body">A már előkészített tételek a bizonylat rögzítése előtt bármikor módosíthatóak a <text:span text:style-name=""><text:span text:style-name="Strong_20_Emphasis">| <text:span text:style-name="">Tételek módosítása</text:span> |</text:span></text:span> gombbal, ahol a mennyiség 0-ra állításával lehet a tételt eltávolítani a bizonylatról.<text:line-break/></text:p>
      <text:p text:style-name="Horizontal_20_Line"/>
      <text:h text:style-name="Heading_20_3" text:outline-level="3"><text:bookmark-start text:name="__RefHeading___specialis_karakterek_es_jelenteseik_4"/><text:bookmark-start text:name="specialis_karakterek_es_jelenteseik"/>Speciális karakterek és jelentéseik<text:bookmark-end text:name="__RefHeading___specialis_karakterek_es_jelenteseik_4"/><text:bookmark-end text:name="specialis_karakterek_es_jelenteseik"/></text:h>
      <text:p text:style-name="Text_20_body">A <text:a xlink:type="simple" xlink:href="https://doc.evir.hu/doku.php/evir:bizonylatok:tetelek_hozzaadas_specialis_karakterekkel" text:style-name="Internet_20_link" text:visited-style-name="Visited_20_Internet_20_Link">speciális karakterek használat</text:a>ának segítségével lehetőség van tömeges cikkszám vagy vonalkód feltöltésre.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torzsadatok:bizonylat:tobbnyelvu_bizonylat" text:style-name="Internet_20_link" text:visited-style-name="Visited_20_Internet_20_Link">Idegen nyelvű és többnyelvű bizonylatok</text:a></text:p>
        </text:list-item>
        <text:list-item>
          <text:p text:style-name="List_20_1_Content"> <text:a xlink:type="simple" xlink:href="https://doc.evir.hu/doku.php/evir:bizonylatok:masolhato_tetellista" text:style-name="Internet_20_link" text:visited-style-name="Visited_20_Internet_20_Link">Másolható tétellista</text:a></text:p>
        </text:list-item>
        <text:list-item>
          <text:p text:style-name="List_20_1_Content"> <text:a xlink:type="simple" xlink:href="https://doc.evir.hu/doku.php/evir:bizonylatok:tabla_feltoltes" text:style-name="Internet_20_link" text:visited-style-name="Visited_20_Internet_20_Link">Táblázat feltöltés</text:a></text:p>
        </text:list-item>
        <text:list-item>
          <text:p text:style-name="List_20_1_Content"> <text:a xlink:type="simple" xlink:href="https://doc.evir.hu/doku.php/evir:bizonylatok:bizonylat_keszites" text:style-name="Internet_20_link" text:visited-style-name="Visited_20_Internet_20_Link">Bizonylat készítés</text:a></text:p>
        </text:list-item>
        <text:list-item>
          <text:p text:style-name="List_20_1_Content"> <text:a xlink:type="simple" xlink:href="https://doc.evir.hu/doku.php/evir:bizonylatok:partner_adatok" text:style-name="Internet_20_link" text:visited-style-name="Visited_20_Internet_20_Link">Partner adatok</text:a></text:p>
        </text:list-item>
        <text:list-item>
          <text:p text:style-name="List_20_1_Content"> <text:a xlink:type="simple" xlink:href="https://doc.evir.hu/doku.php/evir:bizonylatok:parameterek" text:style-name="Internet_20_link" text:visited-style-name="Visited_20_Internet_20_Link">Paraméterek</text:a></text:p>
        </text:list-item>
        <text:list-item>
          <text:p text:style-name="List_20_1_Content"> <text:a xlink:type="simple" xlink:href="https://doc.evir.hu/doku.php/evir:bizonylatok:megjegyzes" text:style-name="Internet_20_link" text:visited-style-name="Visited_20_Internet_20_Link">Megjegyzés</text:a></text:p>
        </text:list-item>
        <text:list-item>
          <text:p text:style-name="List_20_1_Content"> <text:a xlink:type="simple" xlink:href="https://doc.evir.hu/doku.php/evir:alapok:funkcio_gombok" text:style-name="Internet_20_link" text:visited-style-name="Visited_20_Internet_20_Link">Funkció gombok</text:a></text:p>
        </text:list-item>
        <text:list-item>
          <text:p text:style-name="List_20_1_Content"> <text:a xlink:type="simple" xlink:href="https://doc.evir.hu/doku.php/evir:torzsadatok:cikktorzs:torzs_cikkszam" text:style-name="Internet_20_link" text:visited-style-name="Visited_20_Internet_20_Link">Cikktörzs</text:a></text:p>
        </text:list-item>
        <text:list-item>
          <text:p text:style-name="List_20_1_Content"> <text:a xlink:type="simple" xlink:href="https://doc.evir.hu/doku.php/evir-faq:kerekites" text:style-name="Internet_20_link" text:visited-style-name="Visited_20_Internet_20_Link">Pénzügyi kerekítés</text:a></text:p>
        </text:list-item>
        <text:list-item>
          <text:p text:style-name="List_20_1_Content_Last"> <text:a xlink:type="simple" xlink:href="https://doc.evir.hu/doku.php/evir-faq:afa_kerekites" text:style-name="Internet_20_link" text:visited-style-name="Visited_20_Internet_20_Link">ÁFA kerekít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4::12:22</meta:creation-date>
    <dc:creator>Generated</dc:creator>
    <dc:date>2026-08-27T14::12:22</dc:date>
    <dc:language>en-US</dc:language>
    <meta:editing-cycles>1</meta:editing-cycles>
    <meta:editing-duration>PT0S</meta:editing-duration>
    <dc:title>evir:bizonylatok:tetelek_hozzaadasa</dc:title>
  </office:meta>
</office:document-meta>
</file>