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4efe18e8277f3f1e21bd7c534d016f6.png"/>
  <manifest:file-entry manifest:media-type="image/png" manifest:full-path="Pictures/36e50ea520f81a2602224eb0bc6fda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bizonylatok:tetelek_hozzaadasa_engedmenyek"/><text:bookmark-start text:name="__RefHeading___engedmeny_adas_bizonylatkesziteskor_1"/><text:bookmark-start text:name="engedmeny_adas_bizonylatkesziteskor"/>Engedmény adás bizonylatkészítéskor<text:bookmark-end text:name="__RefHeading___engedmeny_adas_bizonylatkesziteskor_1"/><text:bookmark-end text:name="engedmeny_adas_bizonylatkesziteskor"/></text:h>
      <text:p text:style-name="Text_20_body"><text:a xlink:type="simple" xlink:href="https://doc.evir.hu/doku.php/evir:bizonylatok:bizonylat_keszites" text:style-name="Internet_20_link" text:visited-style-name="Visited_20_Internet_20_Link">Bizonylatkészítéskor</text:a> lehetőség van további engedményeket vagy negatív előjellel ellátva felárat számolni a <text:a xlink:type="simple" xlink:href="https://doc.evir.hu/doku.php/evir:bizonylatok:tetelek_hozzaadasa" text:style-name="Internet_20_link" text:visited-style-name="Visited_20_Internet_20_Link">bizonylat tételei</text:a>hez, vagy a bizonylat teljes összegére nézve.</text:p>
      <text:p text:style-name="Text_20_body"><draw:frame draw:style-name="mediaright" draw:name="0" text:anchor-type="paragraph" draw:z-index="0" svg:width="15.875cm" svg:height="7.8185400516796cm"><draw:image xlink:href="Pictures/34efe18e8277f3f1e21bd7c534d016f6.png" xlink:type="simple" xlink:show="embed" xlink:actuate="onLoad"/></draw:frame></text:p>
      <text:p text:style-name="Text_20_body"><text:span text:style-name="Strong_20_Emphasis">Bizonylatkészítéskor adható engedmények:</text:span></text:p>
      <text:list text:style-name="List_20_1" text:continue-numbering="false">
        <text:list-item>
          <text:p text:style-name="LastListParagraph_List_20_1_Content_First"> <text:span text:style-name="Strong_20_Emphasis">1.</text:span> <text:span text:style-name="Strong_20_Emphasis">Tételenkénti engedmény</text:span> rögzítése a tétellista <text:span text:style-name="Strong_20_Emphasis">Engedmény</text:span> oszlopában. <text:line-break/> <text:span text:style-name=""/> Ha előbb kiválasztjuk a partnert és aztán adunk tételeket a bizonylathoz, akkor a <text:a xlink:type="simple" xlink:href="https://doc.evir.hu/doku.php/evir:torzsadatok:partner:partnerkedvezmeny:partnerkedvezmeny_rogzites" text:style-name="Internet_20_link" text:visited-style-name="Visited_20_Internet_20_Link">partnerhez rögzített partnerkedvezmény</text:a> automatikusan bekerül az <text:span text:style-name="Source_20_Text">Engedmény</text:span> mezőbe, de módosítható és törölhető is a tételre vonatkozóan. <text:line-break/>Azonban, ha van a cikkhez beállított <text:a xlink:type="simple" xlink:href="https://doc.evir.hu/doku.php/evir:torzsadatok:partner:partner_egyedi_ar:partner_egyedi_ar_rogzites" text:style-name="Internet_20_link" text:visited-style-name="Visited_20_Internet_20_Link">partner egyedi ár</text:a>, akkor a kedvezmény mező üres, de szerkeszthető.</text:p>
        </text:list-item>
      </text:list>
      <text:p text:style-name="Horizontal_20_Line"/>
      <text:p text:style-name="Text_20_body"><draw:frame draw:style-name="mediaright" draw:name="1" text:anchor-type="paragraph" draw:z-index="1" svg:width="15.875cm" svg:height="20.547531992687cm"><draw:image xlink:href="Pictures/36e50ea520f81a2602224eb0bc6fdae6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2.</text:span> <text:span text:style-name="Strong_20_Emphasis">Végösszegi engedmény</text:span> megadása az <text:span text:style-name=""><text:span text:style-name="Strong_20_Emphasis">| <text:span text:style-name="">Engedmény végösszegből</text:span> |</text:span></text:span> gombra kattintva.</text:p>
          <text:list text:style-name="List_20_1">
            <text:list-item>
              <text:p text:style-name="List_20_1_Content"> Itt a <text:a xlink:type="simple" xlink:href="https://doc.evir.hu/doku.php/evir:torzsadatok:cikktorzs:engedmeny_szolgaltatas" text:style-name="Internet_20_link" text:visited-style-name="Visited_20_Internet_20_Link">speciális szolgáltatás</text:a>ként rögzített engedmények közül lehet választani. <text:line-break/>A szerkeszthető engedmény módosítható a mezőben.</text:p>
            </text:list-item>
            <text:list-item>
              <text:p text:style-name="List_20_1_Content_Last"> <text:span text:style-name=""/> Az végösszegi engedményt akkor használja fel a program, ha a <text:span text:style-name="Strong_20_Emphasis">Mennyiség</text:span> oszlopban lévő érték 1-re van állítva!</text:p>
            </text:list-item>
          </text:list>
        </text:list-item>
      </text:list>
      <text:h text:style-name="Heading_20_3" text:outline-level="3"><text:bookmark-start text:name="__RefHeading___engedmeny_mezok_szamitasanak_algoritmusai_2"/><text:bookmark-start text:name="engedmeny_mezok_szamitasanak_algoritmusai"/>Engedmény mezők számításának algoritmusai<text:bookmark-end text:name="__RefHeading___engedmeny_mezok_szamitasanak_algoritmusai_2"/><text:bookmark-end text:name="engedmeny_mezok_szamitasanak_algoritmusai"/></text:h>
      <text:p text:style-name="Text_20_body">Az engedmények és a végösszegi engedmények számításának logikája azonos. </text:p>
      <text:p text:style-name="Text_20_body">A következő formában lehet megadni:</text:p>
      <text:list text:style-name="List_20_1" text:continue-numbering="false">
        <text:list-item>
          <text:p text:style-name="LastListParagraph_List_20_1_Content_First"> Ha egy <text:span text:style-name="Strong_20_Emphasis">összeget adunk meg</text:span> (pl.: 1000 HUF), az az összeg kerül levonásra az eredeti árból. <text:line-break/>Az engedmény számolásának képlete látható lesz a tétel megjegyzésében.</text:p>
        </text:list-item>
      </text:list>
      <text:list text:style-name="List_20_1" text:continue-numbering="false">
        <text:list-item>
          <text:p text:style-name="LastListParagraph_List_20_1_Content_First"> Ha <text:span text:style-name="Strong_20_Emphasis">százalékot adunk meg</text:span> (pl.: 10%), akkor az adott százalék lesz levonva az eredeti árból. <text:line-break/>Ez is látható lesz a tétel megjegyzésében.</text:p>
        </text:list-item>
      </text:list>
      <text:list text:style-name="List_20_1" text:continue-numbering="false">
        <text:list-item>
          <text:p text:style-name="LastListParagraph_List_20_1_Content_First"> Ha egy <text:span text:style-name="Strong_20_Emphasis">negatív összeget adunk meg</text:span> (pl.: -500 HUF), akkor ez a felár hozzá lesz adva az eredeti árhoz. <text:line-break/>A rendszer figyelmeztet, hogy a negatív érték miatt a nettó összeg nőtt: <text:line-break/><text:span text:style-name="Source_20_Text">Figyelmeztetés: Engedmény mező értéke negatív, így a nettó összeg nem csökkent, hanem nőtt</text:span></text:p>
        </text:list-item>
      </text:list>
      <text:list text:style-name="List_20_1" text:continue-numbering="false">
        <text:list-item>
          <text:p text:style-name="LastListParagraph_List_20_1_Content_First"> Ha <text:span text:style-name="Strong_20_Emphasis">negatív százalékot adunk meg</text:span> (pl.: -15%), ez is egy felárat jelent az eredeti árhoz képest. <text:line-break/>Itt is a rendszer figyelmeztet a negatív érték miatt: <text:span text:style-name="Source_20_Text">Figyelmeztetés: Engedmény mező értéke negatív, így a nettó összeg nem csökkent, hanem nőtt</text:span></text:p>
        </text:list-item>
      </text:list>
      <text:list text:style-name="List_20_1" text:continue-numbering="false">
        <text:list-item>
          <text:p text:style-name="LastListParagraph_List_20_1_Content_First"> Ha egy <text:span text:style-name="Strong_20_Emphasis">összeget vagy százalékot adunk meg egy hash után</text:span> (# = keresztjel) (pl.: #2000 HUF vagy #5%), az csak egy belső megjegyzés a rendszer számára, és nem jelenik meg a tétel megjegyzésb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7::03:45</meta:creation-date>
    <dc:creator>Generated</dc:creator>
    <dc:date>2026-08-30T17::03:45</dc:date>
    <dc:language>en-US</dc:language>
    <meta:editing-cycles>1</meta:editing-cycles>
    <meta:editing-duration>PT0S</meta:editing-duration>
    <dc:title>evir:bizonylatok:tetelek_hozzaadasa_engedmenyek</dc:title>
  </office:meta>
</office:document-meta>
</file>