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8b28759b513b6e2284ed1af5f625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galmak:korlatozas"/><text:bookmark-start text:name="__RefHeading___korlatozasok_1"/><text:bookmark-start text:name="korlatozasok"/>Korlátozások<text:bookmark-end text:name="__RefHeading___korlatozasok_1"/><text:bookmark-end text:name="korlatozasok"/></text:h>
      <text:p text:style-name="Text_20_body">A <text:a xlink:type="simple" xlink:href="https://doc.evir.hu/doku.php/evir:rendszer:felhasznalok:jogosultsagi_rendszer" text:style-name="Internet_20_link" text:visited-style-name="Visited_20_Internet_20_Link">Jogosultsági rendszer</text:a> egyik eleme a korlátozás. <text:line-break/>Olyan beállítási lehetőség, amivel a <text:a xlink:type="simple" xlink:href="https://doc.evir.hu/doku.php/evir:rendszer:felhasznalok:felhasznalok" text:style-name="Internet_20_link" text:visited-style-name="Visited_20_Internet_20_Link">felhasználó</text:a>t <text:span text:style-name="Strong_20_Emphasis">korlátozza</text:span> valamilyen témában. <text:line-break/>
A korlátozásként beállítható dolgok nem kötődnek szorosan egyetlen modulhoz vagy menüponthoz, hanem a rendszer egészében fejtik ki hatásukat.</text:p>
      <text:p text:style-name="Text_20_body"><draw:frame draw:style-name="mediaright" draw:name="0" text:anchor-type="paragraph" draw:z-index="0" svg:width="18.520833333333cm" style:rel-width="100%" svg:height="14.546289537713cm" style:rel-height="scale"><draw:image xlink:href="Pictures/f48b28759b513b6e2284ed1af5f62513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Párhuzamos használat tiltása (DISABLE_PARALEL)</text:span></text:span> <text:line-break/>Ugyan azzal a névvel / jelszóval csak egyetlen munkamenet létezhet. Az új bejelentkezés érvényteleníti a korábbi munkamenete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Beszerzési árat nem láthat (SZLT_BLIND_BESZ_AR)</text:span></text:span> <text:line-break/>Bizonylat készítéskor a tételek hozzáadásánál nem mutatja a beszerzési áraka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2FA - Email (EMAIL_2FA)</text:span></text:span> <text:line-break/>A <text:a xlink:type="simple" xlink:href="https://doc.evir.hu/doku.php/evir:rendszer:felhasznalok:felhasznalok" text:style-name="Internet_20_link" text:visited-style-name="Visited_20_Internet_20_Link">felhasználóhoz</text:a> rögzített <text:span text:style-name="Emphasis">Jelszón</text:span> kívül emailben elküldött <text:span text:style-name="Emphasis">Ellenőrző kód</text:span> megadása is szükséges a <text:a xlink:type="simple" xlink:href="https://doc.evir.hu/doku.php/evir:alapok:bejelentkezes" text:style-name="Internet_20_link" text:visited-style-name="Visited_20_Internet_20_Link">bejelentkezéshez</text:a>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Árkategóriát nem módosíthat (SZLT_FIX_ARKAT)</text:span></text:span> <text:line-break/>Bizonylat készítésekor az előre beállított árkategóriát nem módosíthatja, így kizárólag a rendszer alapértelmezett, vagy a partnerhez beállított árkategóriát lehet használ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Egységárat nem módosíthat (SZLT_FIX_EGYSEGAR)</text:span></text:span> <text:line-break/>Bizonylat készítéskor a termékek/szolgáltatások listaárát nem bírálhatja felül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enü eltüntetése (UMEN)</text:span></text:span> <text:line-break/>A bal oldali menü kikapcsolása. Jellemzően portál / widget alapú működésnél használjuk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fogalmak:privilegium" text:style-name="Internet_20_link" text:visited-style-name="Visited_20_Internet_20_Link">Privilégiumok</text:a>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Felhasználók</text:a></text:p>
        </text:list-item>
        <text:list-item>
          <text:p text:style-name="List_20_1_Content_Last"> <text:a xlink:type="simple" xlink:href="https://doc.evir.hu/doku.php/evir:rendszer:felhasznaloi_fiok:felhasznaloi_fiok" text:style-name="Internet_20_link" text:visited-style-name="Visited_20_Internet_20_Link">Felhasználói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2::46:27</meta:creation-date>
    <dc:creator>Generated</dc:creator>
    <dc:date>2026-08-21T12::46:27</dc:date>
    <dc:language>en-US</dc:language>
    <meta:editing-cycles>1</meta:editing-cycles>
    <meta:editing-duration>PT0S</meta:editing-duration>
    <dc:title>evir:fogalmak:korlatozas</dc:title>
  </office:meta>
</office:document-meta>
</file>