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cc3b06d6b8012130ccfce98e6bcb330.svg"/>
  <manifest:file-entry manifest:media-type="image/svg+xml" manifest:full-path="Pictures/3e809ceae7f5f51e30c642339f15cfb5.svg"/>
  <manifest:file-entry manifest:media-type="image/svg+xml" manifest:full-path="Pictures/8bffc5f7f56837e35d8bcd36ab3d7d59.svg"/>
  <manifest:file-entry manifest:media-type="image/svg+xml" manifest:full-path="Pictures/e6c530ec7be60a8b2fa56063e2e5c83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lyamatok:beszerzes"/><text:bookmark-start text:name="__RefHeading___beszerzesi_folyamat_1"/><text:bookmark-start text:name="beszerzesi_folyamat"/>Beszerzési folyamat<text:bookmark-end text:name="__RefHeading___beszerzesi_folyamat_1"/><text:bookmark-end text:name="beszerzesi_folyamat"/></text:h>
      <text:p text:style-name="Text_20_body">Ez az oldal azt írja le, hogyan kerül a termék a raktárba a beszállítótól, és hogyan folytatódik a beszállító számlája a pénzügyi nyilvántartásban.</text:p>
      <text:p text:style-name="Text_20_body"><text:span text:style-name=""/> Termék <text:span text:style-name="Strong_20_Emphasis">kizárólag raktári bevételezéssel</text:span> (vagy <text:a xlink:type="simple" xlink:href="https://doc.evir.hu/doku.php/evir:folyamatok:gyartas" text:style-name="Internet_20_link" text:visited-style-name="Visited_20_Internet_20_Link">gyártással</text:a>) kerülhet a rendszerbe. Nincs olyan mód, amivel „csak úgy„ növelni lehetne egy termék készletét.</text:p>
      <text:p text:style-name="Text_20_body">Vissza az áttekintőhöz: <text:a xlink:type="simple" xlink:href="https://doc.evir.hu/doku.php/evir:folyamatok:logisztikai_folyamat" text:style-name="Internet_20_link" text:visited-style-name="Visited_20_Internet_20_Link">Az eVIR logisztikai folyamata</text:a></text:p>
      <text:p text:style-name="Horizontal_20_Line"/>
      <text:h text:style-name="Heading_20_3" text:outline-level="3"><text:bookmark-start text:name="__RefHeading___a_folyamat_2"/><text:bookmark-start text:name="a_folyamat"/>A folyamat<text:bookmark-end text:name="__RefHeading___a_folyamat_2"/><text:bookmark-end text:name="a_folyamat"/></text:h>
      <text:p text:style-name="Text_20_body"><draw:frame draw:style-name="media" draw:name="0" text:anchor-type="as-char" draw:z-index="0" svg:width="" svg:rel-width="100%" svg:height="0cm"><draw:image xlink:href="Pictures/9cc3b06d6b8012130ccfce98e6bcb330.svg" xlink:type="simple" xlink:show="embed" xlink:actuate="onLoad"/></draw:frame></text:p>
      <text:p text:style-name="Horizontal_20_Line"/>
      <text:h text:style-name="Heading_20_3" text:outline-level="3"><text:bookmark-start text:name="__RefHeading___elofeltetelek_3"/><text:bookmark-start text:name="elofeltetelek"/>Előfeltételek<text:bookmark-end text:name="__RefHeading___elofeltetelek_3"/><text:bookmark-end text:name="elofeltetelek"/></text:h>
      <text:list text:style-name="List_20_1" text:continue-numbering="false">
        <text:list-item>
          <text:p text:style-name="List_20_1_Content_First"> Termék a cikktörzsben → <text:a xlink:type="simple" xlink:href="https://doc.evir.hu/doku.php/evir:folyamatok:elokeszites" text:style-name="Internet_20_link" text:visited-style-name="Visited_20_Internet_20_Link">Előkészítés — törzsadatok</text:a></text:p>
        </text:list-item>
        <text:list-item>
          <text:p text:style-name="List_20_1_Content"> Legalább egy raktár → <text:a xlink:type="simple" xlink:href="https://doc.evir.hu/doku.php/evir:torzsadatok:raktar:torzs_raktar" text:style-name="Internet_20_link" text:visited-style-name="Visited_20_Internet_20_Link">Raktár törzsadatok</text:a></text:p>
        </text:list-item>
        <text:list-item>
          <text:p text:style-name="List_20_1_Content"> A beszállító mint partner → <text:a xlink:type="simple" xlink:href="https://doc.evir.hu/doku.php/evir:partnerek:partner_nyilvantartas" text:style-name="Internet_20_link" text:visited-style-name="Visited_20_Internet_20_Link">Partnernyilvántartás</text:a></text:p>
        </text:list-item>
        <text:list-item>
          <text:p text:style-name="List_20_1_Content_Last"> <text:span text:style-name="Strong_20_Emphasis">Beszerzési</text:span> árkategória → <text:a xlink:type="simple" xlink:href="https://doc.evir.hu/doku.php/evir:torzsadatok:cikktorzs:arkategoriak:arkategoriak" text:style-name="Internet_20_link" text:visited-style-name="Visited_20_Internet_20_Link">Árkategóriák</text:a></text:p>
        </text:list-item>
      </text:list>
      <text:p text:style-name="Horizontal_20_Line"/>
      <text:h text:style-name="Heading_20_3" text:outline-level="3"><text:bookmark-start text:name="__RefHeading___beszallitoi_rendeles_opcionalis_4"/><text:bookmark-start text:name="beszallitoi_rendeles_opcionalis"/>1. Beszállítói rendelés (opcionális)<text:bookmark-end text:name="__RefHeading___beszallitoi_rendeles_opcionalis_4"/><text:bookmark-end text:name="beszallitoi_rendeles_opcionalis"/></text:h>
      <text:p text:style-name="Text_20_body">A bevételezést megelőzheti beszállítói rendelés, de nem kötelező. Az értelme kettős: a szállítónak küldhető egy megrendelés PDF beszerzési árakon, és a bevételezéskor a tételeket nem kell újra rögzíteni.</text:p>
      <text:h text:style-name="Heading_20_4" text:outline-level="4"><text:bookmark-start text:name="__RefHeading___kezi_roegzites_5"/><text:bookmark-start text:name="kezi_roegzites"/>Kézi rögzítés<text:bookmark-end text:name="__RefHeading___kezi_roegzites_5"/><text:bookmark-end text:name="kezi_roegzites"/></text:h>
      <text:list text:style-name="Numbering_20_1" text:continue-numbering="false">
        <text:list-item>
          <text:p text:style-name="Numbering_20_1_Content_First"> <text:span text:style-name="Source_20_Text">Rendelések → <text:span text:style-name="Strong_20_Emphasis">Beszállítói</text:span> → Berendelés készítése</text:span></text:p>
        </text:list-item>
        <text:list-item>
          <text:p text:style-name="Numbering_20_1_Content"> Partner (a beszállító) kiválasztása</text:p>
        </text:list-item>
        <text:list-item>
          <text:p text:style-name="Numbering_20_1_Content"> Paraméterek: szállítási határidő, <text:a xlink:type="simple" xlink:href="https://doc.evir.hu/doku.php/evir:torzsadatok:rendeles:torzs_berendeles_folyamat_allapotok" text:style-name="Internet_20_link" text:visited-style-name="Visited_20_Internet_20_Link">folyamat állapot</text:a>, árkategória, <text:span text:style-name="Source_20_Text">ÁFA körön kívüli</text:span> jelölés</text:p>
        </text:list-item>
        <text:list-item>
          <text:p text:style-name="Numbering_20_1_Content"> Szállítói hivatkozási szám (ha van)</text:p>
        </text:list-item>
        <text:list-item>
          <text:p text:style-name="Numbering_20_1_Content"> Tételek hozzáadása: <text:span text:style-name=""><text:span text:style-name="Strong_20_Emphasis">| <text:span text:style-name="">Termék cikktörzsből</text:span> |</text:span></text:span>, <text:span text:style-name=""><text:span text:style-name="Strong_20_Emphasis">| <text:span text:style-name="">Szolgáltatás keresés</text:span> |</text:span></text:span>, <text:span text:style-name=""><text:span text:style-name="Strong_20_Emphasis">| <text:span text:style-name="">Korábbi rendelések</text:span> |</text:span></text:span>, <text:span text:style-name=""><text:span text:style-name="Strong_20_Emphasis">| <text:span text:style-name="">Korábbi berendelések</text:span> |</text:span></text:span>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— elkészül a rendelés és a szállítónak küldhető PDF</text:p>
        </text:list-item>
      </text:list>
      <text:p text:style-name="Text_20_body">Részletesen: <text:a xlink:type="simple" xlink:href="https://doc.evir.hu/doku.php/evir:rendeles:szallitoi:szallitoi_rendeles" text:style-name="Internet_20_link" text:visited-style-name="Visited_20_Internet_20_Link">Beszállítói rendelés</text:a></text:p>
      <text:h text:style-name="Heading_20_4" text:outline-level="4"><text:bookmark-start text:name="__RefHeading___generalas_vevoi_rendelesekbol_6"/><text:bookmark-start text:name="generalas_vevoi_rendelesekbol"/>Generálás vevői rendelésekből<text:bookmark-end text:name="__RefHeading___generalas_vevoi_rendelesekbol_6"/><text:bookmark-end text:name="generalas_vevoi_rendelesekbol"/></text:h>
      <text:p text:style-name="Text_20_body">Ha már vannak nyitott vevői rendelések, a rendszer kiszámolja, miből mennyit kell berendelni:</text:p>
      <text:list text:style-name="Numbering_20_1" text:continue-numbering="false">
        <text:list-item>
          <text:p text:style-name="Numbering_20_1_Content_First"> <text:span text:style-name="Source_20_Text">Rendelések → <text:span text:style-name="Strong_20_Emphasis">Műveletek</text:span> → Berendelés generálás</text:span></text:p>
        </text:list-item>
        <text:list-item>
          <text:p text:style-name="Numbering_20_1_Content"> A listában cikkszámonként látszik a rendelt, a teljesített, a rendelés raktárában lefoglalt és a már berendelés alatt lévő mennyiség, valamint a rendszer által javasolt <text:span text:style-name="Strong_20_Emphasis">berendelendő mennyiség</text:span></text:p>
        </text:list-item>
        <text:list-item>
          <text:p text:style-name="Numbering_20_1_Content"> A <text:span text:style-name="Source_20_Text">Vevői rendeléstől független rendelés</text:span> oszlopban lehet raktárkészletre is rendelni a vevői igényen felül</text:p>
        </text:list-item>
        <text:list-item>
          <text:p text:style-name="Numbering_20_1_Content"> Beszállító választása cikkszámonként (a korábbi bevételezések alapján felkínálva)</text:p>
        </text:list-item>
        <text:list-item>
          <text:p text:style-name="Numbering_20_1_Content"> <text:span text:style-name=""><text:span text:style-name="Strong_20_Emphasis">| <text:span text:style-name="">Számol</text:span> |</text:span></text:span>, majd <text:span text:style-name=""><text:span text:style-name="Strong_20_Emphasis">| <text:span text:style-name="">Kész</text:span> |</text:span></text:span>, végül két rögzítési mód közül lehet választani:</text:p>
          <text:list text:style-name="List_20_1">
            <text:list-item>
              <text:p text:style-name="List_20_1_Content"> <text:span text:style-name=""><text:span text:style-name="Strong_20_Emphasis">| <text:span text:style-name="">Felvesz tételes</text:span> |</text:span></text:span> — a szállítói rendelés a konkrét vevői rendelésekhez kötődik</text:p>
            </text:list-item>
            <text:list-item>
              <text:p text:style-name="List_20_1_Content_Last"> <text:span text:style-name=""><text:span text:style-name="Strong_20_Emphasis">| <text:span text:style-name="">Felvesz összesített</text:span> |</text:span></text:span> — cikkszámonként összevont rendelés, vevői rendeléshez kötés nélkül</text:p>
            </text:list-item>
          </text:list>
        </text:list-item>
      </text:list>
      <text:p text:style-name="Text_20_body">Részletesen: <text:a xlink:type="simple" xlink:href="https://doc.evir.hu/doku.php/evir:rendeles:muveletek:berendeles_generalas" text:style-name="Internet_20_link" text:visited-style-name="Visited_20_Internet_20_Link">Berendelés generálás</text:a>, <text:a xlink:type="simple" xlink:href="https://doc.evir.hu/doku.php/evir:rendeles:muveletek:berendeles_generalas_teljes" text:style-name="Internet_20_link" text:visited-style-name="Visited_20_Internet_20_Link">Berendelés generálás (teljes)</text:a></text:p>
      <text:h text:style-name="Heading_20_4" text:outline-level="4"><text:bookmark-start text:name="__RefHeading___vevoi_rendeles_koezben_7"/><text:bookmark-start text:name="vevoi_rendeles_koezben"/>Vevői rendelés közben<text:bookmark-end text:name="__RefHeading___vevoi_rendeles_koezben_7"/><text:bookmark-end text:name="vevoi_rendeles_koezben"/></text:h>
      <text:p text:style-name="Text_20_body">A vevői rendelés rögzítésekor a <text:span text:style-name=""><text:span text:style-name="Strong_20_Emphasis">| <text:span text:style-name="">Termék beszállítótól</text:span> |</text:span></text:span> gombbal a vevői rendeléssel <text:span text:style-name="Strong_20_Emphasis">egyidejűleg</text:span> elkészül a beszállítói rendelés is. Beszállítónként külön PDF készül, és beszállítónként adható meg hivatkozási szám. → <text:a xlink:type="simple" xlink:href="https://doc.evir.hu/doku.php/evir:folyamatok:ertekesites" text:style-name="Internet_20_link" text:visited-style-name="Visited_20_Internet_20_Link">Értékesítési folyamat</text:a></text:p>
      <text:h text:style-name="Heading_20_4" text:outline-level="4"><text:bookmark-start text:name="__RefHeading___nyomon_koevetes_8"/><text:bookmark-start text:name="nyomon_koevetes"/>Nyomon követés<text:bookmark-end text:name="__RefHeading___nyomon_koevetes_8"/><text:bookmark-end text:name="nyomon_koevetes"/></text:h>
      <text:list text:style-name="List_20_1" text:continue-numbering="false">
        <text:list-item>
          <text:p text:style-name="List_20_1_Content_First"> <text:span text:style-name="Source_20_Text">Rendelések → Beszállítói → <text:span text:style-name="Strong_20_Emphasis">Berendeléslista</text:span></text:span> — Összes / Szállítandó / Részteljesített / Lezárt</text:p>
        </text:list-item>
        <text:list-item>
          <text:p text:style-name="List_20_1_Content"> <text:span text:style-name="Source_20_Text">Rendelések → Beszállítói → <text:span text:style-name="Strong_20_Emphasis">Berendelés állapotok</text:span></text:span> — mi érkezett meg eddig, mire várunk még → <text:a xlink:type="simple" xlink:href="https://doc.evir.hu/doku.php/evir:rendeles:szallitoi:berendeles_allapotok" text:style-name="Internet_20_link" text:visited-style-name="Visited_20_Internet_20_Link">Berendelés állapotok</text:a></text:p>
        </text:list-item>
        <text:list-item>
          <text:p text:style-name="List_20_1_Content_Last"> <text:span text:style-name="Source_20_Text">Rendelések → Beszállítói → <text:span text:style-name="Strong_20_Emphasis">Hiányzó tételek</text:span></text:span></text:p>
        </text:list-item>
      </text:list>
      <text:p text:style-name="Horizontal_20_Line"/>
      <text:h text:style-name="Heading_20_3" text:outline-level="3"><text:bookmark-start text:name="__RefHeading___bevetelezes_9"/><text:bookmark-start text:name="bevetelezes"/>2. Bevételezés<text:bookmark-end text:name="__RefHeading___bevetelezes_9"/><text:bookmark-end text:name="bevetelezes"/></text:h>
      <text:p text:style-name="Text_20_body">A rendszer kétféle bizonylat alapján tud bevételezni: a szállító <text:span text:style-name="Strong_20_Emphasis">számlája</text:span> vagy a szállító <text:span text:style-name="Strong_20_Emphasis">szállítólevele</text:span> alapján.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Bevételezés számláról </text:p>
          </table:table-cell>
          <table:table-cell office:value-type="string" table:style-name="tableheader">
            <text:p text:style-name="Table_20_Heading"> Bevételezés szállítólevélről </text:p>
          </table:table-cell>
        </table:table-row>
        <table:table-row>
          <table:table-cell office:value-type="string" table:style-name="tablecell">
            <text:p text:style-name="tablealignleft"> Mikor </text:p>
          </table:table-cell>
          <table:table-cell office:value-type="string" table:style-name="tablecell">
            <text:p text:style-name="tablealignleft"> A számla az áruval együtt érkezik </text:p>
          </table:table-cell>
          <table:table-cell office:value-type="string" table:style-name="tablecell">
            <text:p text:style-name="tablealignleft"> Az áru megjön, a számla később jön </text:p>
          </table:table-cell>
        </table:table-row>
        <table:table-row>
          <table:table-cell office:value-type="string" table:style-name="tablecell">
            <text:p text:style-name="tablealignleft"> Készletre kerül </text:p>
          </table:table-cell>
          <table:table-cell office:value-type="string" table:style-name="tablecell">
            <text:p text:style-name="tablealignleft"> igen </text:p>
          </table:table-cell>
          <table:table-cell office:value-type="string" table:style-name="tablecell">
            <text:p text:style-name="tablealignleft"> igen </text:p>
          </table:table-cell>
        </table:table-row>
        <table:table-row>
          <table:table-cell office:value-type="string" table:style-name="tablecell">
            <text:p text:style-name="tablealignleft"> A termék tulajdonjoga </text:p>
          </table:table-cell>
          <table:table-cell office:value-type="string" table:style-name="tablecell">
            <text:p text:style-name="tablealignleft"> rendezett </text:p>
          </table:table-cell>
          <table:table-cell office:value-type="string" table:style-name="tablecell">
            <text:p text:style-name="tablealignleft"> <text:span text:style-name="Strong_20_Emphasis">idegen készlet</text:span> — a szállító még nem számlázta ki </text:p>
          </table:table-cell>
        </table:table-row>
        <table:table-row>
          <table:table-cell office:value-type="string" table:style-name="tablecell">
            <text:p text:style-name="tablealignleft"> Pénzügyi következmény </text:p>
          </table:table-cell>
          <table:table-cell office:value-type="string" table:style-name="tablecell">
            <text:p text:style-name="tablealignleft"> a szállítói számla rögzíthető a nyilvántartásba </text:p>
          </table:table-cell>
          <table:table-cell office:value-type="string" table:style-name="tablecell">
            <text:p text:style-name="tablealignleft"> egyelőre semmi; a számla érkezésekor kell összevezetni </text:p>
          </table:table-cell>
        </table:table-row>
        <table:table-row>
          <table:table-cell office:value-type="string" table:style-name="tablecell">
            <text:p text:style-name="tablealignleft"> Gyakoriság </text:p>
          </table:table-cell>
          <table:table-cell office:value-type="string" table:style-name="tablecell">
            <text:p text:style-name="tablealignleft"> ez a tipikus, egyszerűbb eset </text:p>
          </table:table-cell>
          <table:table-cell office:value-type="string" table:style-name="tablecell">
            <text:p text:style-name="tablealignleft"> akkor kell, ha az áru és a számla elválik </text:p>
          </table:table-cell>
        </table:table-row>
      </table:table>
      <text:h text:style-name="Heading_20_4" text:outline-level="4"><text:bookmark-start text:name="__RefHeading___a._bevetelezes_szamlarol_10"/><text:bookmark-start text:name="a._bevetelezes_szamlarol"/>2/a. Bevételezés számláról<text:bookmark-end text:name="__RefHeading___a._bevetelezes_szamlarol_10"/><text:bookmark-end text:name="a._bevetelezes_szamlarol"/></text:h>
      <text:p text:style-name="Text_20_body"><draw:frame draw:style-name="media" draw:name="1" text:anchor-type="as-char" draw:z-index="1" svg:width="" svg:rel-width="100%" svg:height="0cm"><draw:image xlink:href="Pictures/3e809ceae7f5f51e30c642339f15cfb5.sv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ource_20_Text">Raktár → <text:span text:style-name="Strong_20_Emphasis">Bevételezés számláról</text:span></text:span></text:p>
        </text:list-item>
        <text:list-item>
          <text:p text:style-name="Numbering_20_1_Content"> <text:a xlink:type="simple" xlink:href="https://doc.evir.hu/doku.php/evir:bizonylatok:partner_adatok" text:style-name="Internet_20_link" text:visited-style-name="Visited_20_Internet_20_Link">Partner</text:a> (a szállító) kiválasztása</text:p>
        </text:list-item>
        <text:list-item>
          <text:p text:style-name="Numbering_20_1_Content"> <text:a xlink:type="simple" xlink:href="https://doc.evir.hu/doku.php/evir:bizonylatok:parameterek" text:style-name="Internet_20_link" text:visited-style-name="Visited_20_Internet_20_Link">Paraméterek</text:a>:</text:p>
          <text:list text:style-name="List_20_1">
            <text:list-item>
              <text:p text:style-name="List_20_1_Content"> a szállítói számla dátuma és számlaszáma</text:p>
            </text:list-item>
            <text:list-item>
              <text:p text:style-name="List_20_1_Content"> <text:span text:style-name="Strong_20_Emphasis">célraktár</text:span> kiválasztása</text:p>
            </text:list-item>
            <text:list-item>
              <text:p text:style-name="List_20_1_Content"> <text:span text:style-name="Source_20_Text">Áfakörön kívüli bevételezés</text:span> jelölése, ha a számla nem tartalmaz ÁFÁ-t</text:p>
            </text:list-item>
          </text:list>
        </text:list-item>
        <text:list-item>
          <text:p text:style-name="Numbering_20_1_Content"> <text:a xlink:type="simple" xlink:href="https://doc.evir.hu/doku.php/evir:bizonylatok:megjegyzes" text:style-name="Internet_20_link" text:visited-style-name="Visited_20_Internet_20_Link">Megjegyzés</text:a></text:p>
        </text:list-item>
        <text:list-item>
          <text:p text:style-name="Numbering_20_1_Content"> <text:a xlink:type="simple" xlink:href="https://doc.evir.hu/doku.php/evir:bizonylatok:tetelek_hozzaadasa" text:style-name="Internet_20_link" text:visited-style-name="Visited_20_Internet_20_Link">Tételek hozzáadása</text:a> — a fontosabb gombok:</text:p>
          <text:list text:style-name="List_20_1">
            <text:list-item>
              <text:p text:style-name="List_20_1_Content"> <text:span text:style-name=""><text:span text:style-name="Strong_20_Emphasis">| <text:span text:style-name="">Termék cikktörzsből</text:span> |</text:span></text:span></text:p>
            </text:list-item>
            <text:list-item>
              <text:p text:style-name="List_20_1_Content"> <text:span text:style-name=""><text:span text:style-name="Strong_20_Emphasis">| <text:span text:style-name="">Beszállítói rendelés</text:span> |</text:span></text:span> — a korábban rögzített berendelések tételeinek betöltése</text:p>
            </text:list-item>
            <text:list-item>
              <text:p text:style-name="List_20_1_Content"> <text:span text:style-name=""><text:span text:style-name="Strong_20_Emphasis">| <text:span text:style-name="">Rendezetlen szállítólevelek</text:span> |</text:span></text:span> — a szállítólevélről már bevételezett tételek összevezetése a most érkezett számlával</text:p>
            </text:list-item>
            <text:list-item>
              <text:p text:style-name="List_20_1_Content"> <text:span text:style-name=""><text:span text:style-name="Strong_20_Emphasis">| <text:span text:style-name="">Szállítólevél beszállítónként</text:span> |</text:span></text:span> — ugyanaz, partnerenkénti bontásban</text:p>
            </text:list-item>
            <text:list-item>
              <text:p text:style-name="List_20_1_Content"> <text:span text:style-name=""><text:span text:style-name="Strong_20_Emphasis">| <text:span text:style-name="">Bizomány szállító</text:span> |</text:span></text:span> — <text:a xlink:type="simple" xlink:href="https://doc.evir.hu/doku.php/evir:raktar:bizomanyos:bizomanyba_vetel" text:style-name="Internet_20_link" text:visited-style-name="Visited_20_Internet_20_Link">bizományba vett</text:a> termékek elszámolása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</text:p>
        </text:list-item>
      </text:list>
      <text:p text:style-name="Text_20_body"><text:span text:style-name=""/> <text:span text:style-name="Strong_20_Emphasis">Gyári számos</text:span> nyilvántartást igénylő terméknél nem elég a mennyiséget megadni: annyi gyári számot is rögzíteni kell, amennyi a mennyiség.</text:p>
      <text:p text:style-name="Text_20_body"> A megadott nettó egységár a cikk ár paraméterei közé bekerül <text:span text:style-name="Strong_20_Emphasis">Utolsó beszerzési ár</text:span>ként. → <text:a xlink:type="simple" xlink:href="https://doc.evir.hu/doku.php/evir:torzsadatok:cikktorzs:ar_parameterek" text:style-name="Internet_20_link" text:visited-style-name="Visited_20_Internet_20_Link">Cikk ár paraméterek</text:a></text:p>
      <text:p text:style-name="Text_20_body"> A rendszer figyel a számlaszámokra: ugyanattól a partnertől nem enged kétszer ugyanazzal a számlaszámmal bevételezni.</text:p>
      <text:h text:style-name="Heading_20_4" text:outline-level="4"><text:bookmark-start text:name="__RefHeading___b._bevetelezes_szallitolevelrol_majd_a_szamla_11"/><text:bookmark-start text:name="b._bevetelezes_szallitolevelrol_majd_a_szamla"/>2/b. Bevételezés szállítólevélről, majd a számla<text:bookmark-end text:name="__RefHeading___b._bevetelezes_szallitolevelrol_majd_a_szamla_11"/><text:bookmark-end text:name="b._bevetelezes_szallitolevelrol_majd_a_szamla"/></text:h>
      <text:p text:style-name="Text_20_body">Ez a folyamat két részből áll. Amikor az áru megérkezik szállítólevéllel:</text:p>
      <text:p text:style-name="Text_20_body"><draw:frame draw:style-name="media" draw:name="2" text:anchor-type="as-char" draw:z-index="2" svg:width="" svg:rel-width="100%" svg:height="0cm"><draw:image xlink:href="Pictures/8bffc5f7f56837e35d8bcd36ab3d7d59.sv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ource_20_Text">Raktár → <text:span text:style-name="Strong_20_Emphasis">Bevételezés szállítólevélről</text:span></text:span></text:p>
        </text:list-item>
        <text:list-item>
          <text:p text:style-name="Numbering_20_1_Content_Last"> A lépések megegyeznek a számlás bevételezéssel, csak a szállítólevél dátumát és bizonylatszámát kell megadni</text:p>
        </text:list-item>
      </text:list>
      <text:p text:style-name="Text_20_body">Ameddig a termékek csak szállítólevéllel vannak bevételezve, a rendszer <text:span text:style-name="Strong_20_Emphasis">idegen készlet</text:span> megjelöléssel informál az állapotról bizonylat készítésekor.</text:p>
      <text:p text:style-name="Text_20_body">Amikor később megérkezik a számla a szállítólevelekről:</text:p>
      <text:p text:style-name="Text_20_body"><draw:frame draw:style-name="media" draw:name="3" text:anchor-type="as-char" draw:z-index="3" svg:width="" svg:rel-width="100%" svg:height="0cm"><draw:image xlink:href="Pictures/e6c530ec7be60a8b2fa56063e2e5c83b.svg" xlink:type="simple" xlink:show="embed" xlink:actuate="onLoad"/></draw:frame></text:p>
      <text:p text:style-name="Text_20_body"><text:span text:style-name=""/> Ilyenkor <text:span text:style-name="Strong_20_Emphasis">nem történik újabb árumozgás</text:span>, a termékek <text:span text:style-name="Strong_20_Emphasis">nem</text:span> kerülnek újra bevételezésre. Csak a szállítói számla érkeztetése és a szállítólevélhez, illetve a termékekhez rendelése történik meg a háttérben.</text:p>
      <text:p text:style-name="Text_20_body">Részletesen: <text:a xlink:type="simple" xlink:href="https://doc.evir.hu/doku.php/evir:raktar:raktar_bevetelezes" text:style-name="Internet_20_link" text:visited-style-name="Visited_20_Internet_20_Link">Raktári bevételezés</text:a></text:p>
      <text:h text:style-name="Heading_20_4" text:outline-level="4"><text:bookmark-start text:name="__RefHeading___utolagos_bevetelezes_12"/><text:bookmark-start text:name="utolagos_bevetelezes"/>Utólagos bevételezés<text:bookmark-end text:name="__RefHeading___utolagos_bevetelezes_12"/><text:bookmark-end text:name="utolagos_bevetelezes"/></text:h>
      <text:p text:style-name="Text_20_body">Ha egy termék a rendszer szerint nincs készleten, de fizikailag kimenne, a <text:span text:style-name=""><text:span text:style-name="Strong_20_Emphasis">| <text:span text:style-name="">Termék utólagos bevételezése</text:span> |</text:span></text:span> gomb használható. Ennek következményeiről: <text:a xlink:type="simple" xlink:href="https://doc.evir.hu/doku.php/evir:raktar:logisztika_termek" text:style-name="Internet_20_link" text:visited-style-name="Visited_20_Internet_20_Link">Logisztika belső működése</text:a>.</text:p>
      <text:p text:style-name="Horizontal_20_Line"/>
      <text:h text:style-name="Heading_20_3" text:outline-level="3"><text:bookmark-start text:name="__RefHeading___atvezetes_a_penzuegybe_13"/><text:bookmark-start text:name="atvezetes_a_penzuegybe"/>3. Átvezetés a pénzügybe<text:bookmark-end text:name="__RefHeading___atvezetes_a_penzuegybe_13"/><text:bookmark-end text:name="atvezetes_a_penzuegybe"/></text:h>
      <text:p text:style-name="Text_20_body">A <text:span text:style-name="Strong_20_Emphasis">vevői</text:span> számlák automatikusan bekerülnek a pénzügyi nyilvántartásba, a <text:span text:style-name="Strong_20_Emphasis">szállítói</text:span> számlák nem — azokat rögzíteni kell. Erre három út van:</text:p>
      <text:list text:style-name="Numbering_20_1" text:continue-numbering="false">
        <text:list-item>
          <text:p text:style-name="Numbering_20_1_Content_First"> <text:span text:style-name="Strong_20_Emphasis">Félautomata, a bevételezés végén.</text:span> A <text:span text:style-name="Source_20_Text">Rendszer → Beállítások → Rendszerbeállítások</text:span> menüpont <text:span text:style-name="Strong_20_Emphasis">Pénzügyi számlák</text:span> területén a <text:span text:style-name="Source_20_Text">Szállítói számla automatikus import</text:span> mezőt <text:span text:style-name="Source_20_Text">bekapcsolva</text:span> a bevételezés befejezése után a program azonnal a szállítói számla rögzítésére irányít, és automatikusan kitölti a partner, számlaszám és tétel adatokat. → <text:a xlink:type="simple" xlink:href="https://doc.evir.hu/doku.php/evir:rendszer:beallitasok:penzugyi_szamlak" text:style-name="Internet_20_link" text:visited-style-name="Visited_20_Internet_20_Link">Rendszerbeállítások: Pénzügyi számlák</text:a></text:p>
        </text:list-item>
        <text:list-item>
          <text:p text:style-name="Numbering_20_1_Content"> <text:span text:style-name="Strong_20_Emphasis">Utólag, listából.</text:span> <text:span text:style-name="Source_20_Text">Raktár → <text:span text:style-name="Strong_20_Emphasis">Bevétel pénzügyi import</text:span> → Importálandó számlák</text:span> — azok a bevételezések, amelyekhez még nem tartozik pénzügyi számla. A <text:span text:style-name="Source_20_Text">Nem importálandó számlák</text:span> listában azok szerepelnek, amelyeknél ez a kapcsolat szándékosan törölve lett.</text:p>
        </text:list-item>
        <text:list-item>
          <text:p text:style-name="Numbering_20_1_Content_Last"> <text:span text:style-name="Strong_20_Emphasis">Kézzel.</text:span> <text:span text:style-name="Source_20_Text">Pénzügy → Számlák → Új számla</text:span> → <text:a xlink:type="simple" xlink:href="https://doc.evir.hu/doku.php/evir:penzugy:penzugyi_szamlak:uj_szamla" text:style-name="Internet_20_link" text:visited-style-name="Visited_20_Internet_20_Link">Új számla</text:a></text:p>
        </text:list-item>
      </text:list>
      <text:p text:style-name="Text_20_body"> Javasolt gyakorlat: a bevételezési bizonylat számát ráírni a szállítói számlára. Így a két bizonylat összekapcsolódik, és látszik, hogy a bevételezés megtörtént.</text:p>
      <text:p text:style-name="Text_20_body">Folytatás: <text:a xlink:type="simple" xlink:href="https://doc.evir.hu/doku.php/evir:folyamatok:penzugy" text:style-name="Internet_20_link" text:visited-style-name="Visited_20_Internet_20_Link">Pénzügyi folyamat</text:a></text:p>
      <text:p text:style-name="Horizontal_20_Line"/>
      <text:h text:style-name="Heading_20_3" text:outline-level="3"><text:bookmark-start text:name="__RefHeading___ellenorzes_listak_14"/><text:bookmark-start text:name="ellenorzes_listak"/>Ellenőrzés, listák<text:bookmark-end text:name="__RefHeading___ellenorzes_listak_14"/><text:bookmark-end text:name="ellenorzes_listak"/></text:h>
      <text:list text:style-name="List_20_1" text:continue-numbering="false">
        <text:list-item>
          <text:p text:style-name="List_20_1_Content_First"> <text:span text:style-name="Source_20_Text">Raktár → <text:span text:style-name="Strong_20_Emphasis">Bevételezés listák</text:span></text:span> — bevételezések szállítólevél és számla szerint, tételesen is</text:p>
        </text:list-item>
        <text:list-item>
          <text:p text:style-name="List_20_1_Content"> <text:span text:style-name="Source_20_Text">Raktár → Bevételezés listák → <text:span text:style-name="Strong_20_Emphasis">Csak szállítólevélről bevételezett</text:span></text:span> — a még nem számlázott (idegen) készlet</text:p>
        </text:list-item>
        <text:list-item>
          <text:p text:style-name="List_20_1_Content"> <text:span text:style-name="Source_20_Text">Logisztika → <text:span text:style-name="Strong_20_Emphasis">Cikk karton</text:span></text:span> — egy cikk teljes mozgástörténete → <text:a xlink:type="simple" xlink:href="https://doc.evir.hu/doku.php/evir:logisztika:cikk_karton" text:style-name="Internet_20_link" text:visited-style-name="Visited_20_Internet_20_Link">Cikk karton</text:a></text:p>
        </text:list-item>
        <text:list-item>
          <text:p text:style-name="List_20_1_Content_Last"> <text:span text:style-name="Source_20_Text">Logisztika → <text:span text:style-name="Strong_20_Emphasis">Bizonylat forrásraktára</text:span></text:span> → <text:a xlink:type="simple" xlink:href="https://doc.evir.hu/doku.php/evir:logisztika:bizonylat_forrasraktara" text:style-name="Internet_20_link" text:visited-style-name="Visited_20_Internet_20_Link">Bizonylat forrásraktára</text:a></text:p>
        </text:list-item>
      </text:list>
      <text:p text:style-name="Horizontal_20_Line"/>
      <text:h text:style-name="Heading_20_3" text:outline-level="3"><text:bookmark-start text:name="__RefHeading___ha_hibas_a_bevetelezes_15"/><text:bookmark-start text:name="ha_hibas_a_bevetelezes"/>Ha hibás a bevételezés<text:bookmark-end text:name="__RefHeading___ha_hibas_a_bevetelezes_15"/><text:bookmark-end text:name="ha_hibas_a_bevetelezes"/></text:h>
      <text:list text:style-name="List_20_1" text:continue-numbering="false">
        <text:list-item>
          <text:p text:style-name="List_20_1_Content_First"> <text:span text:style-name="Source_20_Text">Raktár → <text:span text:style-name="Strong_20_Emphasis">Bevételezés számláról storno</text:span></text:span></text:p>
        </text:list-item>
        <text:list-item>
          <text:p text:style-name="List_20_1_Content_Last"> <text:span text:style-name="Source_20_Text">Raktár → <text:span text:style-name="Strong_20_Emphasis">Bevételezés szállítóról storno</text:span></text:span></text:p>
        </text:list-item>
      </text:list>
      <text:p text:style-name="Text_20_body">Részletesen: <text:a xlink:type="simple" xlink:href="https://doc.evir.hu/doku.php/evir:folyamatok:visszaru_storno" text:style-name="Internet_20_link" text:visited-style-name="Visited_20_Internet_20_Link">Visszáru, sztornó, helyesbítés</text:a>, <text:a xlink:type="simple" xlink:href="https://doc.evir.hu/doku.php/evir:bizonylatok:bizonylat_storno" text:style-name="Internet_20_link" text:visited-style-name="Visited_20_Internet_20_Link">Bizonylat sztornózás</text:a>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folyamatok:logisztikai_folyamat" text:style-name="Internet_20_link" text:visited-style-name="Visited_20_Internet_20_Link">Az eVIR logisztikai folyamata (áttekintés)</text:a></text:p>
        </text:list-item>
        <text:list-item>
          <text:p text:style-name="List_20_1_Content"> <text:a xlink:type="simple" xlink:href="https://doc.evir.hu/doku.php/evir:folyamatok:elokeszites" text:style-name="Internet_20_link" text:visited-style-name="Visited_20_Internet_20_Link">Előkészítés — törzsadatok</text:a></text:p>
        </text:list-item>
        <text:list-item>
          <text:p text:style-name="List_20_1_Content"> <text:a xlink:type="simple" xlink:href="https://doc.evir.hu/doku.php/evir:folyamatok:keszletkezeles" text:style-name="Internet_20_link" text:visited-style-name="Visited_20_Internet_20_Link">Készletkezelési folyamat</text:a></text:p>
        </text:list-item>
        <text:list-item>
          <text:p text:style-name="List_20_1_Content"> <text:a xlink:type="simple" xlink:href="https://doc.evir.hu/doku.php/evir:folyamatok:gyartas" text:style-name="Internet_20_link" text:visited-style-name="Visited_20_Internet_20_Link">Gyártási folyamat</text:a></text:p>
        </text:list-item>
        <text:list-item>
          <text:p text:style-name="List_20_1_Content"> <text:a xlink:type="simple" xlink:href="https://doc.evir.hu/doku.php/evir:raktar:raktar_bevetelezes" text:style-name="Internet_20_link" text:visited-style-name="Visited_20_Internet_20_Link">Raktári bevételezés</text:a></text:p>
        </text:list-item>
        <text:list-item>
          <text:p text:style-name="List_20_1_Content"> <text:a xlink:type="simple" xlink:href="https://doc.evir.hu/doku.php/evir:raktar:raktar_menu" text:style-name="Internet_20_link" text:visited-style-name="Visited_20_Internet_20_Link">Raktár menü</text:a></text:p>
        </text:list-item>
        <text:list-item>
          <text:p text:style-name="List_20_1_Content"> <text:a xlink:type="simple" xlink:href="https://doc.evir.hu/doku.php/evir:rendeles:szallitoi:szallitoi_rendeles" text:style-name="Internet_20_link" text:visited-style-name="Visited_20_Internet_20_Link">Beszállítói rendelés</text:a></text:p>
        </text:list-item>
        <text:list-item>
          <text:p text:style-name="List_20_1_Content"> <text:a xlink:type="simple" xlink:href="https://doc.evir.hu/doku.php/evir:raktar:keszletkezeles" text:style-name="Internet_20_link" text:visited-style-name="Visited_20_Internet_20_Link">Készletkezelés</text:a></text:p>
        </text:list-item>
        <text:list-item>
          <text:p text:style-name="List_20_1_Content"> <text:a xlink:type="simple" xlink:href="https://doc.evir.hu/doku.php/evir:raktar:bizomanyos" text:style-name="Internet_20_link" text:visited-style-name="Visited_20_Internet_20_Link">Bizományos készlet</text:a></text:p>
        </text:list-item>
        <text:list-item>
          <text:p text:style-name="List_20_1_Content_Last"> <text:a xlink:type="simple" xlink:href="https://doc.evir.hu/doku.php/evir:rendszer:beallitasok:raktar" text:style-name="Internet_20_link" text:visited-style-name="Visited_20_Internet_20_Link">Rendszerbeállítások: Raktá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7::23:54</meta:creation-date>
    <dc:creator>Generated</dc:creator>
    <dc:date>2026-08-27T17::23:54</dc:date>
    <dc:language>en-US</dc:language>
    <meta:editing-cycles>1</meta:editing-cycles>
    <meta:editing-duration>PT0S</meta:editing-duration>
    <dc:title>evir:folyamatok:beszerzes</dc:title>
  </office:meta>
</office:document-meta>
</file>