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21694c1b2f517540ce861f8d167af8a.svg"/>
  <manifest:file-entry manifest:media-type="image/svg+xml" manifest:full-path="Pictures/53e38f24839f4ec9a50770232479e48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elokeszites"/><text:bookmark-start text:name="__RefHeading___elokeszites_toerzsadatok_1"/><text:bookmark-start text:name="elokeszites_toerzsadatok"/>Előkészítés — törzsadatok<text:bookmark-end text:name="__RefHeading___elokeszites_toerzsadatok_1"/><text:bookmark-end text:name="elokeszites_toerzsadatok"/></text:h>
      <text:p text:style-name="Text_20_body">Mielőtt az első bevételezés vagy számla elkészülne, néhány törzsadatnak léteznie kell. Ez az oldal azt írja le, <text:span text:style-name="Strong_20_Emphasis">milyen sorrendben</text:span> érdemes ezeket felvenni, és <text:span text:style-name="Strong_20_Emphasis">mi mihez kell</text:span>.</text:p>
      <text:p text:style-name="Text_20_body"> Ez az oldal a <text:a xlink:type="simple" xlink:href="https://doc.evir.hu/doku.php/evir:folyamatok:beuzemeles" text:style-name="Internet_20_link" text:visited-style-name="Visited_20_Internet_20_Link">Az első lépések</text:a> és az <text:a xlink:type="simple" xlink:href="https://doc.evir.hu/doku.php/evir:folyamatok:atteres" text:style-name="Internet_20_link" text:visited-style-name="Visited_20_Internet_20_Link">Áttérés más rendszerről</text:a> folytatása: azok a rendszer használatba vételéről szólnak, ez pedig a teljes logisztikai folyamathoz szükséges törzsadatokról. Vissza az áttekintőhöz: <text:a xlink:type="simple" xlink:href="https://doc.evir.hu/doku.php/evir:folyamatok:logisztikai_folyamat" text:style-name="Internet_20_link" text:visited-style-name="Visited_20_Internet_20_Link">Az eVIR logisztikai folyamata</text:a>.</text:p>
      <text:p text:style-name="Horizontal_20_Line"/>
      <text:h text:style-name="Heading_20_3" text:outline-level="3"><text:bookmark-start text:name="__RefHeading___mi_mihez_kell_2"/><text:bookmark-start text:name="mi_mihez_kell"/>Mi mihez kell?<text:bookmark-end text:name="__RefHeading___mi_mihez_kell_2"/><text:bookmark-end text:name="mi_mihez_kell"/></text:h>
      <text:p text:style-name="Text_20_body"><draw:frame draw:style-name="media" draw:name="0" text:anchor-type="as-char" draw:z-index="0" svg:width="" svg:rel-width="100%" svg:height="0cm"><draw:image xlink:href="Pictures/721694c1b2f517540ce861f8d167af8a.sv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él </text:p>
          </table:table-cell>
          <table:table-cell office:value-type="string" table:style-name="tableheader">
            <text:p text:style-name="Table_20_Heading"> Ehhez ezeknek kell meglénniük </text:p>
          </table:table-cell>
        </table:table-row>
        <table:table-row>
          <table:table-cell office:value-type="string" table:style-name="tablecell">
            <text:p text:style-name="tablealignleft"> Szolgáltatást számlázni </text:p>
          </table:table-cell>
          <table:table-cell office:value-type="string" table:style-name="tablecell">
            <text:p text:style-name="tablealignleft"> ÁFA kulcs, fizetési mód, szolgáltatás a cikktörzsben, partner </text:p>
          </table:table-cell>
        </table:table-row>
        <table:table-row>
          <table:table-cell office:value-type="string" table:style-name="tablecell">
            <text:p text:style-name="tablealignleft"> Terméket számlázni </text:p>
          </table:table-cell>
          <table:table-cell office:value-type="string" table:style-name="tablecell">
            <text:p text:style-name="tablealignleft"> a fentiek + termék a cikktörzsben, <text:span text:style-name="Strong_20_Emphasis">legalább egy raktár</text:span>, és a termék bevételezve </text:p>
          </table:table-cell>
        </table:table-row>
        <table:table-row>
          <table:table-cell office:value-type="string" table:style-name="tablecell">
            <text:p text:style-name="tablealignleft"> Bevételezni </text:p>
          </table:table-cell>
          <table:table-cell office:value-type="string" table:style-name="tablecell">
            <text:p text:style-name="tablealignleft"> termék a cikktörzsben, raktár, szállító partner, beszerzési árkategória </text:p>
          </table:table-cell>
        </table:table-row>
        <table:table-row>
          <table:table-cell office:value-type="string" table:style-name="tablecell">
            <text:p text:style-name="tablealignleft"> Vevői rendelést kezelni </text:p>
          </table:table-cell>
          <table:table-cell office:value-type="string" table:style-name="tablecell">
            <text:p text:style-name="tablealignleft"> a termékes számlázás feltételei + rendelés folyamat állapotok </text:p>
          </table:table-cell>
        </table:table-row>
        <table:table-row>
          <table:table-cell office:value-type="string" table:style-name="tablecell">
            <text:p text:style-name="tablealignleft"> Szerződést számlázni </text:p>
          </table:table-cell>
          <table:table-cell office:value-type="string" table:style-name="tablecell">
            <text:p text:style-name="tablealignleft"> szolgáltatás a cikktörzsben, számlázási időszakok, szerződéstípusok </text:p>
          </table:table-cell>
        </table:table-row>
        <table:table-row>
          <table:table-cell office:value-type="string" table:style-name="tablecell">
            <text:p text:style-name="tablealignleft"> Webshopot indítani </text:p>
          </table:table-cell>
          <table:table-cell office:value-type="string" table:style-name="tablecell">
            <text:p text:style-name="tablealignleft"> a termékes számlázás feltételei + a lenti <text:span text:style-name="Emphasis">webshopos cikk-előkészítés</text:span> </text:p>
          </table:table-cell>
        </table:table-row>
        <table:table-row>
          <table:table-cell office:value-type="string" table:style-name="tablecell">
            <text:p text:style-name="tablealignleft"> Pénzügyileg kezelni a számlákat </text:p>
          </table:table-cell>
          <table:table-cell office:value-type="string" table:style-name="tablecell">
            <text:p text:style-name="tablealignleft"> legalább 1 bankszámla és/vagy 1 házipénztár </text:p>
          </table:table-cell>
        </table:table-row>
      </table:table>
      <text:p text:style-name="Horizontal_20_Line"/>
      <text:h text:style-name="Heading_20_3" text:outline-level="3"><text:bookmark-start text:name="__RefHeading___penzuegyi_alapok_3"/><text:bookmark-start text:name="penzuegyi_alapok"/>1. Pénzügyi alapok<text:bookmark-end text:name="__RefHeading___penzuegyi_alapok_3"/><text:bookmark-end text:name="penzuegyi_alapok"/></text:h>
      <text:p text:style-name="Text_20_body">Ezekkel érdemes kezdeni, mert a cikkek felvitele már hivatkozik rájuk.</text:p>
      <text:list text:style-name="Numbering_20_1" text:continue-numbering="false">
        <text:list-item>
          <text:p text:style-name="Numbering_20_1_Content_First"> <text:span text:style-name="Source_20_Text">Törzsadatok → Pénzügyi → <text:span text:style-name="Strong_20_Emphasis">ÁFA kulcsok</text:span></text:span> <text:line-break/>Telepítéskor a szokásos kulcsok bekerülnek, de érdemes átnézni. → <text:a xlink:type="simple" xlink:href="https://doc.evir.hu/doku.php/evir:torzsadatok:penzugyi:afakulcsok" text:style-name="Internet_20_link" text:visited-style-name="Visited_20_Internet_20_Link">ÁFA kulcsok</text:a></text:p>
        </text:list-item>
        <text:list-item>
          <text:p text:style-name="Numbering_20_1_Content"> <text:span text:style-name="Source_20_Text">Törzsadatok → Pénzügyi → <text:span text:style-name="Strong_20_Emphasis">Fizetési módok</text:span></text:span> <text:line-break/>A fizetési mód határozza meg a fizetési határidő számítását is. → <text:a xlink:type="simple" xlink:href="https://doc.evir.hu/doku.php/evir:torzsadatok:penzugyi:fizetesi_modok" text:style-name="Internet_20_link" text:visited-style-name="Visited_20_Internet_20_Link">Fizetési módok</text:a></text:p>
        </text:list-item>
        <text:list-item>
          <text:p text:style-name="Numbering_20_1_Content"> <text:span text:style-name="Source_20_Text">Törzsadatok → Pénzügyi → <text:span text:style-name="Strong_20_Emphasis">Pénznemek</text:span> → Új pénznem</text:span> <text:line-break/>Csak akkor kell, ha nem csak forintban készülnek a bizonylatok. → <text:a xlink:type="simple" xlink:href="https://doc.evir.hu/doku.php/evir:torzsadatok:penzugyi:penznemek" text:style-name="Internet_20_link" text:visited-style-name="Visited_20_Internet_20_Link">Pénznemek</text:a></text:p>
        </text:list-item>
        <text:list-item>
          <text:p text:style-name="Numbering_20_1_Content"> <text:span text:style-name="Source_20_Text">Törzsadatok → Pénzügyi → <text:span text:style-name="Strong_20_Emphasis">Bankszámlák</text:span></text:span> <text:line-break/>Legalább egy bankszámla.  A létrehozáskor automatikusan keletkezik egy <text:span text:style-name="Emphasis">kezdő egyenleg</text:span> bizonylat a létrehozás dátumával — ha ez a dátum nem jó, azon <text:span text:style-name="Strong_20_Emphasis">később már nem lehet változtatni</text:span>. → <text:a xlink:type="simple" xlink:href="https://doc.evir.hu/doku.php/evir:torzsadatok:penzugyi:bankszamlak" text:style-name="Internet_20_link" text:visited-style-name="Visited_20_Internet_20_Link">Bankszámlák</text:a></text:p>
        </text:list-item>
        <text:list-item>
          <text:p text:style-name="Numbering_20_1_Content"> <text:span text:style-name="Source_20_Text">Törzsadatok → Pénzügyi → <text:span text:style-name="Strong_20_Emphasis">Pénztár</text:span></text:span> <text:line-break/>Legalább egy házipénztár, ha készpénzes forgalom is van. → <text:a xlink:type="simple" xlink:href="https://doc.evir.hu/doku.php/evir:torzsadatok:penzugyi:penztar" text:style-name="Internet_20_link" text:visited-style-name="Visited_20_Internet_20_Link">Pénztár</text:a></text:p>
        </text:list-item>
        <text:list-item>
          <text:p text:style-name="Numbering_20_1_Content_Last"> <text:span text:style-name="Source_20_Text">Törzsadatok → Pénzügyi → <text:span text:style-name="Strong_20_Emphasis">Tételtípusok</text:span></text:span> <text:line-break/>A pénzügyi lekérdezések ezek szerint csoportosítanak. → <text:a xlink:type="simple" xlink:href="https://doc.evir.hu/doku.php/evir:torzsadatok:penzugyi:teteltipusok" text:style-name="Internet_20_link" text:visited-style-name="Visited_20_Internet_20_Link">Tételtípusok</text:a></text:p>
        </text:list-item>
      </text:list>
      <text:p text:style-name="Text_20_body">Részletesen: <text:a xlink:type="simple" xlink:href="https://doc.evir.hu/doku.php/evir:torzsadatok:penzugyi:torzs_penzugy" text:style-name="Internet_20_link" text:visited-style-name="Visited_20_Internet_20_Link">Pénzügyi törzsadatok</text:a></text:p>
      <text:p text:style-name="Horizontal_20_Line"/>
      <text:h text:style-name="Heading_20_3" text:outline-level="3"><text:bookmark-start text:name="__RefHeading___arkategoriak_4"/><text:bookmark-start text:name="arkategoriak"/>2. Árkategóriák<text:bookmark-end text:name="__RefHeading___arkategoriak_4"/><text:bookmark-end text:name="arkategoriak"/></text:h>
      <text:p text:style-name="Text_20_body">Az árkategória mondja meg, hogy egy cikknek <text:span text:style-name="Strong_20_Emphasis">milyen szerepben milyen ára</text:span> van: beszerzési vagy értékesítési, melyik pénznemben, nettó vagy bruttó alapon.</text:p>
      <text:list text:style-name="Numbering_20_1" text:continue-numbering="false">
        <text:list-item>
          <text:p text:style-name="Numbering_20_1_Content_First"> <text:span text:style-name="Source_20_Text">Törzsadatok → Cikkszámok → <text:span text:style-name="Strong_20_Emphasis">Árkategóriák</text:span> → Új árkategória</text:span> <text:line-break/>Legalább egy <text:span text:style-name="Strong_20_Emphasis">beszerzési</text:span> és egy <text:span text:style-name="Strong_20_Emphasis">értékesítési</text:span> árkategória kell. → <text:a xlink:type="simple" xlink:href="https://doc.evir.hu/doku.php/evir:torzsadatok:cikktorzs:arkategoriak:arkategoriak" text:style-name="Internet_20_link" text:visited-style-name="Visited_20_Internet_20_Link">Árkategóriák</text:a></text:p>
        </text:list-item>
        <text:list-item>
          <text:p text:style-name="Numbering_20_1_Content"> <text:span text:style-name="Source_20_Text">Törzsadatok → Cikkszámok → Árkategóriák → Árkategória-lista</text:span></text:p>
        </text:list-item>
        <text:list-item>
          <text:p text:style-name="Numbering_20_1_Content"> <text:span text:style-name="Source_20_Text">Törzsadatok → Cikkszámok → Árkategóriák → <text:span text:style-name="Strong_20_Emphasis">Árazás időszakok</text:span></text:span> <text:line-break/>Időszakhoz kötött árazáshoz. → <text:a xlink:type="simple" xlink:href="https://doc.evir.hu/doku.php/evir:torzsadatok:cikktorzs:arkategoriak:arazas_idoszakok" text:style-name="Internet_20_link" text:visited-style-name="Visited_20_Internet_20_Link">Árazás időszakok</text:a></text:p>
        </text:list-item>
        <text:list-item>
          <text:p text:style-name="Numbering_20_1_Content_Last"> <text:span text:style-name="Source_20_Text">Törzsadatok → Cikkszámok → <text:span text:style-name="Strong_20_Emphasis">Akciós árak</text:span> → Akciók</text:span> → <text:a xlink:type="simple" xlink:href="https://doc.evir.hu/doku.php/evir:torzsadatok:cikktorzs:arkategoriak:akcios_arak" text:style-name="Internet_20_link" text:visited-style-name="Visited_20_Internet_20_Link">Akciós árak</text:a></text:p>
        </text:list-item>
      </text:list>
      <text:p text:style-name="Text_20_body"><text:span text:style-name=""/> <text:span text:style-name="Strong_20_Emphasis">Az árkategóriákat a cikkek tömeges importja ELŐTT kell kialakítani</text:span>, mert az árkategóriák száma és sorrendje meghatározza a cikk export/import táblázat oszlopszerkezetét.</text:p>
      <text:p text:style-name="Text_20_body"> Más pénznemben (pl. EUR) számlázni vagy bevételezni csak akkor lehet, ha az adott pénznemhez tartozó árkategória is létezik, és van rögzített árfolyam. → <text:a xlink:type="simple" xlink:href="https://doc.evir.hu/doku.php/evir:folyamatok:hogyan" text:style-name="Internet_20_link" text:visited-style-name="Visited_20_Internet_20_Link">GYIK: Hogyan tudok EUR pénznemben számlázni?</text:a></text:p>
      <text:p text:style-name="Text_20_body">Kapcsolódó, partnerre szabott árazás:</text:p>
      <text:list text:style-name="List_20_1" text:continue-numbering="false">
        <text:list-item>
          <text:p text:style-name="List_20_1_Content_First"> <text:span text:style-name="Source_20_Text">Törzsadatok → Partner → <text:span text:style-name="Strong_20_Emphasis">Partner egyedi ár</text:span> → Új partner egyedi ár</text:span> → <text:a xlink:type="simple" xlink:href="https://doc.evir.hu/doku.php/evir:torzsadatok:partner:partner_egyedi_ar:egyedi_ar_menu" text:style-name="Internet_20_link" text:visited-style-name="Visited_20_Internet_20_Link">Partner egyedi ár</text:a></text:p>
        </text:list-item>
        <text:list-item>
          <text:p text:style-name="List_20_1_Content"> <text:span text:style-name="Source_20_Text">Törzsadatok → Partner → <text:span text:style-name="Strong_20_Emphasis">Partner egyedi beszerzési ár</text:span></text:span> → <text:a xlink:type="simple" xlink:href="https://doc.evir.hu/doku.php/evir:torzsadatok:partner:partner_egyedi_beszerzesi_ar:partner_egyedi_beszerzesi_ar_menu" text:style-name="Internet_20_link" text:visited-style-name="Visited_20_Internet_20_Link">Partner egyedi beszerzési ár</text:a></text:p>
        </text:list-item>
        <text:list-item>
          <text:p text:style-name="List_20_1_Content_Last"> <text:span text:style-name="Source_20_Text">Törzsadatok → Partner → <text:span text:style-name="Strong_20_Emphasis">Partnerkedvezmény</text:span> → Új partnerkedvezmény</text:span> → <text:a xlink:type="simple" xlink:href="https://doc.evir.hu/doku.php/evir:torzsadatok:partner:partnerkedvezmeny:partnerkedvezmeny_menu" text:style-name="Internet_20_link" text:visited-style-name="Visited_20_Internet_20_Link">Partnerkedvezmény</text:a></text:p>
        </text:list-item>
      </text:list>
      <text:p text:style-name="Horizontal_20_Line"/>
      <text:h text:style-name="Heading_20_3" text:outline-level="3"><text:bookmark-start text:name="__RefHeading___cikktoerzs_5"/><text:bookmark-start text:name="cikktoerzs"/>3. Cikktörzs<text:bookmark-end text:name="__RefHeading___cikktoerzs_5"/><text:bookmark-end text:name="cikktoerzs"/></text:h>
      <text:p text:style-name="Text_20_body"><text:span text:style-name=""/> <text:span text:style-name="Strong_20_Emphasis">A cikktörzsben nincsenek mennyiségek</text:span>, csak maguk a cikkek. Hogy miből mennyi van, azt a raktár tartja nyilván. A cikk felvétele önmagában tehát nem jelenti azt, hogy a termék készleten van.</text:p>
      <text:h text:style-name="Heading_20_4" text:outline-level="4"><text:bookmark-start text:name="__RefHeading___termek_vagy_szolgaltatas_6"/><text:bookmark-start text:name="termek_vagy_szolgaltatas"/>Termék vagy szolgáltatás?<text:bookmark-end text:name="__RefHeading___termek_vagy_szolgaltatas_6"/><text:bookmark-end text:name="termek_vagy_szolgaltatas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Termék </text:p>
          </table:table-cell>
          <table:table-cell office:value-type="string" table:style-name="tableheader">
            <text:p text:style-name="Table_20_Heading"> Szolgáltatás </text:p>
          </table:table-cell>
        </table:table-row>
        <table:table-row>
          <table:table-cell office:value-type="string" table:style-name="tablecell">
            <text:p text:style-name="tablealignleft"> Raktárban tartható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nem </text:p>
          </table:table-cell>
        </table:table-row>
        <table:table-row>
          <table:table-cell office:value-type="string" table:style-name="tablecell">
            <text:p text:style-name="tablealignleft"> Leltározható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nem </text:p>
          </table:table-cell>
        </table:table-row>
        <table:table-row>
          <table:table-cell office:value-type="string" table:style-name="tablecell">
            <text:p text:style-name="tablealignleft"> Bevételezni kell, mielőtt számlázható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nem </text:p>
          </table:table-cell>
        </table:table-row>
        <table:table-row>
          <table:table-cell office:value-type="string" table:style-name="tablecell">
            <text:p text:style-name="tablealignleft"> Szerződésre tehető </text:p>
          </table:table-cell>
          <table:table-cell office:value-type="string" table:style-name="tablecell">
            <text:p text:style-name="tablealignleft"> nem </text:p>
          </table:table-cell>
          <table:table-cell office:value-type="string" table:style-name="tablecell">
            <text:p text:style-name="tablealignleft"> <text:span text:style-name="Strong_20_Emphasis">igen</text:span> </text:p>
          </table:table-cell>
        </table:table-row>
        <table:table-row>
          <table:table-cell office:value-type="string" table:style-name="tablecell">
            <text:p text:style-name="tablealignleft"> Gyártható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nem (de a gyártáshoz felhasználható) </text:p>
          </table:table-cell>
        </table:table-row>
      </table:table>
      <text:h text:style-name="Heading_20_4" text:outline-level="4"><text:bookmark-start text:name="__RefHeading___felvitel_7"/><text:bookmark-start text:name="felvitel"/>Felvitel<text:bookmark-end text:name="__RefHeading___felvitel_7"/><text:bookmark-end text:name="felvitel"/></text:h>
      <text:list text:style-name="Numbering_20_1" text:continue-numbering="false">
        <text:list-item>
          <text:p text:style-name="Numbering_20_1_Content_First"> <text:span text:style-name="Source_20_Text">Törzsadatok → Cikkszámok → <text:span text:style-name="Strong_20_Emphasis">Új termék</text:span></text:span> → <text:a xlink:type="simple" xlink:href="https://doc.evir.hu/doku.php/evir:torzsadatok:cikktorzs:termekek" text:style-name="Internet_20_link" text:visited-style-name="Visited_20_Internet_20_Link">Termékek</text:a></text:p>
        </text:list-item>
        <text:list-item>
          <text:p text:style-name="Numbering_20_1_Content"> <text:span text:style-name="Source_20_Text">Törzsadatok → Cikkszámok → <text:span text:style-name="Strong_20_Emphasis">Új szolgáltatás</text:span></text:span> → <text:a xlink:type="simple" xlink:href="https://doc.evir.hu/doku.php/evir:torzsadatok:cikktorzs:szolgaltatasok" text:style-name="Internet_20_link" text:visited-style-name="Visited_20_Internet_20_Link">Szolgáltatások</text:a></text:p>
        </text:list-item>
        <text:list-item>
          <text:p text:style-name="Numbering_20_1_Content"> <text:span text:style-name="Source_20_Text">Törzsadatok → Cikkszámok → <text:span text:style-name="Strong_20_Emphasis">Mennyiségi egységek</text:span></text:span> <text:line-break/>A NAV Online Számla adatszolgáltatás miatt is fontos. → <text:a xlink:type="simple" xlink:href="https://doc.evir.hu/doku.php/evir:torzsadatok:cikktorzs:mennyisegi_egysegek" text:style-name="Internet_20_link" text:visited-style-name="Visited_20_Internet_20_Link">Mennyiségi egységek</text:a></text:p>
        </text:list-item>
        <text:list-item>
          <text:p text:style-name="Numbering_20_1_Content"> <text:span text:style-name="Source_20_Text">Törzsadatok → Cikkszámok → <text:span text:style-name="Strong_20_Emphasis">Cikk gyártók/szolgáltatók</text:span></text:span> → <text:a xlink:type="simple" xlink:href="https://doc.evir.hu/doku.php/evir:torzsadatok:cikktorzs:gyartok_szolgaltatok" text:style-name="Internet_20_link" text:visited-style-name="Visited_20_Internet_20_Link">Gyártók, szolgáltatók</text:a></text:p>
        </text:list-item>
        <text:list-item>
          <text:p text:style-name="Numbering_20_1_Content"> <text:span text:style-name="Source_20_Text">Törzsadatok → Cikkszámok → <text:span text:style-name="Strong_20_Emphasis">Csomagolás típusok</text:span></text:span> → <text:a xlink:type="simple" xlink:href="https://doc.evir.hu/doku.php/evir:torzsadatok:cikktorzs:csomagolas_tipusok" text:style-name="Internet_20_link" text:visited-style-name="Visited_20_Internet_20_Link">Csomagolás típusok</text:a></text:p>
        </text:list-item>
        <text:list-item>
          <text:p text:style-name="Numbering_20_1_Content_Last"> <text:span text:style-name="Source_20_Text">Törzsadatok → Cikkszámok → <text:span text:style-name="Strong_20_Emphasis">Garancia beállítás</text:span></text:span> → <text:a xlink:type="simple" xlink:href="https://doc.evir.hu/doku.php/evir:torzsadatok:cikktorzs:garancia_beallitas" text:style-name="Internet_20_link" text:visited-style-name="Visited_20_Internet_20_Link">Garancia beállítás</text:a></text:p>
        </text:list-item>
      </text:list>
      <text:p text:style-name="Text_20_body"> A cikk adatlapján dől el, hogy a rendszer <text:span text:style-name="Strong_20_Emphasis">gyári számot</text:span> (vagy sarzsot, szavatossági időt) kér-e a termékhez. Ez visszamenőleg nehezen változtatható, ezért érdemes a legelső bevételezés előtt eldönteni. → <text:a xlink:type="simple" xlink:href="https://doc.evir.hu/doku.php/evir:torzsadatok:cikktorzs:torzs_cikkszam" text:style-name="Internet_20_link" text:visited-style-name="Visited_20_Internet_20_Link">Cikkszám törzsadatok</text:a></text:p>
      <text:h text:style-name="Heading_20_4" text:outline-level="4"><text:bookmark-start text:name="__RefHeading___toemeges_felvitel_8"/><text:bookmark-start text:name="toemeges_felvitel"/>Tömeges felvitel<text:bookmark-end text:name="__RefHeading___toemeges_felvitel_8"/><text:bookmark-end text:name="toemeges_felvitel"/></text:h>
      <text:p text:style-name="Text_20_body">Néhány tucat cikk fölött érdemes importálni:</text:p>
      <text:list text:style-name="List_20_1" text:continue-numbering="false">
        <text:list-item>
          <text:p text:style-name="List_20_1_Content_First"> <text:span text:style-name="Source_20_Text">Törzsadatok → Cikkszámok → <text:span text:style-name="Strong_20_Emphasis">Tömeges műveletek</text:span> → Termék exportálás</text:span> — a minta táblázat letöltése</text:p>
        </text:list-item>
        <text:list-item>
          <text:p text:style-name="List_20_1_Content"> <text:span text:style-name="Source_20_Text">Törzsadatok → Cikkszámok → Tömeges műveletek → <text:span text:style-name="Strong_20_Emphasis">Termék import</text:span></text:span> → <text:a xlink:type="simple" xlink:href="https://doc.evir.hu/doku.php/evir:torzsadatok:cikktorzs:termek_import" text:style-name="Internet_20_link" text:visited-style-name="Visited_20_Internet_20_Link">Termék import</text:a></text:p>
        </text:list-item>
        <text:list-item>
          <text:p text:style-name="List_20_1_Content_Last"> <text:span text:style-name="Source_20_Text">Törzsadatok → Cikkszámok → Tömeges műveletek → <text:span text:style-name="Strong_20_Emphasis">Szolgáltatás importálás</text:span></text:span> → <text:a xlink:type="simple" xlink:href="https://doc.evir.hu/doku.php/evir:torzsadatok:cikktorzs:szolgaltatas_import" text:style-name="Internet_20_link" text:visited-style-name="Visited_20_Internet_20_Link">Szolgáltatás import</text:a></text:p>
        </text:list-item>
      </text:list>
      <text:p text:style-name="Text_20_body">Részletesen: <text:a xlink:type="simple" xlink:href="https://doc.evir.hu/doku.php/evir:torzsadatok:cikktorzs:cikkszamok_tomeges" text:style-name="Internet_20_link" text:visited-style-name="Visited_20_Internet_20_Link">Cikkszám tömeges műveletek</text:a>, <text:a xlink:type="simple" xlink:href="https://doc.evir.hu/doku.php/evir:tomeges_muveletek:csv_xlsx_export_import" text:style-name="Internet_20_link" text:visited-style-name="Visited_20_Internet_20_Link">CSV / XLSX export-import</text:a></text:p>
      <text:p text:style-name="Horizontal_20_Line"/>
      <text:h text:style-name="Heading_20_3" text:outline-level="3"><text:bookmark-start text:name="__RefHeading___raktarak_9"/><text:bookmark-start text:name="raktarak"/>4. Raktárak<text:bookmark-end text:name="__RefHeading___raktarak_9"/><text:bookmark-end text:name="raktarak"/></text:h>
      <text:list text:style-name="Numbering_20_1" text:continue-numbering="false">
        <text:list-item>
          <text:p text:style-name="Numbering_20_1_Content_First"> <text:span text:style-name="Source_20_Text">Törzsadatok → Raktártörzs → <text:span text:style-name="Strong_20_Emphasis">Új raktár</text:span></text:span> → <text:a xlink:type="simple" xlink:href="https://doc.evir.hu/doku.php/evir:torzsadatok:raktar:torzs_raktar" text:style-name="Internet_20_link" text:visited-style-name="Visited_20_Internet_20_Link">Raktár törzsadatok</text:a></text:p>
        </text:list-item>
        <text:list-item>
          <text:p text:style-name="Numbering_20_1_Content_Last"> <text:span text:style-name="Source_20_Text">Törzsadatok → Raktártörzs → <text:span text:style-name="Strong_20_Emphasis">Raktárlista</text:span></text:span></text:p>
        </text:list-item>
      </text:list>
      <text:p text:style-name="Text_20_body">Csak szolgáltatásokat kezelő cégnél ez a lépés kihagyható. Minden más esetben legalább egy raktár kell.</text:p>
      <text:p text:style-name="Text_20_body">Tipikus raktárszerkezet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aktár </text:p>
          </table:table-cell>
          <table:table-cell office:value-type="string" table:style-name="tableheader">
            <text:p text:style-name="Table_20_Heading"> Mire való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őraktár</text:span> </text:p>
          </table:table-cell>
          <table:table-cell office:value-type="string" table:style-name="tablecell">
            <text:p text:style-name="tablealignleft"> Az értékesítésre váró termékek alapértelmezett helye. Több funkció (pl. ajánlatkészítés készletinformációja) ezt használja alapértelmezésként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lapanyagraktár</text:span> </text:p>
          </table:table-cell>
          <table:table-cell office:value-type="string" table:style-name="tablecell">
            <text:p text:style-name="tablealignleft"> Gyártás esetén innen vezeti ki a rendszer a felhasznált alapanyagot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lejt / hibás áru raktár</text:span> </text:p>
          </table:table-cell>
          <table:table-cell office:value-type="string" table:style-name="tablecell">
            <text:p text:style-name="tablealignleft"> Hogy a hibás áru ne az értékesíthető készletben legyen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lephelyi raktár</text:span> </text:p>
          </table:table-cell>
          <table:table-cell office:value-type="string" table:style-name="tablecell">
            <text:p text:style-name="tablealignleft"> Több telephely esetén telephelyenként; csak az adott telephelyhez rendelt felhasználók férnek hozzá. → <text:a xlink:type="simple" xlink:href="https://doc.evir.hu/doku.php/evir:telephely:telephely" text:style-name="Internet_20_link" text:visited-style-name="Visited_20_Internet_20_Link">Telephely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ebshop raktár</text:span> </text:p>
          </table:table-cell>
          <table:table-cell office:value-type="string" table:style-name="tablecell">
            <text:p text:style-name="tablealignleft"> A webshop ennek a raktárnak a készletét mutatja. </text:p>
          </table:table-cell>
        </table:table-row>
      </table:table>
      <text:p text:style-name="Text_20_body"> Néhány raktár <text:span text:style-name="Strong_20_Emphasis">automatikusan</text:span> jön létre, ezeket nem kell felvenni: minden vevői rendelésnek saját (virtuális) raktára van, és a bizományba adás is partnerenkénti bizományos raktárat hoz létre. → <text:a xlink:type="simple" xlink:href="https://doc.evir.hu/doku.php/evir:raktar:keszletkezeles" text:style-name="Internet_20_link" text:visited-style-name="Visited_20_Internet_20_Link">Készletkezelés</text:a></text:p>
      <text:p text:style-name="Horizontal_20_Line"/>
      <text:h text:style-name="Heading_20_3" text:outline-level="3"><text:bookmark-start text:name="__RefHeading___partnerek_10"/><text:bookmark-start text:name="partnerek"/>5. Partnerek<text:bookmark-end text:name="__RefHeading___partnerek_10"/><text:bookmark-end text:name="partnerek"/></text:h>
      <text:p text:style-name="Text_20_body"><text:span text:style-name=""/> A <text:span text:style-name="Strong_20_Emphasis">vevő és a szállító ugyanabban a partnertörzsben</text:span> van. Nem kell (és nem is lehet) előre eldönteni, hogy valaki melyik — ezt az dönti el, hogy milyen bizonylatra kerül.</text:p>
      <text:list text:style-name="Numbering_20_1" text:continue-numbering="false">
        <text:list-item>
          <text:p text:style-name="Numbering_20_1_Content_First"> <text:span text:style-name="Source_20_Text">Partnerek → <text:span text:style-name="Strong_20_Emphasis">Cégek</text:span> → Új cég</text:span> → <text:a xlink:type="simple" xlink:href="https://doc.evir.hu/doku.php/evir:partnerek:ceg_rogzites" text:style-name="Internet_20_link" text:visited-style-name="Visited_20_Internet_20_Link">Cég rögzítése</text:a></text:p>
        </text:list-item>
        <text:list-item>
          <text:p text:style-name="Numbering_20_1_Content"> <text:span text:style-name="Source_20_Text">Partnerek → <text:span text:style-name="Strong_20_Emphasis">Személyek</text:span> → Új személy</text:span> → <text:a xlink:type="simple" xlink:href="https://doc.evir.hu/doku.php/evir:partnerek:szemely_rogzites" text:style-name="Internet_20_link" text:visited-style-name="Visited_20_Internet_20_Link">Személy rögzítése</text:a></text:p>
        </text:list-item>
        <text:list-item>
          <text:p text:style-name="Numbering_20_1_Content"> <text:span text:style-name="Source_20_Text">Partnerek → <text:span text:style-name="Strong_20_Emphasis">Új cég - mini</text:span></text:span> / <text:span text:style-name="Source_20_Text">Partnerek → <text:span text:style-name="Strong_20_Emphasis">Új személy - mini</text:span></text:span> <text:line-break/>Gyors felvitel: csak a név és a cím kötelező. Számlázás közben is elég ennyi.</text:p>
        </text:list-item>
        <text:list-item>
          <text:p text:style-name="Numbering_20_1_Content"> <text:span text:style-name="Source_20_Text">Törzsadatok → Partner → <text:span text:style-name="Strong_20_Emphasis">Partnercsoportok</text:span></text:span> <text:line-break/>Kedvezmények, webshop-hozzáférés és statisztikák csoportosításához. → <text:a xlink:type="simple" xlink:href="https://doc.evir.hu/doku.php/evir:torzsadatok:partner:partnercsoportok" text:style-name="Internet_20_link" text:visited-style-name="Visited_20_Internet_20_Link">Partnercsoportok</text:a></text:p>
        </text:list-item>
        <text:list-item>
          <text:p text:style-name="Numbering_20_1_Content_Last"> <text:span text:style-name="Source_20_Text">Törzsadatok → Partner → <text:span text:style-name="Strong_20_Emphasis">Tömeges műveletek</text:span> → Partner export / Partner import</text:span> → <text:a xlink:type="simple" xlink:href="https://doc.evir.hu/doku.php/evir:torzsadatok:partner:partner_import" text:style-name="Internet_20_link" text:visited-style-name="Visited_20_Internet_20_Link">Partner import</text:a></text:p>
        </text:list-item>
      </text:list>
      <text:p text:style-name="Text_20_body"> A partner adatlapján lévő beállítások később a folyamat több pontján számítanak: az e-mail cím típusa és az <text:span text:style-name="Emphasis">Automatikus pénzügyi e-mail küldés</text:span> kapcsoló dönti el, hogy megy-e a partnernek egyenlegértesítő és fizetési felszólítás. → <text:a xlink:type="simple" xlink:href="https://doc.evir.hu/doku.php/evir:partnerek:beallitasok" text:style-name="Internet_20_link" text:visited-style-name="Visited_20_Internet_20_Link">Partner beállítások</text:a></text:p>
      <text:p text:style-name="Text_20_body">Részletesen: <text:a xlink:type="simple" xlink:href="https://doc.evir.hu/doku.php/evir:partnerek:partner_nyilvantartas" text:style-name="Internet_20_link" text:visited-style-name="Visited_20_Internet_20_Link">Partnernyilvántartás</text:a>, <text:a xlink:type="simple" xlink:href="https://doc.evir.hu/doku.php/evir:torzsadatok:partner:torzs_partner" text:style-name="Internet_20_link" text:visited-style-name="Visited_20_Internet_20_Link">Partner törzsadatok</text:a></text:p>
      <text:p text:style-name="Horizontal_20_Line"/>
      <text:h text:style-name="Heading_20_3" text:outline-level="3"><text:bookmark-start text:name="__RefHeading___rendeles-toerzsadatok_11"/><text:bookmark-start text:name="rendeles-toerzsadatok"/>6. Rendelés-törzsadatok<text:bookmark-end text:name="__RefHeading___rendeles-toerzsadatok_11"/><text:bookmark-end text:name="rendeles-toerzsadatok"/></text:h>
      <text:p text:style-name="Text_20_body">Csak akkor kell, ha vevői és/vagy beszállítói rendeléseket is kezelsz.</text:p>
      <text:list text:style-name="Numbering_20_1" text:continue-numbering="false">
        <text:list-item>
          <text:p text:style-name="Numbering_20_1_Content_First"> <text:span text:style-name="Source_20_Text">Törzsadatok → Rendelés → <text:span text:style-name="Strong_20_Emphasis">Rendelés folyamat állapotok</text:span></text:span> <text:line-break/>A vevői rendelés kézzel állítható munkafolyamat-állapotai (pl. <text:span text:style-name="Emphasis">Feldolgozás alatt</text:span>, <text:span text:style-name="Emphasis">Csomagolva</text:span>). Nem tévesztendő össze a rendszer által számolt <text:span text:style-name="Emphasis">teljesíthetőségi</text:span> állapottal. → <text:a xlink:type="simple" xlink:href="https://doc.evir.hu/doku.php/evir:torzsadatok:rendeles:torzs_rendeles_folyamat_allapotok" text:style-name="Internet_20_link" text:visited-style-name="Visited_20_Internet_20_Link">Rendelés folyamat állapotok</text:a></text:p>
        </text:list-item>
        <text:list-item>
          <text:p text:style-name="Numbering_20_1_Content"> <text:span text:style-name="Source_20_Text">Törzsadatok → Rendelés → <text:span text:style-name="Strong_20_Emphasis">Berendelés folyamat állapotok</text:span></text:span> → <text:a xlink:type="simple" xlink:href="https://doc.evir.hu/doku.php/evir:torzsadatok:rendeles:torzs_berendeles_folyamat_allapotok" text:style-name="Internet_20_link" text:visited-style-name="Visited_20_Internet_20_Link">Berendelés folyamat állapotok</text:a></text:p>
        </text:list-item>
        <text:list-item>
          <text:p text:style-name="Numbering_20_1_Content"> <text:span text:style-name="Source_20_Text">Törzsadatok → Rendelés → <text:span text:style-name="Strong_20_Emphasis">Szállítási mód</text:span></text:span> → <text:a xlink:type="simple" xlink:href="https://doc.evir.hu/doku.php/evir:torzsadatok:rendeles:rendeles_szallitasi_mod" text:style-name="Internet_20_link" text:visited-style-name="Visited_20_Internet_20_Link">Szállítási mód</text:a></text:p>
        </text:list-item>
        <text:list-item>
          <text:p text:style-name="Numbering_20_1_Content_Last"> <text:span text:style-name="Source_20_Text">Törzsadatok → Rendelés → <text:span text:style-name="Strong_20_Emphasis">Futárcégek</text:span></text:span> → <text:a xlink:type="simple" xlink:href="https://doc.evir.hu/doku.php/evir:torzsadatok:rendeles:futarcegek" text:style-name="Internet_20_link" text:visited-style-name="Visited_20_Internet_20_Link">Futárcégek</text:a></text:p>
        </text:list-item>
      </text:list>
      <text:p text:style-name="Text_20_body">Részletesen: <text:a xlink:type="simple" xlink:href="https://doc.evir.hu/doku.php/evir:torzsadatok:rendeles:torzs_rendeles" text:style-name="Internet_20_link" text:visited-style-name="Visited_20_Internet_20_Link">Rendelés törzsadatok</text:a></text:p>
      <text:p text:style-name="Horizontal_20_Line"/>
      <text:h text:style-name="Heading_20_3" text:outline-level="3"><text:bookmark-start text:name="__RefHeading___bizonylat-beallitasok_12"/><text:bookmark-start text:name="bizonylat-beallitasok"/>7. Bizonylat-beállítások<text:bookmark-end text:name="__RefHeading___bizonylat-beallitasok_12"/><text:bookmark-end text:name="bizonylat-beallitasok"/></text:h>
      <text:list text:style-name="Numbering_20_1" text:continue-numbering="false">
        <text:list-item>
          <text:p text:style-name="Numbering_20_1_Content_First"> <text:span text:style-name="Source_20_Text">Törzsadatok → Bizonylat beállítások → <text:span text:style-name="Strong_20_Emphasis">Bizonylat beállítások</text:span></text:span> <text:line-break/>Mi jelenjen meg a bizonylatokon (pl. gyári számok). → <text:a xlink:type="simple" xlink:href="https://doc.evir.hu/doku.php/evir:torzsadatok:bizonylat:bizonylat_beallitasok" text:style-name="Internet_20_link" text:visited-style-name="Visited_20_Internet_20_Link">Bizonylat beállítások</text:a></text:p>
        </text:list-item>
        <text:list-item>
          <text:p text:style-name="Numbering_20_1_Content"> <text:span text:style-name="Source_20_Text">Törzsadatok → Bizonylat beállítások → <text:span text:style-name="Strong_20_Emphasis">Bizonylat lábléc</text:span></text:span> → <text:a xlink:type="simple" xlink:href="https://doc.evir.hu/doku.php/evir:torzsadatok:bizonylat:torzs_bizonylat_lablec" text:style-name="Internet_20_link" text:visited-style-name="Visited_20_Internet_20_Link">Bizonylat lábléc</text:a></text:p>
        </text:list-item>
        <text:list-item>
          <text:p text:style-name="Numbering_20_1_Content_Last"> <text:span text:style-name="Source_20_Text">Törzsadatok → <text:span text:style-name="Strong_20_Emphasis">PDF sablon</text:span> → PDF sablon lista</text:span> <text:line-break/>A bizonylatképek (számlakép, munkalap, szerződés) sablonjai. → <text:a xlink:type="simple" xlink:href="https://doc.evir.hu/doku.php/evir:torzsadatok:pdf_sablon:torzs_pdf" text:style-name="Internet_20_link" text:visited-style-name="Visited_20_Internet_20_Link">PDF sablon</text:a></text:p>
        </text:list-item>
      </text:list>
      <text:p text:style-name="Text_20_body"> A bizonylatok <text:span text:style-name="Strong_20_Emphasis">fejléc</text:span>adatai (a saját céged adatai) felhasználói oldalon nem módosíthatók — ezt az evir@bc.hu címre küldött kérés alapján állítjuk be. A <text:span text:style-name="Strong_20_Emphasis">lábléc</text:span> viszont bármikor szabadon szerkeszthető.</text:p>
      <text:p text:style-name="Text_20_body">Részletesen: <text:a xlink:type="simple" xlink:href="https://doc.evir.hu/doku.php/evir:torzsadatok:bizonylat:torzs_bizonylat" text:style-name="Internet_20_link" text:visited-style-name="Visited_20_Internet_20_Link">Bizonylat törzsadat</text:a></text:p>
      <text:p text:style-name="Horizontal_20_Line"/>
      <text:h text:style-name="Heading_20_3" text:outline-level="3"><text:bookmark-start text:name="__RefHeading___webshopos_cikk-elokeszites_13"/><text:bookmark-start text:name="webshopos_cikk-elokeszites"/>8. Webshopos cikk-előkészítés<text:bookmark-end text:name="__RefHeading___webshopos_cikk-elokeszites_13"/><text:bookmark-end text:name="webshopos_cikk-elokeszites"/></text:h>
      <text:p text:style-name="Text_20_body"><text:span text:style-name=""/> Ez a szakasz <text:span text:style-name="Strong_20_Emphasis">közös a belső (B2B) és a külső (Unas, Shoprenter, Shopify, WooCommerce) webshopnál</text:span> — mindkettő ezt az előkészítést használja. Ha nem lesz webshop, ez a szakasz kihagyható.</text:p>
      <text:h text:style-name="Heading_20_4" text:outline-level="4"><text:bookmark-start text:name="__RefHeading___a_helyes_sorrend_14"/><text:bookmark-start text:name="a_helyes_sorrend"/>A helyes sorrend<text:bookmark-end text:name="__RefHeading___a_helyes_sorrend_14"/><text:bookmark-end text:name="a_helyes_sorrend"/></text:h>
      <text:p text:style-name="Text_20_body"><draw:frame draw:style-name="media" draw:name="1" text:anchor-type="as-char" draw:z-index="1" svg:width="" svg:rel-width="100%" svg:height="0cm"><draw:image xlink:href="Pictures/53e38f24839f4ec9a50770232479e482.svg" xlink:type="simple" xlink:show="embed" xlink:actuate="onLoad"/></draw:frame></text:p>
      <text:p text:style-name="Text_20_body"> A wiki két oldala eltérő sorrendet sugall (az egyik szerint előbb a tulajdonság, a másik szerint előbb a kategória). A gyakorlatban a fenti sorrend működik: a tulajdonság<text:span text:style-name="Strong_20_Emphasis">típusokat</text:span> kell először létrehozni, azokat rendeljük kategóriához, és csak a kategóriába besorolt cikk kap tulajdonság<text:span text:style-name="Strong_20_Emphasis">értéket</text:span>.</text:p>
      <text:h text:style-name="Heading_20_4" text:outline-level="4"><text:bookmark-start text:name="__RefHeading___lepesek_15"/><text:bookmark-start text:name="lepesek"/>Lépések<text:bookmark-end text:name="__RefHeading___lepesek_15"/><text:bookmark-end text:name="lepesek"/></text:h>
      <text:list text:style-name="Numbering_20_1" text:continue-numbering="false">
        <text:list-item>
          <text:p text:style-name="Numbering_20_1_Content_First"> <text:span text:style-name="Source_20_Text">Törzsadatok → Cikkszámok → <text:span text:style-name="Strong_20_Emphasis">Cikk tulajdonságok</text:span> → Új cikk tulajdonság</text:span> <text:line-break/>Milyen tulajdonságok írják le a termékeket (méret, szín, anyag, teljesítmény…). → <text:a xlink:type="simple" xlink:href="https://doc.evir.hu/doku.php/evir:torzsadatok:cikktorzs:cikk_tulajdonsag_adatai" text:style-name="Internet_20_link" text:visited-style-name="Visited_20_Internet_20_Link">Cikk tulajdonság adatai</text:a>, <text:a xlink:type="simple" xlink:href="https://doc.evir.hu/doku.php/evir:torzsadatok:cikktorzs:cikk_tulajdonsagok" text:style-name="Internet_20_link" text:visited-style-name="Visited_20_Internet_20_Link">Cikk tulajdonságok</text:a></text:p>
        </text:list-item>
        <text:list-item>
          <text:p text:style-name="Numbering_20_1_Content"> <text:span text:style-name="Source_20_Text">Törzsadatok → Cikkszámok → <text:span text:style-name="Strong_20_Emphasis">Cikk-kategóriák</text:span> → Új cikk-kategória</text:span> <text:line-break/><text:span text:style-name=""/> A kategória <text:span text:style-name="Source_20_Text">Webshop beállítás</text:span> mezőjét <text:span text:style-name="Strong_20_Emphasis">„Használva a webshopban„</text:span>-ra kell állítani, különben a kategóriába tartozó cikkek nem jelennek meg a webshopban. → <text:a xlink:type="simple" xlink:href="https://doc.evir.hu/doku.php/evir:torzsadatok:cikktorzs:cikk_kategoriak" text:style-name="Internet_20_link" text:visited-style-name="Visited_20_Internet_20_Link">Cikk kategóriák</text:a>, <text:a xlink:type="simple" xlink:href="https://doc.evir.hu/doku.php/evir:torzsadatok:cikktorzs:cikk_kategoria_adatai" text:style-name="Internet_20_link" text:visited-style-name="Visited_20_Internet_20_Link">Cikk kategória adatai</text:a></text:p>
        </text:list-item>
        <text:list-item>
          <text:p text:style-name="Numbering_20_1_Content"> Tulajdonságok kategóriához rendelése, majd a cikkek besorolása és a tulajdonság-értékek megadása. → <text:a xlink:type="simple" xlink:href="https://doc.evir.hu/doku.php/evir:webshop:webshop_cikk_tulajdonsagok" text:style-name="Internet_20_link" text:visited-style-name="Visited_20_Internet_20_Link">Webshop cikk tulajdonságok</text:a>, <text:a xlink:type="simple" xlink:href="https://doc.evir.hu/doku.php/evir:webshop:cikk_tulajdonsag_beallitasai" text:style-name="Internet_20_link" text:visited-style-name="Visited_20_Internet_20_Link">Cikk tulajdonság webshop beállításai</text:a></text:p>
        </text:list-item>
        <text:list-item>
          <text:p text:style-name="Numbering_20_1_Content"> <text:span text:style-name="Source_20_Text">Törzsadatok → Cikkszámok → <text:span text:style-name="Strong_20_Emphasis">Cikk képek</text:span> → Cikk képek tömeges feltöltése</text:span> → <text:a xlink:type="simple" xlink:href="https://doc.evir.hu/doku.php/evir:torzsadatok:cikktorzs:cikk_kepek_tomeges_feltoltese" text:style-name="Internet_20_link" text:visited-style-name="Visited_20_Internet_20_Link">Cikk képek tömeges feltöltése</text:a>, <text:a xlink:type="simple" xlink:href="https://doc.evir.hu/doku.php/evir:webshop:webshop_cikk_kepek" text:style-name="Internet_20_link" text:visited-style-name="Visited_20_Internet_20_Link">Webshop cikk képek</text:a></text:p>
        </text:list-item>
        <text:list-item>
          <text:p text:style-name="Numbering_20_1_Content"> <text:span text:style-name="Source_20_Text">Törzsadatok → Cikkszámok → <text:span text:style-name="Strong_20_Emphasis">Cikk címke</text:span> → Cikk címkék</text:span> → <text:a xlink:type="simple" xlink:href="https://doc.evir.hu/doku.php/evir:torzsadatok:cikktorzs:cikk_cimke_beallitas" text:style-name="Internet_20_link" text:visited-style-name="Visited_20_Internet_20_Link">Cikk címke beállítás</text:a></text:p>
        </text:list-item>
        <text:list-item>
          <text:p text:style-name="Numbering_20_1_Content_Last"> <text:span text:style-name="Strong_20_Emphasis">Cikk láthatóság</text:span> beállítása webshoponként (Nem látszik / Rendelhető / Csak készleten levő / Kifutó / Végtelen mennyiség …) → <text:a xlink:type="simple" xlink:href="https://doc.evir.hu/doku.php/evir:webshop:webshop_cikk_lathatosag" text:style-name="Internet_20_link" text:visited-style-name="Visited_20_Internet_20_Link">Webshop cikk láthatóság</text:a></text:p>
        </text:list-item>
      </text:list>
      <text:h text:style-name="Heading_20_4" text:outline-level="4"><text:bookmark-start text:name="__RefHeading___toemeges_eszkoezoek_ehhez_16"/><text:bookmark-start text:name="toemeges_eszkoezoek_ehhez"/>Tömeges eszközök ehhez<text:bookmark-end text:name="__RefHeading___toemeges_eszkoezoek_ehhez_16"/><text:bookmark-end text:name="toemeges_eszkoezoek_ehhez"/></text:h>
      <text:list text:style-name="List_20_1" text:continue-numbering="false">
        <text:list-item>
          <text:p text:style-name="List_20_1_Content_First"> <text:span text:style-name="Source_20_Text">Törzsadatok → Cikkszámok → Cikk tulajdonságok → <text:span text:style-name="Strong_20_Emphasis">Cikk tulajdonság import</text:span></text:span> → <text:a xlink:type="simple" xlink:href="https://doc.evir.hu/doku.php/evir:torzsadatok:cikktorzs:cikk_tul_import" text:style-name="Internet_20_link" text:visited-style-name="Visited_20_Internet_20_Link">Cikk tulajdonság import</text:a></text:p>
        </text:list-item>
        <text:list-item>
          <text:p text:style-name="List_20_1_Content"> <text:span text:style-name="Source_20_Text">Törzsadatok → Cikkszámok → Cikk címke → <text:span text:style-name="Strong_20_Emphasis">Cikk címke import</text:span></text:span> → <text:a xlink:type="simple" xlink:href="https://doc.evir.hu/doku.php/evir:torzsadatok:cikktorzs:cikk_cimke_import" text:style-name="Internet_20_link" text:visited-style-name="Visited_20_Internet_20_Link">Cikk címke import</text:a></text:p>
        </text:list-item>
        <text:list-item>
          <text:p text:style-name="List_20_1_Content"> <text:span text:style-name="Source_20_Text">Törzsadatok → Cikkszámok → Tömeges műveletek → <text:span text:style-name="Strong_20_Emphasis">További kategóriák import</text:span></text:span> → <text:a xlink:type="simple" xlink:href="https://doc.evir.hu/doku.php/evir:webshop:cikk_kategoria_csoport_import" text:style-name="Internet_20_link" text:visited-style-name="Visited_20_Internet_20_Link">Cikk kategória csoport import</text:a></text:p>
        </text:list-item>
        <text:list-item>
          <text:p text:style-name="List_20_1_Content"> <text:span text:style-name="Source_20_Text">Törzsadatok → Cikkszámok → Tömeges műveletek → <text:span text:style-name="Strong_20_Emphasis">Cikk-kapcsolatok import</text:span></text:span> → <text:a xlink:type="simple" xlink:href="https://doc.evir.hu/doku.php/evir:webshop:cikk_kapcsolatok_import" text:style-name="Internet_20_link" text:visited-style-name="Visited_20_Internet_20_Link">Cikk kapcsolatok import</text:a></text:p>
        </text:list-item>
        <text:list-item>
          <text:p text:style-name="List_20_1_Content"> <text:span text:style-name="Source_20_Text">Törzsadatok → Cikkszámok → Tömeges műveletek → <text:span text:style-name="Strong_20_Emphasis">Cikk webcímek import</text:span></text:span> → <text:a xlink:type="simple" xlink:href="https://doc.evir.hu/doku.php/evir:webshop:cikk_webcimek_import" text:style-name="Internet_20_link" text:visited-style-name="Visited_20_Internet_20_Link">Cikk webcímek import</text:a></text:p>
        </text:list-item>
        <text:list-item>
          <text:p text:style-name="List_20_1_Content"> <text:span text:style-name="Source_20_Text">Törzsadatok → Cikkszámok → <text:span text:style-name="Strong_20_Emphasis">Webshop kiszerelés</text:span> → Kiszerelés</text:span> <text:line-break/>Minimum / maximum rendelhető mennyiség és lépésköz. → <text:a xlink:type="simple" xlink:href="https://doc.evir.hu/doku.php/evir:torzsadatok:cikktorzs:webshop_kiszereles" text:style-name="Internet_20_link" text:visited-style-name="Visited_20_Internet_20_Link">Webshop kiszerelés</text:a></text:p>
        </text:list-item>
        <text:list-item>
          <text:p text:style-name="List_20_1_Content_Last"> Idegen nyelvű webshophoz: → <text:a xlink:type="simple" xlink:href="https://doc.evir.hu/doku.php/evir:torzsadatok:cikktorzs:idegen_nyelvi_megnevezesek" text:style-name="Internet_20_link" text:visited-style-name="Visited_20_Internet_20_Link">Idegen nyelvi megnevezések</text:a></text:p>
        </text:list-item>
      </text:list>
      <text:p text:style-name="Text_20_body">Összefoglaló oldal a cikkek webshopos beállításáról: <text:a xlink:type="simple" xlink:href="https://doc.evir.hu/doku.php/evir:webshop:webshop_cikk_beallitasok" text:style-name="Internet_20_link" text:visited-style-name="Visited_20_Internet_20_Link">Webshop cikk beállítások</text:a></text:p>
      <text:p text:style-name="Text_20_body">Folytatás: <text:a xlink:type="simple" xlink:href="https://doc.evir.hu/doku.php/evir:folyamatok:webshop_belso" text:style-name="Internet_20_link" text:visited-style-name="Visited_20_Internet_20_Link">Belső (B2B) webshop beüzemelése</text:a> · <text:a xlink:type="simple" xlink:href="https://doc.evir.hu/doku.php/evir:folyamatok:webshop_kulso" text:style-name="Internet_20_link" text:visited-style-name="Visited_20_Internet_20_Link">Külső webshop csatlakoztatása</text:a></text:p>
      <text:p text:style-name="Horizontal_20_Line"/>
      <text:h text:style-name="Heading_20_3" text:outline-level="3"><text:bookmark-start text:name="__RefHeading___nyitokeszlet_17"/><text:bookmark-start text:name="nyitokeszlet"/>9. Nyitókészlet<text:bookmark-end text:name="__RefHeading___nyitokeszlet_17"/><text:bookmark-end text:name="nyitokeszlet"/></text:h>
      <text:p text:style-name="Text_20_body">Más rendszerről történő áttéréskor a törzsadatok után a készletet is be kell vinni. Ennek külön oldala van: <text:a xlink:type="simple" xlink:href="https://doc.evir.hu/doku.php/evir:folyamatok:atteres#nyitokeszlet" text:style-name="Internet_20_link" text:visited-style-name="Visited_20_Internet_20_Link">Nyitókészlet bevételezése</text:a>.</text:p>
      <text:p text:style-name="Text_20_body">Röviden: létre kell hozni egy „Nyitókészlet” nevű partnert, és tőle történik a bevételezés a <text:span text:style-name="Source_20_Text">Raktár → Bevételezés számláról</text:span> menüpontban. A folyamat gyorsítható: a <text:span text:style-name="Source_20_Text">Keresendő</text:span> mezőbe egy <text:span text:style-name="Source_20_Text">*</text:span>-ot írva és a <text:span text:style-name=""><text:span text:style-name="Strong_20_Emphasis">| <text:span text:style-name="">Termék cikktörzsből</text:span> |</text:span></text:span> gombra kattintva olyan beviteli mező jelenik meg, ahova a cikkszámok tömegesen bemásolhatók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beuzemeles" text:style-name="Internet_20_link" text:visited-style-name="Visited_20_Internet_20_Link">Az első lépések</text:a></text:p>
        </text:list-item>
        <text:list-item>
          <text:p text:style-name="List_20_1_Content"> <text:a xlink:type="simple" xlink:href="https://doc.evir.hu/doku.php/evir:folyamatok:atteres" text:style-name="Internet_20_link" text:visited-style-name="Visited_20_Internet_20_Link">Áttérés más rendszerről az eVIR-re</text:a></text:p>
        </text:list-item>
        <text:list-item>
          <text:p text:style-name="List_20_1_Content"> <text:a xlink:type="simple" xlink:href="https://doc.evir.hu/doku.php/evir:torzsadatok:torzsadat_kezeles" text:style-name="Internet_20_link" text:visited-style-name="Visited_20_Internet_20_Link">Törzsadat kezelés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torzsadatok:raktar:torzs_raktar" text:style-name="Internet_20_link" text:visited-style-name="Visited_20_Internet_20_Link">Raktár törzsadatok</text:a></text:p>
        </text:list-item>
        <text:list-item>
          <text:p text:style-name="List_20_1_Conten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"> <text:a xlink:type="simple" xlink:href="https://doc.evir.hu/doku.php/evir:rendszer:felhasznalok:jogosultsagi_rendszer" text:style-name="Internet_20_link" text:visited-style-name="Visited_20_Internet_20_Link">Jogosultsági rendszer</text:a></text:p>
        </text:list-item>
        <text:list-item>
          <text:p text:style-name="List_20_1_Content_Last"> <text:a xlink:type="simple" xlink:href="https://doc.evir.hu/doku.php/evir:rendszer:beallitasok:beallitasok" text:style-name="Internet_20_link" text:visited-style-name="Visited_20_Internet_20_Link">Rendszer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24:46</meta:creation-date>
    <dc:creator>Generated</dc:creator>
    <dc:date>2026-08-27T17::24:46</dc:date>
    <dc:language>en-US</dc:language>
    <meta:editing-cycles>1</meta:editing-cycles>
    <meta:editing-duration>PT0S</meta:editing-duration>
    <dc:title>evir:folyamatok:elokeszites</dc:title>
  </office:meta>
</office:document-meta>
</file>