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d15fd209a5a291daae4f9271f24139cb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folyamatok:ertekesites"/><text:bookmark-start text:name="__RefHeading___ertekesitesi_folyamat_1"/><text:bookmark-start text:name="ertekesitesi_folyamat"/>Értékesítési folyamat<text:bookmark-end text:name="__RefHeading___ertekesitesi_folyamat_1"/><text:bookmark-end text:name="ertekesitesi_folyamat"/></text:h>
      <text:p text:style-name="Text_20_body">Ez az oldal a vevői igény útját írja le az ajánlattól addig a pontig, ahol a rendelés <text:span text:style-name="Strong_20_Emphasis">teljesíthetővé</text:span> válik. A tényleges kiszállítás és számlázás onnantól külön oldalakon folytatódik.</text:p>
      <text:p text:style-name="Text_20_body">Vissza az áttekintőhöz: <text:a xlink:type="simple" xlink:href="https://doc.evir.hu/doku.php/evir:folyamatok:logisztikai_folyamat" text:style-name="Internet_20_link" text:visited-style-name="Visited_20_Internet_20_Link">Az eVIR logisztikai folyamata</text:a></text:p>
      <text:p text:style-name="Horizontal_20_Line"/>
      <text:h text:style-name="Heading_20_3" text:outline-level="3"><text:bookmark-start text:name="__RefHeading___a_folyamat_2"/><text:bookmark-start text:name="a_folyamat"/>A folyamat<text:bookmark-end text:name="__RefHeading___a_folyamat_2"/><text:bookmark-end text:name="a_folyamat"/></text:h>
      <text:p text:style-name="Text_20_body"><draw:frame draw:style-name="media" draw:name="0" text:anchor-type="as-char" draw:z-index="0" svg:width="" svg:rel-width="100%" svg:height="0cm"><draw:image xlink:href="Pictures/d15fd209a5a291daae4f9271f24139cb.svg" xlink:type="simple" xlink:show="embed" xlink:actuate="onLoad"/></draw:frame></text:p>
      <text:p text:style-name="Horizontal_20_Line"/>
      <text:h text:style-name="Heading_20_3" text:outline-level="3"><text:bookmark-start text:name="__RefHeading___elofeltetelek_3"/><text:bookmark-start text:name="elofeltetelek"/>Előfeltételek<text:bookmark-end text:name="__RefHeading___elofeltetelek_3"/><text:bookmark-end text:name="elofeltetelek"/></text:h>
      <text:list text:style-name="List_20_1" text:continue-numbering="false">
        <text:list-item>
          <text:p text:style-name="List_20_1_Content_First"> Termékek és/vagy szolgáltatások a cikktörzsben, <text:span text:style-name="Strong_20_Emphasis">értékesítési</text:span> árkategóriával → <text:a xlink:type="simple" xlink:href="https://doc.evir.hu/doku.php/evir:folyamatok:elokeszites" text:style-name="Internet_20_link" text:visited-style-name="Visited_20_Internet_20_Link">Előkészítés</text:a></text:p>
        </text:list-item>
        <text:list-item>
          <text:p text:style-name="List_20_1_Content"> A vevő mint partner → <text:a xlink:type="simple" xlink:href="https://doc.evir.hu/doku.php/evir:partnerek:partner_nyilvantartas" text:style-name="Internet_20_link" text:visited-style-name="Visited_20_Internet_20_Link">Partnernyilvántartás</text:a></text:p>
        </text:list-item>
        <text:list-item>
          <text:p text:style-name="List_20_1_Content"> Rendeléskezeléshez: rendelés folyamat állapotok → <text:a xlink:type="simple" xlink:href="https://doc.evir.hu/doku.php/evir:torzsadatok:rendeles:torzs_rendeles_folyamat_allapotok" text:style-name="Internet_20_link" text:visited-style-name="Visited_20_Internet_20_Link">Rendelés folyamat állapotok</text:a></text:p>
        </text:list-item>
        <text:list-item>
          <text:p text:style-name="List_20_1_Content_Last"> Termékes rendeléshez: a termékek bevételezve → <text:a xlink:type="simple" xlink:href="https://doc.evir.hu/doku.php/evir:folyamatok:beszerzes" text:style-name="Internet_20_link" text:visited-style-name="Visited_20_Internet_20_Link">Beszerzési folyamat</text:a></text:p>
        </text:list-item>
      </text:list>
      <text:p text:style-name="Horizontal_20_Line"/>
      <text:h text:style-name="Heading_20_3" text:outline-level="3"><text:bookmark-start text:name="__RefHeading___arajanlat_opcionalis_4"/><text:bookmark-start text:name="arajanlat_opcionalis"/>1. Árajánlat (opcionális)<text:bookmark-end text:name="__RefHeading___arajanlat_opcionalis_4"/><text:bookmark-end text:name="arajanlat_opcionalis"/></text:h>
      <text:list text:style-name="Numbering_20_1" text:continue-numbering="false">
        <text:list-item>
          <text:p text:style-name="Numbering_20_1_Content_First"> <text:span text:style-name="Source_20_Text">Árajánlatok → <text:span text:style-name="Strong_20_Emphasis">Ajánlat készítés</text:span></text:span></text:p>
        </text:list-item>
        <text:list-item>
          <text:p text:style-name="Numbering_20_1_Content"> <text:a xlink:type="simple" xlink:href="https://doc.evir.hu/doku.php/evir:bizonylatok:partner_adatok" text:style-name="Internet_20_link" text:visited-style-name="Visited_20_Internet_20_Link">Partner</text:a> kiválasztása</text:p>
        </text:list-item>
        <text:list-item>
          <text:p text:style-name="Numbering_20_1_Content"> <text:a xlink:type="simple" xlink:href="https://doc.evir.hu/doku.php/evir:bizonylatok:parameterek" text:style-name="Internet_20_link" text:visited-style-name="Visited_20_Internet_20_Link">Paraméterek</text:a>: fizetési mód, <text:span text:style-name="Strong_20_Emphasis">érvényesség dátuma</text:span>, árkategória</text:p>
        </text:list-item>
        <text:list-item>
          <text:p text:style-name="Numbering_20_1_Content"> <text:a xlink:type="simple" xlink:href="https://doc.evir.hu/doku.php/evir:bizonylatok:megjegyzes" text:style-name="Internet_20_link" text:visited-style-name="Visited_20_Internet_20_Link">Megjegyzés</text:a></text:p>
        </text:list-item>
        <text:list-item>
          <text:p text:style-name="Numbering_20_1_Content"> <text:a xlink:type="simple" xlink:href="https://doc.evir.hu/doku.php/evir:bizonylatok:tetelek_hozzaadasa" text:style-name="Internet_20_link" text:visited-style-name="Visited_20_Internet_20_Link">Tételek hozzáadása</text:a>:</text:p>
          <text:list text:style-name="List_20_1">
            <text:list-item>
              <text:p text:style-name="List_20_1_Content"> <text:span text:style-name=""><text:span text:style-name="Strong_20_Emphasis">| <text:span text:style-name="">Termék cikktörzsből</text:span> |</text:span></text:span> — ha van kijelölt <text:span text:style-name="Emphasis">Főraktár</text:span>, a tétellista utolsó oszlopában látszik a készletinformáció</text:p>
            </text:list-item>
            <text:list-item>
              <text:p text:style-name="List_20_1_Content"> <text:span text:style-name=""><text:span text:style-name="Strong_20_Emphasis">| <text:span text:style-name="">Termék készletről</text:span> |</text:span></text:span> — a főraktár készletéből válogatva</text:p>
            </text:list-item>
            <text:list-item>
              <text:p text:style-name="List_20_1_Content"> <text:span text:style-name=""><text:span text:style-name="Strong_20_Emphasis">| <text:span text:style-name="">Korábbi ajánlat</text:span> |</text:span></text:span> — egy korábbi ajánlat tételeinek betöltése (módozat vagy új verzió készítéséhez)</text:p>
            </text:list-item>
          </text:list>
        </text:list-item>
        <text:list-item>
          <text:p text:style-name="Numbering_20_1_Content_Last"> <text:span text:style-name=""><text:span text:style-name="Strong_20_Emphasis">| <text:span text:style-name="">Felvesz</text:span> |</text:span></text:span> — elkészül az ajánlat PDF-je</text:p>
        </text:list-item>
      </text:list>
      <text:p text:style-name="Text_20_body"><text:span text:style-name=""/> <text:span text:style-name="Strong_20_Emphasis">Ajánlat készítésekor nem történik készletfoglalás és raktármozgás</text:span> — a megjelenített készletadatok csak tájékoztató jellegűek.</text:p>
      <text:p text:style-name="Text_20_body">Listák: <text:span text:style-name="Source_20_Text">Árajánlatok → <text:span text:style-name="Strong_20_Emphasis">Ajánlatlista</text:span></text:span>, <text:span text:style-name="Source_20_Text">Ajánlat tételek</text:span>, <text:span text:style-name="Source_20_Text">Listák → Aktív / Lejárt / Lezárt</text:span></text:p>
      <text:p text:style-name="Text_20_body">Részletesen: <text:a xlink:type="simple" xlink:href="https://doc.evir.hu/doku.php/evir:arajanlat:ajanlat" text:style-name="Internet_20_link" text:visited-style-name="Visited_20_Internet_20_Link">Árajánlat</text:a></text:p>
      <text:p text:style-name="Horizontal_20_Line"/>
      <text:h text:style-name="Heading_20_3" text:outline-level="3"><text:bookmark-start text:name="__RefHeading___vevoi_rendeles_5"/><text:bookmark-start text:name="vevoi_rendeles"/>2. Vevői rendelés<text:bookmark-end text:name="__RefHeading___vevoi_rendeles_5"/><text:bookmark-end text:name="vevoi_rendeles"/></text:h>
      <text:p text:style-name="Text_20_body">A rendelés több forrásból keletkezhet: kézzel, ajánlatból, a belső B2B webshopból, vagy külső webáruházból. Mindegyik ugyanabba a vevői rendeléskezelőbe fut be.</text:p>
      <text:list text:style-name="Numbering_20_1" text:continue-numbering="false">
        <text:list-item>
          <text:p text:style-name="Numbering_20_1_Content_First"> <text:span text:style-name="Source_20_Text">Rendelések → <text:span text:style-name="Strong_20_Emphasis">Vevői</text:span> → Rendelés készítés</text:span></text:p>
        </text:list-item>
        <text:list-item>
          <text:p text:style-name="Numbering_20_1_Content"> <text:a xlink:type="simple" xlink:href="https://doc.evir.hu/doku.php/evir:bizonylatok:partner_adatok" text:style-name="Internet_20_link" text:visited-style-name="Visited_20_Internet_20_Link">Partner</text:a> kiválasztása</text:p>
        </text:list-item>
        <text:list-item>
          <text:p text:style-name="Numbering_20_1_Content"> <text:a xlink:type="simple" xlink:href="https://doc.evir.hu/doku.php/evir:bizonylatok:cimek_megadasa" text:style-name="Internet_20_link" text:visited-style-name="Visited_20_Internet_20_Link">Számlázási és szállítási cím</text:a>  A cím mezők csak a partner kiválasztása <text:span text:style-name="Strong_20_Emphasis">után</text:span> jelennek meg. Az itt megadott új cím rögzítésre kerül a partner adataihoz.</text:p>
        </text:list-item>
        <text:list-item>
          <text:p text:style-name="Numbering_20_1_Content"> <text:a xlink:type="simple" xlink:href="https://doc.evir.hu/doku.php/evir:bizonylatok:parameterek" text:style-name="Internet_20_link" text:visited-style-name="Visited_20_Internet_20_Link">Paraméterek</text:a>: <text:a xlink:type="simple" xlink:href="https://doc.evir.hu/doku.php/evir:torzsadatok:rendeles:torzs_rendeles_folyamat_allapotok" text:style-name="Internet_20_link" text:visited-style-name="Visited_20_Internet_20_Link">folyamat állapot</text:a>, szállítási határidő, <text:span text:style-name="Source_20_Text">ÁFA körön kívüli</text:span>, <text:a xlink:type="simple" xlink:href="https://doc.evir.hu/doku.php/evir:torzsadatok:cikktorzs:arkategoriak:arkategoriak" text:style-name="Internet_20_link" text:visited-style-name="Visited_20_Internet_20_Link">árkategória</text:a></text:p>
        </text:list-item>
        <text:list-item>
          <text:p text:style-name="Numbering_20_1_Content"> <text:span text:style-name="Strong_20_Emphasis">Csomagpont adatai</text:span> — <text:span text:style-name="Source_20_Text">Csomagpont</text:span> <text:a xlink:type="simple" xlink:href="https://doc.evir.hu/doku.php/evir:torzsadatok:rendeles:rendeles_szallitasi_mod" text:style-name="Internet_20_link" text:visited-style-name="Visited_20_Internet_20_Link">szállítási mód</text:a> esetén a webshop connector ide illeszti be a webshop rendelésből vett adatokat, de kézzel is kitölthető</text:p>
        </text:list-item>
        <text:list-item>
          <text:p text:style-name="Numbering_20_1_Content"> <text:span text:style-name="Strong_20_Emphasis">Hivatkozási számok</text:span> — vevői rendelés hivatkozás, raktári rendelés hivatkozás, beszállítónkénti hivatkozás</text:p>
        </text:list-item>
        <text:list-item>
          <text:p text:style-name="Numbering_20_1_Content"> <text:a xlink:type="simple" xlink:href="https://doc.evir.hu/doku.php/evir:bizonylatok:tetelek_hozzaadasa" text:style-name="Internet_20_link" text:visited-style-name="Visited_20_Internet_20_Link">Tételek hozzáadása</text:a> — lásd a következő szakaszt</text:p>
        </text:list-item>
        <text:list-item>
          <text:p text:style-name="Numbering_20_1_Content_Last"> <text:span text:style-name=""><text:span text:style-name="Strong_20_Emphasis">| <text:span text:style-name="">Felvesz</text:span> |</text:span></text:span></text:p>
        </text:list-item>
      </text:list>
      <text:p text:style-name="Text_20_body">Részletesen: <text:a xlink:type="simple" xlink:href="https://doc.evir.hu/doku.php/evir:rendeles:vevoi:vevoi_rendeles" text:style-name="Internet_20_link" text:visited-style-name="Visited_20_Internet_20_Link">Vevői rendelés</text:a>, <text:a xlink:type="simple" xlink:href="https://doc.evir.hu/doku.php/evir:rendeles:vevoi:egyablakos_rendeles" text:style-name="Internet_20_link" text:visited-style-name="Visited_20_Internet_20_Link">Egyablakos rendelés</text:a>, <text:a xlink:type="simple" xlink:href="https://doc.evir.hu/doku.php/evir:rendeles:vevoi:export_rendeles" text:style-name="Internet_20_link" text:visited-style-name="Visited_20_Internet_20_Link">Export rendelés</text:a></text:p>
      <text:h text:style-name="Heading_20_4" text:outline-level="4"><text:bookmark-start text:name="__RefHeading___a_rendeles_harom_roegzitesi_modja_6"/><text:bookmark-start text:name="a_rendeles_harom_roegzitesi_modja"/>A rendelés három rögzítési módja<text:bookmark-end text:name="__RefHeading___a_rendeles_harom_roegzitesi_modja_6"/><text:bookmark-end text:name="a_rendeles_harom_roegzitesi_modja"/></text:h>
      <text:p text:style-name="Text_20_body">Ez a folyamat legfontosabb döntése: honnan kerüljenek a tételek a rendelésre.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Gomb </text:p>
          </table:table-cell>
          <table:table-cell office:value-type="string" table:style-name="tableheader">
            <text:p text:style-name="Table_20_Heading"> Mikor </text:p>
          </table:table-cell>
          <table:table-cell office:value-type="string" table:style-name="tableheader">
            <text:p text:style-name="Table_20_Heading"> Mi történik a készlettel </text:p>
          </table:table-cell>
          <table:table-cell office:value-type="string" table:style-name="tableheader">
            <text:p text:style-name="Table_20_Heading"> Melyik PDF készül </text:p>
          </table:table-cell>
        </table:table-row>
        <table:table-row>
          <table:table-cell office:value-type="string" table:style-name="tablecell">
            <text:p text:style-name="tablealignleft"> <text:span text:style-name=""><text:span text:style-name="Strong_20_Emphasis">| <text:span text:style-name="">Termék cikktörzsből</text:span> |</text:span></text:span> </text:p>
          </table:table-cell>
          <table:table-cell office:value-type="string" table:style-name="tablecell">
            <text:p text:style-name="tablealignleft"> Még nincs (elég) készlet, vagy később dől el, honnan lesz </text:p>
          </table:table-cell>
          <table:table-cell office:value-type="string" table:style-name="tablecell">
            <text:p text:style-name="tablealignleft"> <text:span text:style-name="Strong_20_Emphasis">Semmi.</text:span> A készletet később kell a rendelés raktárába foglalni. </text:p>
          </table:table-cell>
          <table:table-cell office:value-type="string" table:style-name="tablecell">
            <text:p text:style-name="tablealignleft"> Rendelés visszaigazolás </text:p>
          </table:table-cell>
        </table:table-row>
        <table:table-row>
          <table:table-cell office:value-type="string" table:style-name="tablecell">
            <text:p text:style-name="tablealignleft"> <text:span text:style-name=""><text:span text:style-name="Strong_20_Emphasis">| <text:span text:style-name="">Termék raktárból</text:span> |</text:span></text:span> </text:p>
          </table:table-cell>
          <table:table-cell office:value-type="string" table:style-name="tablecell">
            <text:p text:style-name="tablealignleft"> Van készlet, azonnal le kell foglalni </text:p>
          </table:table-cell>
          <table:table-cell office:value-type="string" table:style-name="tablecell">
            <text:p text:style-name="tablealignleft"> A rendszer <text:span text:style-name="Strong_20_Emphasis">azonnal átmozgatja</text:span> a terméket a főraktárból a rendelés raktárába </text:p>
          </table:table-cell>
          <table:table-cell office:value-type="string" table:style-name="tablecell">
            <text:p text:style-name="tablealignleft"> Rendelés visszaigazolás + <text:span text:style-name="Emphasis">Rendelés raktárból</text:span> (kvázi raktárközi mozgás bizonylat, ez alapján lehet összekészíteni) </text:p>
          </table:table-cell>
        </table:table-row>
        <table:table-row>
          <table:table-cell office:value-type="string" table:style-name="tablecell">
            <text:p text:style-name="tablealignleft"> <text:span text:style-name=""><text:span text:style-name="Strong_20_Emphasis">| <text:span text:style-name="">Termék beszállítótól</text:span> |</text:span></text:span> </text:p>
          </table:table-cell>
          <table:table-cell office:value-type="string" table:style-name="tablecell">
            <text:p text:style-name="tablealignleft"> Nincs készlet, a beszállítótól kell rendelni </text:p>
          </table:table-cell>
          <table:table-cell office:value-type="string" table:style-name="tablecell">
            <text:p text:style-name="tablealignleft"> Nem mozdul semmi, de <text:span text:style-name="Strong_20_Emphasis">egyidejűleg elkészül a beszállítói rendelés</text:span> is </text:p>
          </table:table-cell>
          <table:table-cell office:value-type="string" table:style-name="tablecell">
            <text:p text:style-name="tablealignleft"> Rendelés visszaigazolás + <text:span text:style-name="Emphasis">Beszállítói rendelés</text:span> (beszerzési áron, beszállítónként külön PDF) </text:p>
          </table:table-cell>
        </table:table-row>
      </table:table>
      <text:p text:style-name="Text_20_body">További tételforrások: <text:span text:style-name=""><text:span text:style-name="Strong_20_Emphasis">| <text:span text:style-name="">Ajánlatok</text:span> |</text:span></text:span> (korábbi árajánlat tételei), <text:span text:style-name=""><text:span text:style-name="Strong_20_Emphasis">| <text:span text:style-name="">Korábbi rendelések</text:span> |</text:span></text:span>, <text:span text:style-name=""><text:span text:style-name="Strong_20_Emphasis">| <text:span text:style-name="">Korábbi berendelések</text:span> |</text:span></text:span>.</text:p>
      <text:h text:style-name="Heading_20_4" text:outline-level="4"><text:bookmark-start text:name="__RefHeading___a_rendeles_raktara_7"/><text:bookmark-start text:name="a_rendeles_raktara"/>A rendelés raktára<text:bookmark-end text:name="__RefHeading___a_rendeles_raktara_7"/><text:bookmark-end text:name="a_rendeles_raktara"/></text:h>
      <text:p text:style-name="Text_20_body"><text:span text:style-name=""/> <text:span text:style-name="Strong_20_Emphasis">Minden vevői rendeléshez automatikusan létrejön egy saját, virtuális raktár.</text:span> Ez a folyamat egyik legfontosabb, de legkevésbé nyilvánvaló eleme:</text:p>
      <text:list text:style-name="List_20_1" text:continue-numbering="false">
        <text:list-item>
          <text:p text:style-name="List_20_1_Content_First"> A rendszer a rendelés teljesíthetőségét <text:span text:style-name="Strong_20_Emphasis">nem</text:span> a főraktár készletéből számolja, hanem ennek a raktárnak a tartalmából.</text:p>
        </text:list-item>
        <text:list-item>
          <text:p text:style-name="List_20_1_Content"> „Készletet foglalni egy rendelésre„ pontosan azt jelenti, hogy a terméket ide mozgatjuk át.</text:p>
        </text:list-item>
        <text:list-item>
          <text:p text:style-name="List_20_1_Content"> A rendelés kiszámlázásával ez a raktár <text:span text:style-name="Strong_20_Emphasis">megszűnik</text:span>.</text:p>
        </text:list-item>
        <text:list-item>
          <text:p text:style-name="List_20_1_Content_Last"> Ha a rendelés lezárásra kerül teljesítés nélkül, az ide már bemozgatott készletről dönteni kell (lásd <text:span text:style-name="Emphasis">Rendelés lezárása</text:span>).</text:p>
        </text:list-item>
      </text:list>
      <text:p text:style-name="Horizontal_20_Line"/>
      <text:h text:style-name="Heading_20_3" text:outline-level="3"><text:bookmark-start text:name="__RefHeading___keszlet_biztositasa_a_rendeleshez_8"/><text:bookmark-start text:name="keszlet_biztositasa_a_rendeleshez"/>3. Készlet biztosítása a rendeléshez<text:bookmark-end text:name="__RefHeading___keszlet_biztositasa_a_rendeleshez_8"/><text:bookmark-end text:name="keszlet_biztositasa_a_rendeleshez"/></text:h>
      <text:h text:style-name="Heading_20_4" text:outline-level="4"><text:bookmark-start text:name="__RefHeading___rendeles_raktarmozgas_9"/><text:bookmark-start text:name="rendeles_raktarmozgas"/>Rendelés raktármozgás<text:bookmark-end text:name="__RefHeading___rendeles_raktarmozgas_9"/><text:bookmark-end text:name="rendeles_raktarmozgas"/></text:h>
      <text:list text:style-name="Numbering_20_1" text:continue-numbering="false">
        <text:list-item>
          <text:p text:style-name="Numbering_20_1_Content_First"> <text:span text:style-name="Source_20_Text">Rendelések → <text:span text:style-name="Strong_20_Emphasis">Műveletek</text:span> → Rendelés raktármozgás</text:span></text:p>
        </text:list-item>
        <text:list-item>
          <text:p text:style-name="Numbering_20_1_Content"> A forrásraktár kiválasztása</text:p>
        </text:list-item>
        <text:list-item>
          <text:p text:style-name="Numbering_20_1_Content"> Két nézet közül lehet választani:</text:p>
          <text:list text:style-name="List_20_1">
            <text:list-item>
              <text:p text:style-name="List_20_1_Content"> <text:span text:style-name=""><text:span text:style-name="Strong_20_Emphasis">| <text:span text:style-name="">Tovább cikkszám nézet</text:span> |</text:span></text:span> — a nyitott rendelésekben szereplő termékek <text:span text:style-name="Strong_20_Emphasis">cikkszámonként összesítve</text:span>; termékenként dönthető el, mi kerüljön át</text:p>
            </text:list-item>
            <text:list-item>
              <text:p text:style-name="List_20_1_Content"> <text:span text:style-name=""><text:span text:style-name="Strong_20_Emphasis">| <text:span text:style-name="">Tovább rendelés nézet</text:span> |</text:span></text:span> — <text:span text:style-name="Strong_20_Emphasis">rendelésenként</text:span> felsorolva. A rendszer automatikusan kipipálja azokat a rendeléseket, amelyek a mozgatással <text:span text:style-name="Strong_20_Emphasis">teljesíthetővé válnak</text:span>.</text:p>
            </text:list-item>
          </text:list>
        </text:list-item>
        <text:list-item>
          <text:p text:style-name="Numbering_20_1_Content_Last"> <text:span text:style-name=""><text:span text:style-name="Strong_20_Emphasis">| <text:span text:style-name="">Számol</text:span> |</text:span></text:span>, majd <text:span text:style-name=""><text:span text:style-name="Strong_20_Emphasis">| <text:span text:style-name="">Tovább</text:span> |</text:span></text:span> és <text:span text:style-name="Source_20_Text">Felvesz</text:span></text:p>
        </text:list-item>
      </text:list>
      <text:p text:style-name="Text_20_body">A lista oszlopai megmutatják a teljes képet: mennyi van a rendelésen, mennyi lett eddig teljesítve, mennyi van már lefoglalva a rendelés raktárában, mennyi van berendelés alatt, és mennyit kell még átmozgatni.</text:p>
      <text:p text:style-name="Text_20_body">Részletesen: <text:a xlink:type="simple" xlink:href="https://doc.evir.hu/doku.php/evir:rendeles:muveletek:rendeles_raktarmozgas" text:style-name="Internet_20_link" text:visited-style-name="Visited_20_Internet_20_Link">Rendelés raktármozgás</text:a></text:p>
      <text:h text:style-name="Heading_20_4" text:outline-level="4"><text:bookmark-start text:name="__RefHeading___konszignalas_bevetelezes_utan_10"/><text:bookmark-start text:name="konszignalas_bevetelezes_utan"/>Konszignálás bevételezés után<text:bookmark-end text:name="__RefHeading___konszignalas_bevetelezes_utan_10"/><text:bookmark-end text:name="konszignalas_bevetelezes_utan"/></text:h>
      <text:p text:style-name="Text_20_body">Amikor beszállítói rendelésre megérkezik az áru, a rendszer javaslatot tesz arra, mely rendelések teljesíthetők a most bevételezett termékekkel, és jóváhagyás esetén elvégzi a szükséges raktárközi mozgásokat is.</text:p>
      <text:h text:style-name="Heading_20_4" text:outline-level="4"><text:bookmark-start text:name="__RefHeading___ami_hianyzikberendeles_11"/><text:bookmark-start text:name="ami_hianyzikberendeles"/>Ami hiányzik: berendelés<text:bookmark-end text:name="__RefHeading___ami_hianyzikberendeles_11"/><text:bookmark-end text:name="ami_hianyzikberendeles"/></text:h>
      <text:p text:style-name="Text_20_body">Amire nincs készlet, arra beszállítói rendelés generálható: <text:span text:style-name="Source_20_Text">Rendelések → <text:span text:style-name="Strong_20_Emphasis">Műveletek</text:span> → Berendelés generálás</text:span>. → <text:a xlink:type="simple" xlink:href="https://doc.evir.hu/doku.php/evir:folyamatok:beszerzes" text:style-name="Internet_20_link" text:visited-style-name="Visited_20_Internet_20_Link">Beszerzési folyamat</text:a></text:p>
      <text:p text:style-name="Horizontal_20_Line"/>
      <text:h text:style-name="Heading_20_3" text:outline-level="3"><text:bookmark-start text:name="__RefHeading___rendeles_allapotok_12"/><text:bookmark-start text:name="rendeles_allapotok"/>4. Rendelés állapotok<text:bookmark-end text:name="__RefHeading___rendeles_allapotok_12"/><text:bookmark-end text:name="rendeles_allapotok"/></text:h>
      <text:p text:style-name="Text_20_body">A rendszer a rendeléshez tartozó raktár tartalma alapján <text:span text:style-name="Strong_20_Emphasis">maga számolja</text:span> a teljesíthetőségi állapotot — ezt nem kell (és nem is lehet) kézzel állítani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Állapot </text:p>
          </table:table-cell>
          <table:table-cell office:value-type="string" table:style-name="tableheader">
            <text:p text:style-name="Table_20_Heading"> Mit jelent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Nyitva</text:span> </text:p>
          </table:table-cell>
          <table:table-cell office:value-type="string" table:style-name="tablecell">
            <text:p text:style-name="tablealignleft"> A rendelés raktárában nincs elég termék a teljesítéshez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Részteljesíthető</text:span> </text:p>
          </table:table-cell>
          <table:table-cell office:value-type="string" table:style-name="tablecell">
            <text:p text:style-name="tablealignleft"> Van már valamennyi, de kevesebb a szükségesnél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Teljesíthető</text:span> </text:p>
          </table:table-cell>
          <table:table-cell office:value-type="string" table:style-name="tablecell">
            <text:p text:style-name="tablealignleft"> A rendelés raktárában megvan a teljes szükséges mennyiség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Teljesítve</text:span> </text:p>
          </table:table-cell>
          <table:table-cell office:value-type="string" table:style-name="tablecell">
            <text:p text:style-name="tablealignleft"> A tételek számlázásra vagy szállítólevélre kerültek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Túlraktározva</text:span> </text:p>
          </table:table-cell>
          <table:table-cell office:value-type="string" table:style-name="tablecell">
            <text:p text:style-name="tablealignleft"> Teljesített rendelés, a rendelés tételeinél nagyobb virtuális raktárkészlettel </text:p>
          </table:table-cell>
        </table:table-row>
      </table:table>
      <text:p text:style-name="Text_20_body">Listák: <text:span text:style-name="Source_20_Text">Rendelések → <text:span text:style-name="Strong_20_Emphasis">Vevői</text:span> → Rendelés állapotok</text:span> — Összes / Nyitott / Teljesíthető / Részteljesíthető / Csak részteljesíthető / Teljesítve / Nem teljesített / Túlraktározva</text:p>
      <text:p text:style-name="Text_20_body"><text:span text:style-name=""/> <text:span text:style-name="Strong_20_Emphasis">A leggyakoribb csapda.</text:span> Számla vagy szállítólevél készítésekor <text:span text:style-name="Strong_20_Emphasis">kizárólag</text:span> a <text:span text:style-name=""><text:span text:style-name="Strong_20_Emphasis">| <text:span text:style-name="">Vevői rendelés</text:span> |</text:span></text:span> gombbal a bizonylatra tett termékek teljesítik a megrendelést. A <text:span text:style-name=""><text:span text:style-name="Strong_20_Emphasis">| <text:span text:style-name="">Termék raktárból</text:span> |</text:span></text:span> gomb csak kiveszi a terméket a rendelés raktárából, <text:span text:style-name="Strong_20_Emphasis">teljesítés nélkül</text:span> — ez akkor helyes, ha a termék valójában másik vevőhöz kerül, és később pótolva lesz.</text:p>
      <text:p text:style-name="Text_20_body"> A <text:span text:style-name="Strong_20_Emphasis">részteljesítés</text:span> korlátlan: a rendelés addig marad nyitott, amíg minden tétele nem lett számlázva vagy szállítólevélre helyezve. A már számlázott mennyiség nem számít bele a még szállítandóba.</text:p>
      <text:p text:style-name="Text_20_body"> Ahhoz, hogy számlázáskor a <text:span text:style-name="Strong_20_Emphasis">részteljesíthető</text:span> rendelések is megjelenjenek a felhasználható bizonylatok listájában, ezt a rendszerbeállításokban engedélyezni kell (<text:span text:style-name="Source_20_Text">Felhasználható rendelés bizonylatok listája</text:span> mező).</text:p>
      <text:p text:style-name="Text_20_body">Részletesen: <text:a xlink:type="simple" xlink:href="https://doc.evir.hu/doku.php/evir:rendeles:vevoi:rendeles_allapotok" text:style-name="Internet_20_link" text:visited-style-name="Visited_20_Internet_20_Link">Rendelés állapotok</text:a></text:p>
      <text:h text:style-name="Heading_20_4" text:outline-level="4"><text:bookmark-start text:name="__RefHeading___folyamat_allapot_13"/><text:bookmark-start text:name="folyamat_allapot"/>Folyamat állapot<text:bookmark-end text:name="__RefHeading___folyamat_allapot_13"/><text:bookmark-end text:name="folyamat_allapot"/></text:h>
      <text:p text:style-name="Text_20_body">A teljesíthetőségi állapottól <text:span text:style-name="Strong_20_Emphasis">függetlenül</text:span> létezik a kézzel állítható <text:span text:style-name="Emphasis">folyamat állapot</text:span> (pl. <text:span text:style-name="Emphasis">Feldolgozás alatt</text:span>, <text:span text:style-name="Emphasis">Csomagolva</text:span>, <text:span text:style-name="Emphasis">Átadva a futárnak</text:span>). Ez a saját munkafolyamat követésére való, és a webshopok állapotaival is összeköthető.</text:p>
      <text:list text:style-name="List_20_1" text:continue-numbering="false">
        <text:list-item>
          <text:p text:style-name="List_20_1_Content_First"> <text:span text:style-name="Source_20_Text">Rendelések → Vevői → <text:span text:style-name="Strong_20_Emphasis">Folyamat állapot portál</text:span></text:span> → <text:a xlink:type="simple" xlink:href="https://doc.evir.hu/doku.php/evir:rendeles:vevoi:folyamat_allapot_portal" text:style-name="Internet_20_link" text:visited-style-name="Visited_20_Internet_20_Link">Folyamat állapot portál</text:a></text:p>
        </text:list-item>
        <text:list-item>
          <text:p text:style-name="List_20_1_Content"> <text:span text:style-name="Source_20_Text">Rendelések → Vevői → <text:span text:style-name="Strong_20_Emphasis">Rendelés állapot portál</text:span></text:span> → <text:a xlink:type="simple" xlink:href="https://doc.evir.hu/doku.php/evir:rendeles:vevoi:rendeles_allapot_portal" text:style-name="Internet_20_link" text:visited-style-name="Visited_20_Internet_20_Link">Rendelés állapot portál</text:a></text:p>
        </text:list-item>
        <text:list-item>
          <text:p text:style-name="List_20_1_Content_Last"> → <text:a xlink:type="simple" xlink:href="https://doc.evir.hu/doku.php/evir:rendeles:vevoi:folyamat_allapot_valtas" text:style-name="Internet_20_link" text:visited-style-name="Visited_20_Internet_20_Link">Folyamat állapot váltás</text:a></text:p>
        </text:list-item>
      </text:list>
      <text:h text:style-name="Heading_20_4" text:outline-level="4"><text:bookmark-start text:name="__RefHeading___attekintes_14"/><text:bookmark-start text:name="attekintes"/>Áttekintés<text:bookmark-end text:name="__RefHeading___attekintes_14"/><text:bookmark-end text:name="attekintes"/></text:h>
      <text:list text:style-name="List_20_1" text:continue-numbering="false">
        <text:list-item>
          <text:p text:style-name="List_20_1_Content_First"> <text:span text:style-name="Source_20_Text">Rendelések → <text:span text:style-name="Strong_20_Emphasis">Műveletek</text:span> → Rendelés áttekintő (cikkszám)</text:span> → <text:a xlink:type="simple" xlink:href="https://doc.evir.hu/doku.php/evir:rendeles:muveletek:rendeles_attekinto" text:style-name="Internet_20_link" text:visited-style-name="Visited_20_Internet_20_Link">Rendelés áttekintő</text:a></text:p>
        </text:list-item>
        <text:list-item>
          <text:p text:style-name="List_20_1_Content"> <text:span text:style-name="Source_20_Text">Rendelések → Vevői → <text:span text:style-name="Strong_20_Emphasis">Rendeléslista</text:span></text:span> — Összes / Nyitott / Teljesíthető / Hiányzó termékek / …</text:p>
        </text:list-item>
        <text:list-item>
          <text:p text:style-name="List_20_1_Content_Last"> <text:span text:style-name="Source_20_Text">Rendelések → Vevői → <text:span text:style-name="Strong_20_Emphasis">Rendelés statisztikák</text:span></text:span></text:p>
        </text:list-item>
      </text:list>
      <text:p text:style-name="Horizontal_20_Line"/>
      <text:h text:style-name="Heading_20_3" text:outline-level="3"><text:bookmark-start text:name="__RefHeading___proforma_opcionalis_15"/><text:bookmark-start text:name="proforma_opcionalis"/>5. Proforma (opcionális)<text:bookmark-end text:name="__RefHeading___proforma_opcionalis_15"/><text:bookmark-end text:name="proforma_opcionalis"/></text:h>
      <text:p text:style-name="Text_20_body">Ajánlat vagy rendelés alapján kiállítható proforma számla, ha a vevőtől előre kell bekérni az ellenértéket.</text:p>
      <text:list text:style-name="Numbering_20_1" text:continue-numbering="false">
        <text:list-item>
          <text:p text:style-name="LastListParagraph_Numbering_20_1_Content_First"> <text:span text:style-name="Source_20_Text">Proforma számla → <text:span text:style-name="Strong_20_Emphasis">Proforma számla készítése</text:span></text:span></text:p>
        </text:list-item>
      </text:list>
      <text:p text:style-name="Text_20_body"><text:span text:style-name=""/> A proforma <text:span text:style-name="Strong_20_Emphasis">nem szigorú számadású bizonylat</text:span>, kiállítása nem keletkeztet ÁFA fizetési kötelezettséget, és a vevő nem igényelhet vissza ÁFÁ-t alapján. <text:span text:style-name="Strong_20_Emphasis">Készletmozgás sem történik</text:span>, tehát nem foglal készletet. Pénzügyi teljesítés esetén a lehető legrövidebb időn belül <text:a xlink:type="simple" xlink:href="https://doc.evir.hu/doku.php/evir:szamlazas:szamla" text:style-name="Internet_20_link" text:visited-style-name="Visited_20_Internet_20_Link">számlát</text:a> vagy <text:a xlink:type="simple" xlink:href="https://doc.evir.hu/doku.php/evir:szamlazas:eloleg:elolegszamla" text:style-name="Internet_20_link" text:visited-style-name="Visited_20_Internet_20_Link">előlegszámlát</text:a> kell kiállítani.</text:p>
      <text:p text:style-name="Text_20_body">Részletesen: <text:a xlink:type="simple" xlink:href="https://doc.evir.hu/doku.php/evir:proforma:proforma_szamla" text:style-name="Internet_20_link" text:visited-style-name="Visited_20_Internet_20_Link">Proforma számla</text:a></text:p>
      <text:p text:style-name="Horizontal_20_Line"/>
      <text:h text:style-name="Heading_20_3" text:outline-level="3"><text:bookmark-start text:name="__RefHeading___a_rendeles_lezarasa_teljesites_nelkuel_16"/><text:bookmark-start text:name="a_rendeles_lezarasa_teljesites_nelkuel"/>6. A rendelés lezárása teljesítés nélkül<text:bookmark-end text:name="__RefHeading___a_rendeles_lezarasa_teljesites_nelkuel_16"/><text:bookmark-end text:name="a_rendeles_lezarasa_teljesites_nelkuel"/></text:h>
      <text:p text:style-name="Text_20_body">Ha a vevő visszamondja a megrendelést:</text:p>
      <text:list text:style-name="Numbering_20_1" text:continue-numbering="false">
        <text:list-item>
          <text:p text:style-name="Numbering_20_1_Content_First"> <text:span text:style-name="Source_20_Text">Rendelések → Vevői → <text:span text:style-name="Strong_20_Emphasis">Rendeléslista</text:span></text:span> (vagy bármely lista, ahonnan a rendelés megnyitható)</text:p>
        </text:list-item>
        <text:list-item>
          <text:p text:style-name="Numbering_20_1_Content"> A rendelés nézetének navigációs részén a <text:span text:style-name="Source_20_Text"><text:span text:style-name="Strong_20_Emphasis">Lezárás</text:span></text:span> funkció</text:p>
        </text:list-item>
        <text:list-item>
          <text:p text:style-name="Numbering_20_1_Content"> A <text:span text:style-name="Strong_20_Emphasis">Rendelés raktár készlete</text:span> listában látszanak azok a tételek, amelyek raktárból (vagy másik rendelés raktárából) kerültek a rendelésre — ezekről dönteni kell</text:p>
        </text:list-item>
        <text:list-item>
          <text:p text:style-name="Numbering_20_1_Content"> <text:span text:style-name="Strong_20_Emphasis">Raktári művelet</text:span> kiválasztása:</text:p>
          <text:list text:style-name="List_20_1">
            <text:list-item>
              <text:p text:style-name="List_20_1_Content"> <text:span text:style-name="Emphasis">Nincs raktárművelet</text:span></text:p>
            </text:list-item>
            <text:list-item>
              <text:p text:style-name="List_20_1_Content"> <text:span text:style-name="Emphasis">Termékek előző raktárba visszamozgatása</text:span> — oda kerülnek vissza, ahonnan jöttek</text:p>
            </text:list-item>
            <text:list-item>
              <text:p text:style-name="List_20_1_Content"> <text:span text:style-name="Emphasis">Termékek adott raktárba mozgatása</text:span> — az áruraktárak közül választva</text:p>
            </text:list-item>
            <text:list-item>
              <text:p text:style-name="List_20_1_Content"> <text:span text:style-name="Emphasis">Termékek adott rendelés raktárába mozgatása</text:span></text:p>
            </text:list-item>
          </text:list>
        </text:list-item>
        <text:list-item>
          <text:p text:style-name="Numbering_20_1_Content"> <text:span text:style-name="Strong_20_Emphasis">Üres rendelés raktár törlése</text:span> jelölőnégyzet — ha a tételek átmozgatásra kerültek</text:p>
        </text:list-item>
        <text:list-item>
          <text:p text:style-name="Numbering_20_1_Content_Last"> <text:span text:style-name=""><text:span text:style-name="Strong_20_Emphasis">| <text:span text:style-name="">Lezárás</text:span> |</text:span></text:span></text:p>
        </text:list-item>
      </text:list>
      <text:p text:style-name="Text_20_body"> Ha van raktárművelet, <text:a xlink:type="simple" xlink:href="https://doc.evir.hu/doku.php/evir:raktar:raktarkozi_mozgas" text:style-name="Internet_20_link" text:visited-style-name="Visited_20_Internet_20_Link">raktárközi mozgás</text:a> bizonylat készül róla. Lezárás után a rendelés <text:span text:style-name="Emphasis">teljesítve</text:span> állapotba kerül, nem módosítható és nem számlázható; a rendeléslistákban a <text:span text:style-name="Source_20_Text">Számla száma</text:span> oszlopban <text:span text:style-name="Strong_20_Emphasis">lezárt</text:span> felirat jelenik meg.</text:p>
      <text:p text:style-name="Text_20_body">Részletesen: <text:a xlink:type="simple" xlink:href="https://doc.evir.hu/doku.php/evir:rendeles:vevoi:lezaras" text:style-name="Internet_20_link" text:visited-style-name="Visited_20_Internet_20_Link">Rendelés lezárása</text:a></text:p>
      <text:p text:style-name="Horizontal_20_Line"/>
      <text:h text:style-name="Heading_20_3" text:outline-level="3"><text:bookmark-start text:name="__RefHeading___folytatas_17"/><text:bookmark-start text:name="folytatas"/>Folytatás<text:bookmark-end text:name="__RefHeading___folytatas_17"/><text:bookmark-end text:name="folytatas"/></text:h>
      <text:list text:style-name="List_20_1" text:continue-numbering="false">
        <text:list-item>
          <text:p text:style-name="List_20_1_Content_First"> A teljesíthető rendelés kiszállítása: <text:a xlink:type="simple" xlink:href="https://doc.evir.hu/doku.php/evir:folyamatok:kiszallitas" text:style-name="Internet_20_link" text:visited-style-name="Visited_20_Internet_20_Link">Kiszállítási folyamat</text:a></text:p>
        </text:list-item>
        <text:list-item>
          <text:p text:style-name="List_20_1_Content"> A teljesíthető rendelés számlázása: <text:a xlink:type="simple" xlink:href="https://doc.evir.hu/doku.php/evir:folyamatok:szamlazas" text:style-name="Internet_20_link" text:visited-style-name="Visited_20_Internet_20_Link">Számlázási folyamat</text:a></text:p>
        </text:list-item>
        <text:list-item>
          <text:p text:style-name="List_20_1_Content_Last"> Webshopból érkező rendelések: <text:a xlink:type="simple" xlink:href="https://doc.evir.hu/doku.php/evir:folyamatok:webshop_belso" text:style-name="Internet_20_link" text:visited-style-name="Visited_20_Internet_20_Link">Belső (B2B) webshop</text:a> · <text:a xlink:type="simple" xlink:href="https://doc.evir.hu/doku.php/evir:folyamatok:webshop_kulso" text:style-name="Internet_20_link" text:visited-style-name="Visited_20_Internet_20_Link">Külső webshop</text:a></text:p>
        </text:list-item>
      </text:list>
      <text:p text:style-name="Horizontal_20_Line"/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folyamatok:logisztikai_folyamat" text:style-name="Internet_20_link" text:visited-style-name="Visited_20_Internet_20_Link">Az eVIR logisztikai folyamata (áttekintés)</text:a></text:p>
        </text:list-item>
        <text:list-item>
          <text:p text:style-name="List_20_1_Content"> <text:a xlink:type="simple" xlink:href="https://doc.evir.hu/doku.php/evir:folyamatok:keszletkezeles" text:style-name="Internet_20_link" text:visited-style-name="Visited_20_Internet_20_Link">Készletkezelési folyamat</text:a></text:p>
        </text:list-item>
        <text:list-item>
          <text:p text:style-name="List_20_1_Content"> <text:a xlink:type="simple" xlink:href="https://doc.evir.hu/doku.php/evir:folyamatok:beszerzes" text:style-name="Internet_20_link" text:visited-style-name="Visited_20_Internet_20_Link">Beszerzési folyamat</text:a></text:p>
        </text:list-item>
        <text:list-item>
          <text:p text:style-name="List_20_1_Content"> <text:a xlink:type="simple" xlink:href="https://doc.evir.hu/doku.php/evir:rendeles:rendelesek_menu" text:style-name="Internet_20_link" text:visited-style-name="Visited_20_Internet_20_Link">Rendelések menü</text:a></text:p>
        </text:list-item>
        <text:list-item>
          <text:p text:style-name="List_20_1_Content"> <text:a xlink:type="simple" xlink:href="https://doc.evir.hu/doku.php/evir:rendeles:vevoi:vevoi_rendeles" text:style-name="Internet_20_link" text:visited-style-name="Visited_20_Internet_20_Link">Vevői rendelés</text:a></text:p>
        </text:list-item>
        <text:list-item>
          <text:p text:style-name="List_20_1_Content"> <text:a xlink:type="simple" xlink:href="https://doc.evir.hu/doku.php/evir:rendeles:vevoi:rendeles_adatai" text:style-name="Internet_20_link" text:visited-style-name="Visited_20_Internet_20_Link">Rendelés adatai</text:a></text:p>
        </text:list-item>
        <text:list-item>
          <text:p text:style-name="List_20_1_Content"> <text:a xlink:type="simple" xlink:href="https://doc.evir.hu/doku.php/evir:arajanlat:ajanlat" text:style-name="Internet_20_link" text:visited-style-name="Visited_20_Internet_20_Link">Árajánlat</text:a></text:p>
        </text:list-item>
        <text:list-item>
          <text:p text:style-name="List_20_1_Content"> <text:a xlink:type="simple" xlink:href="https://doc.evir.hu/doku.php/evir:logisztika:logisztikai_muveletek" text:style-name="Internet_20_link" text:visited-style-name="Visited_20_Internet_20_Link">Logisztikai műveletek</text:a></text:p>
        </text:list-item>
        <text:list-item>
          <text:p text:style-name="List_20_1_Content"> <text:a xlink:type="simple" xlink:href="https://doc.evir.hu/doku.php/evir:rendszer:beallitasok:rendeles" text:style-name="Internet_20_link" text:visited-style-name="Visited_20_Internet_20_Link">Rendszerbeállítások: Rendelés</text:a></text:p>
        </text:list-item>
        <text:list-item>
          <text:p text:style-name="List_20_1_Content_Last"> <text:a xlink:type="simple" xlink:href="https://doc.evir.hu/doku.php/evir:rendszer:beallitasok:ajanlat" text:style-name="Internet_20_link" text:visited-style-name="Visited_20_Internet_20_Link">Rendszerbeállítások: Ajánlat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7T17::48:18</meta:creation-date>
    <dc:creator>Generated</dc:creator>
    <dc:date>2026-08-27T17::48:18</dc:date>
    <dc:language>en-US</dc:language>
    <meta:editing-cycles>1</meta:editing-cycles>
    <meta:editing-duration>PT0S</meta:editing-duration>
    <dc:title>evir:folyamatok:ertekesites</dc:title>
  </office:meta>
</office:document-meta>
</file>