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524d577e85b1ede8f1f0d21c6d15e3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gyartas"/><text:bookmark-start text:name="__RefHeading___gyartasi_folyamat_1"/><text:bookmark-start text:name="gyartasi_folyamat"/>Gyártási folyamat<text:bookmark-end text:name="__RefHeading___gyartasi_folyamat_1"/><text:bookmark-end text:name="gyartasi_folyamat"/></text:h>
      <text:p text:style-name="Text_20_body">A termék nem csak beszerzéssel kerülhet raktárba: a gyártás modullal a rendszeren belül lehet gyártási, összeszerelési és szétszerelési műveleteket végezni.</text:p>
      <text:p text:style-name="Text_20_body">A gyártás lényege készlet szempontjából: a <text:span text:style-name="Strong_20_Emphasis">felhasznált</text:span> termékek kivezetésre kerülnek a forrásraktárból, a <text:span text:style-name="Strong_20_Emphasis">létrejött</text:span> termék pedig bevételezésre kerül a célraktárba. A művelet egyetlen bizonylaton dokumentálódik, ami mindkét oldalt tartalmazza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_folyamat_2"/><text:bookmark-start text:name="a_folyamat"/>A folyamat<text:bookmark-end text:name="__RefHeading___a_folyamat_2"/><text:bookmark-end text:name="a_folyamat"/></text:h>
      <text:p text:style-name="Text_20_body"><draw:frame draw:style-name="media" draw:name="0" text:anchor-type="as-char" draw:z-index="0" svg:width="" svg:rel-width="100%" svg:height="0cm"><draw:image xlink:href="Pictures/5524d577e85b1ede8f1f0d21c6d15e38.svg" xlink:type="simple" xlink:show="embed" xlink:actuate="onLoad"/></draw:frame></text:p>
      <text:p text:style-name="Horizontal_20_Line"/>
      <text:h text:style-name="Heading_20_3" text:outline-level="3"><text:bookmark-start text:name="__RefHeading___elofeltetelek_3"/><text:bookmark-start text:name="elofeltetelek"/>Előfeltételek<text:bookmark-end text:name="__RefHeading___elofeltetelek_3"/><text:bookmark-end text:name="elofeltetelek"/></text:h>
      <text:list text:style-name="List_20_1" text:continue-numbering="false">
        <text:list-item>
          <text:p text:style-name="List_20_1_Content_First"> Az alapanyagok és a késztermék <text:span text:style-name="Strong_20_Emphasis">egyaránt termékként</text:span> szerepelnek a cikktörzsben → 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 <text:span text:style-name=""/> A felhasználandó termékeknek <text:span text:style-name="Strong_20_Emphasis">raktárban, bevételezve</text:span> kell lenniük — a cikktörzsben való létezés nem elég. → <text:a xlink:type="simple" xlink:href="https://doc.evir.hu/doku.php/evir:folyamatok:beszerzes" text:style-name="Internet_20_link" text:visited-style-name="Visited_20_Internet_20_Link">Beszerzési folyamat</text:a></text:p>
        </text:list-item>
        <text:list-item>
          <text:p text:style-name="List_20_1_Content"> Legalább egy forrás- és egy célraktár (lehet ugyanaz is, de tisztább külön alapanyagraktárat használni) → <text:a xlink:type="simple" xlink:href="https://doc.evir.hu/doku.php/evir:torzsadatok:raktar:torzs_raktar" text:style-name="Internet_20_link" text:visited-style-name="Visited_20_Internet_20_Link">Raktár törzsadatok</text:a></text:p>
        </text:list-item>
        <text:list-item>
          <text:p text:style-name="List_20_1_Content_Last"> Ha a gyártás munkaórát is tartalmaz: a megfelelő <text:span text:style-name="Strong_20_Emphasis">szolgáltatás</text:span> a cikktörzsben → <text:a xlink:type="simple" xlink:href="https://doc.evir.hu/doku.php/evir:torzsadatok:cikktorzs:szolgaltatasok" text:style-name="Internet_20_link" text:visited-style-name="Visited_20_Internet_20_Link">Szolgáltatások</text:a></text:p>
        </text:list-item>
      </text:list>
      <text:p text:style-name="Horizontal_20_Line"/>
      <text:h text:style-name="Heading_20_3" text:outline-level="3"><text:bookmark-start text:name="__RefHeading___egyedi_gyartas_4"/><text:bookmark-start text:name="egyedi_gyartas"/>1. Egyedi gyártás<text:bookmark-end text:name="__RefHeading___egyedi_gyartas_4"/><text:bookmark-end text:name="egyedi_gyartas"/></text:h>
      <text:p text:style-name="Text_20_body">Alkalmi, egyszeri gyártáshoz, vagy amikor minden alkalommal mások az arányok.</text:p>
      <text:list text:style-name="Numbering_20_1" text:continue-numbering="false">
        <text:list-item>
          <text:p text:style-name="Numbering_20_1_Content_First"> <text:span text:style-name="Source_20_Text">Gyártás → <text:span text:style-name="Strong_20_Emphasis">Egyedi gyártás</text:span></text:span></text:p>
        </text:list-item>
        <text:list-item>
          <text:p text:style-name="Numbering_20_1_Content"> <text:span text:style-name="Strong_20_Emphasis">Gyártás dátuma</text:span> (alapértelmezetten a mai nap)</text:p>
        </text:list-item>
        <text:list-item>
          <text:p text:style-name="Numbering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 — a gombok:</text:p>
          <text:list text:style-name="List_20_1">
            <text:list-item>
              <text:p text:style-name="List_20_1_Content"> <text:span text:style-name=""><text:span text:style-name="Strong_20_Emphasis">| <text:span text:style-name="">Felhasználandó termék</text:span> |</text:span></text:span> — a kiválasztott raktárból kivezetendő alapanyagok</text:p>
            </text:list-item>
            <text:list-item>
              <text:p text:style-name="List_20_1_Content"> <text:span text:style-name=""><text:span text:style-name="Strong_20_Emphasis">| <text:span text:style-name="">Felhasználandó szolgáltatás</text:span> |</text:span></text:span> — pl. munkaóra. <text:span text:style-name=""/> Ilyenkor a program <text:span text:style-name="Strong_20_Emphasis">figyelmen kívül hagyja</text:span> a kiválasztott raktárat.</text:p>
            </text:list-item>
            <text:list-item>
              <text:p text:style-name="List_20_1_Content"> <text:span text:style-name=""><text:span text:style-name="Strong_20_Emphasis">| <text:span text:style-name="">Létrehozandó termék</text:span> |</text:span></text:span> — a legyártott termék. <text:span text:style-name=""/> A <text:span text:style-name="Strong_20_Emphasis">kiválasztott raktárba</text:span> kerül.</text:p>
              <text:list text:style-name="List_20_1">
                <text:list-item>
                  <text:p text:style-name="List_20_1_Content"> <text:span text:style-name="Strong_20_Emphasis">Bekerülési érték</text:span>: a létrejött termék beszerzési értéke.  Ez <text:span text:style-name="Strong_20_Emphasis">nem</text:span> módosítja a termék utolsó beszerzési árát.</text:p>
                </text:list-item>
              </text:list>
            </text:list-item>
            <text:list-item>
              <text:p text:style-name="List_20_1_Content"> <text:span text:style-name=""><text:span text:style-name="Strong_20_Emphasis">| <text:span text:style-name="">Recept betöltése</text:span> |</text:span></text:span> — egy rögzített recept tételeinek behúzása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 A tételek hozzáadása többször ismételhető: így <text:span text:style-name="Strong_20_Emphasis">több raktárból</text:span> is lehet alapanyagot felhasználni, és <text:span text:style-name="Strong_20_Emphasis">több raktárba</text:span> is lehet gyártani ugyanazon a bizonylaton.</text:p>
      <text:p text:style-name="Text_20_body">Részletesen: <text:a xlink:type="simple" xlink:href="https://doc.evir.hu/doku.php/evir:gyartas:egyedi_gyartas" text:style-name="Internet_20_link" text:visited-style-name="Visited_20_Internet_20_Link">Egyedi gyártás</text:a></text:p>
      <text:p text:style-name="Horizontal_20_Line"/>
      <text:h text:style-name="Heading_20_3" text:outline-level="3"><text:bookmark-start text:name="__RefHeading___recept_5"/><text:bookmark-start text:name="recept"/>2. Recept<text:bookmark-end text:name="__RefHeading___recept_5"/><text:bookmark-end text:name="recept"/></text:h>
      <text:p text:style-name="Text_20_body">Ha ugyanaz a termék rendszeresen, ugyanabból az összetételből készül, érdemes receptet rögzíteni.</text:p>
      <text:list text:style-name="Numbering_20_1" text:continue-numbering="false">
        <text:list-item>
          <text:p text:style-name="Numbering_20_1_Content_First"> <text:span text:style-name="Source_20_Text">Gyártás → <text:span text:style-name="Strong_20_Emphasis">Receptek</text:span> → Recept készítés</text:span></text:p>
        </text:list-item>
        <text:list-item>
          <text:p text:style-name="Numbering_20_1_Content"> <text:span text:style-name="Strong_20_Emphasis">Recept neve</text:span></text:p>
        </text:list-item>
        <text:list-item>
          <text:p text:style-name="Numbering_20_1_Content"> <text:span text:style-name="Strong_20_Emphasis">Aktív</text:span> jelölés — csak az aktív recept használható gyártáshoz</text:p>
        </text:list-item>
        <text:list-item>
          <text:p text:style-name="Numbering_20_1_Content"> Tételek: ugyanaz a három gomb, mint az egyedi gyártásnál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 Recepthez <text:span text:style-name="Strong_20_Emphasis">raktár kiválasztása nélkül</text:span> is adhatók tételek. Ilyenkor a raktárat a gyártás rögzítésekor kell megadni. A recept bizonylata nem tartalmaz áradatokat.</text:p>
      <text:p text:style-name="Text_20_body"><text:span text:style-name=""/> <text:span text:style-name="Strong_20_Emphasis">Készlet-ellenőrzés recept betöltésekor</text:span> — a program annak a raktárnak a készletét nézi, amelyik a tételhez tartozik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 recept így veszi a termékeket </text:p>
          </table:table-cell>
          <table:table-cell office:value-type="string" table:style-name="tableheader">
            <text:p text:style-name="Table_20_Heading"> A program ezt a raktárat ellenőrzi </text:p>
          </table:table-cell>
        </table:table-row>
        <table:table-row>
          <table:table-cell office:value-type="string" table:style-name="tablecell">
            <text:p text:style-name="tablealignleft"> Raktár kiválasztása nélkül </text:p>
          </table:table-cell>
          <table:table-cell office:value-type="string" table:style-name="tablecell">
            <text:p text:style-name="tablealignleft"> a gyártáskor kiválasztott raktár </text:p>
          </table:table-cell>
        </table:table-row>
        <table:table-row>
          <table:table-cell office:value-type="string" table:style-name="tablecell">
            <text:p text:style-name="tablealignleft"> Egy raktárból </text:p>
          </table:table-cell>
          <table:table-cell office:value-type="string" table:style-name="tablecell">
            <text:p text:style-name="tablealignleft"> a recepten kiválasztott raktár </text:p>
          </table:table-cell>
        </table:table-row>
        <table:table-row>
          <table:table-cell office:value-type="string" table:style-name="tablecell">
            <text:p text:style-name="tablealignleft"> Több raktárból </text:p>
          </table:table-cell>
          <table:table-cell office:value-type="string" table:style-name="tablecell">
            <text:p text:style-name="tablealignleft"> tételenként a recepten kiválasztott raktárak </text:p>
          </table:table-cell>
        </table:table-row>
        <table:table-row>
          <table:table-cell office:value-type="string" table:style-name="tablecell">
            <text:p text:style-name="tablealignleft"> Vegyesen (raktárból és raktár nélkül) </text:p>
          </table:table-cell>
          <table:table-cell office:value-type="string" table:style-name="tablecell">
            <text:p text:style-name="tablealignleft"> a raktárból hozzáadottaknál a recepten megadott raktár, a többinél a gyártáskor kiválasztott </text:p>
          </table:table-cell>
        </table:table-row>
      </table:table>
      <text:p text:style-name="Text_20_body">Recept-listák: <text:span text:style-name="Source_20_Text">Gyártás → Receptek → <text:span text:style-name="Strong_20_Emphasis">Aktív receptek</text:span> / <text:span text:style-name="Strong_20_Emphasis">Inaktív receptek</text:span> / <text:span text:style-name="Strong_20_Emphasis">Összes recept</text:span></text:span></text:p>
      <text:p text:style-name="Text_20_body">Részletesen: <text:a xlink:type="simple" xlink:href="https://doc.evir.hu/doku.php/evir:gyartas:gyartas_recept" text:style-name="Internet_20_link" text:visited-style-name="Visited_20_Internet_20_Link">Gyártás recept</text:a></text:p>
      <text:p text:style-name="Horizontal_20_Line"/>
      <text:h text:style-name="Heading_20_3" text:outline-level="3"><text:bookmark-start text:name="__RefHeading___toemeges_gyartas_6"/><text:bookmark-start text:name="toemeges_gyartas"/>3. Tömeges gyártás<text:bookmark-end text:name="__RefHeading___toemeges_gyartas_6"/><text:bookmark-end text:name="toemeges_gyartas"/></text:h>
      <text:p text:style-name="Text_20_body"><text:span text:style-name=""/> A tömeges gyártásnak <text:span text:style-name="Strong_20_Emphasis">nincs önálló menüpontja</text:span> — a recept adatlapjáról indul.</text:p>
      <text:list text:style-name="Numbering_20_1" text:continue-numbering="false">
        <text:list-item>
          <text:p text:style-name="Numbering_20_1_Content_First"> <text:span text:style-name="Source_20_Text">Gyártás → <text:span text:style-name="Strong_20_Emphasis">Receptek</text:span></text:span> — valamelyik recept-listából a kívánt receptre kattintva megnyílik a recept adatlapja</text:p>
        </text:list-item>
        <text:list-item>
          <text:p text:style-name="Numbering_20_1_Content"> Az oldal tetején a funkció gombok között a <text:span text:style-name=""><text:span text:style-name="Strong_20_Emphasis">| <text:span text:style-name="">Tömeges gyártás</text:span> |</text:span></text:span> gomb</text:p>
        </text:list-item>
        <text:list-item>
          <text:p text:style-name="Numbering_20_1_Content"> Paraméterek:</text:p>
          <text:list text:style-name="List_20_1">
            <text:list-item>
              <text:p text:style-name="List_20_1_Content"> <text:span text:style-name="Strong_20_Emphasis">Receptszám</text:span> — melyik recept alapján készül a gyártás</text:p>
            </text:list-item>
            <text:list-item>
              <text:p text:style-name="List_20_1_Content"> <text:span text:style-name="Strong_20_Emphasis">Alapértelmezett forrásraktár</text:span> — melyik raktár készletéből vegye a program a termékeket</text:p>
            </text:list-item>
            <text:list-item>
              <text:p text:style-name="List_20_1_Content"> <text:span text:style-name="Strong_20_Emphasis">Mennyiség</text:span> — a gyártásra kerülő mennyiség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Ellenőrzés</text:span> |</text:span></text:span> — a program megnézi, hogy a megadott mennyiség gyártása a raktárkészletek alapján lehetséges-e, és rendszerüzenetben értesít az eredményről</text:p>
        </text:list-item>
      </text:list>
      <text:p text:style-name="Text_20_body">Részletesen: <text:a xlink:type="simple" xlink:href="https://doc.evir.hu/doku.php/evir:gyartas:tomeges_gyartas" text:style-name="Internet_20_link" text:visited-style-name="Visited_20_Internet_20_Link">Tömeges gyártás</text:a></text:p>
      <text:p text:style-name="Horizontal_20_Line"/>
      <text:h text:style-name="Heading_20_3" text:outline-level="3"><text:bookmark-start text:name="__RefHeading___oesszeszereles_szetszereles_7"/><text:bookmark-start text:name="oesszeszereles_szetszereles"/>Összeszerelés, szétszerelés<text:bookmark-end text:name="__RefHeading___oesszeszereles_szetszereles_7"/><text:bookmark-end text:name="oesszeszereles_szetszereles"/></text:h>
      <text:p text:style-name="Text_20_body">A modell mindkét irányban működik: ha a bizonylaton <text:span text:style-name="Strong_20_Emphasis">több felhasznált</text:span> termékből <text:span text:style-name="Strong_20_Emphasis">egy létrejött</text:span> termék lesz, az összeszerelés; ha <text:span text:style-name="Strong_20_Emphasis">egy felhasználtból több létrejött</text:span>, az szétszerelés. Külön funkció nincs rá, ugyanaz az egyedi gyártás felület kezeli.</text:p>
      <text:h text:style-name="Heading_20_3" text:outline-level="3"><text:bookmark-start text:name="__RefHeading___gyartas_a_leltari_elteres_rendezesere_8"/><text:bookmark-start text:name="gyartas_a_leltari_elteres_rendezesere"/>Gyártás a leltári eltérés rendezésére<text:bookmark-end text:name="__RefHeading___gyartas_a_leltari_elteres_rendezesere_8"/><text:bookmark-end text:name="gyartas_a_leltari_elteres_rendezesere"/></text:h>
      <text:p text:style-name="Text_20_body">Ha a leltár egy termékből hiányt, egy másikból többletet mutat, és a kettő között valós gyártási kapcsolat van, az eltérés „átforgatható„: a többletből legyártható a hiányzó termék. → <text:a xlink:type="simple" xlink:href="https://doc.evir.hu/doku.php/evir:folyamatok:keszletkezeles" text:style-name="Internet_20_link" text:visited-style-name="Visited_20_Internet_20_Link">Készletkezelési folyamat</text:a>, <text:a xlink:type="simple" xlink:href="https://doc.evir.hu/doku.php/evir:raktar:leltar:leltar" text:style-name="Internet_20_link" text:visited-style-name="Visited_20_Internet_20_Link">Leltár</text:a></text:p>
      <text:p text:style-name="Horizontal_20_Line"/>
      <text:h text:style-name="Heading_20_3" text:outline-level="3"><text:bookmark-start text:name="__RefHeading___listak_es_ellenorzes_9"/><text:bookmark-start text:name="listak_es_ellenorzes"/>Listák és ellenőrzés<text:bookmark-end text:name="__RefHeading___listak_es_ellenorzes_9"/><text:bookmark-end text:name="listak_es_ellenorzes"/></text:h>
      <text:list text:style-name="List_20_1" text:continue-numbering="false">
        <text:list-item>
          <text:p text:style-name="List_20_1_Content_First"> <text:span text:style-name="Source_20_Text">Gyártás → <text:span text:style-name="Strong_20_Emphasis">Gyártás lista</text:span></text:span> / <text:span text:style-name="Source_20_Text">Gyártás lista részletes</text:span> / <text:span text:style-name="Source_20_Text">Gyártás tételenkénti lista</text:span></text:p>
        </text:list-item>
        <text:list-item>
          <text:p text:style-name="List_20_1_Content"> <text:span text:style-name="Source_20_Text">Gyártás → <text:span text:style-name="Strong_20_Emphasis">Felhasznált tételek</text:span></text:span> — mi ment el gyártásra</text:p>
        </text:list-item>
        <text:list-item>
          <text:p text:style-name="List_20_1_Content"> <text:span text:style-name="Source_20_Text">Gyártás → <text:span text:style-name="Strong_20_Emphasis">Létrejött tételek</text:span></text:span> — mi keletkezett</text:p>
        </text:list-item>
        <text:list-item>
          <text:p text:style-name="List_20_1_Content"> <text:span text:style-name="Source_20_Text">Gyártás → <text:span text:style-name="Strong_20_Emphasis">Félbehagyott gyártások</text:span></text:span> → <text:a xlink:type="simple" xlink:href="https://doc.evir.hu/doku.php/evir:bizonylatok:felbehagyott_bizonylat" text:style-name="Internet_20_link" text:visited-style-name="Visited_20_Internet_20_Link">Félbehagyott bizonylat</text:a></text:p>
        </text:list-item>
        <text:list-item>
          <text:p text:style-name="List_20_1_Content_Last"> Több telephely esetén: <text:span text:style-name="Source_20_Text">Gyártás → <text:span text:style-name="Strong_20_Emphasis">Telephely</text:span> → Telephelyi gyártás lista</text:span> és társai → <text:a xlink:type="simple" xlink:href="https://doc.evir.hu/doku.php/evir:telephely:telephely" text:style-name="Internet_20_link" text:visited-style-name="Visited_20_Internet_20_Link">Telephely</text:a></text:p>
        </text:list-item>
      </text:list>
      <text:h text:style-name="Heading_20_3" text:outline-level="3"><text:bookmark-start text:name="__RefHeading___ha_hibas_a_gyartas_10"/><text:bookmark-start text:name="ha_hibas_a_gyartas"/>Ha hibás a gyártás<text:bookmark-end text:name="__RefHeading___ha_hibas_a_gyartas_10"/><text:bookmark-end text:name="ha_hibas_a_gyartas"/></text:h>
      <text:p text:style-name="Text_20_body"><text:span text:style-name="Source_20_Text">Gyártás → <text:span text:style-name="Strong_20_Emphasis">Gyártás storno</text:span></text:span> — a sztornó visszavezeti a felhasznált termékeket a forrásraktárba, és kivezeti a létrejött terméket a célraktárból.</text:p>
      <text:p text:style-name="Text_20_body">Részletesen: <text:a xlink:type="simple" xlink:href="https://doc.evir.hu/doku.php/evir:gyartas:gyartas_storno" text:style-name="Internet_20_link" text:visited-style-name="Visited_20_Internet_20_Link">Gyártás storno</text:a>, <text:a xlink:type="simple" xlink:href="https://doc.evir.hu/doku.php/evir:folyamatok:visszaru_storno" text:style-name="Internet_20_link" text:visited-style-name="Visited_20_Internet_20_Link">Visszáru, sztornó, helyesbítés</text:a>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beszerzes" text:style-name="Internet_20_link" text:visited-style-name="Visited_20_Internet_20_Link">Beszerzési folyamat</text:a></text:p>
        </text:list-item>
        <text:list-item>
          <text:p text:style-name="List_20_1_Content"> <text:a xlink:type="simple" xlink:href="https://doc.evir.hu/doku.php/evir:folyamatok:keszletkezeles" text:style-name="Internet_20_link" text:visited-style-name="Visited_20_Internet_20_Link">Készletkezelési folyamat</text:a></text:p>
        </text:list-item>
        <text:list-item>
          <text:p text:style-name="List_20_1_Content"> <text:a xlink:type="simple" xlink:href="https://doc.evir.hu/doku.php/evir:gyartas:gyartas" text:style-name="Internet_20_link" text:visited-style-name="Visited_20_Internet_20_Link">Gyártás</text:a></text:p>
        </text:list-item>
        <text:list-item>
          <text:p text:style-name="List_20_1_Content"> <text:a xlink:type="simple" xlink:href="https://doc.evir.hu/doku.php/evir:raktar:keszletkezeles" text:style-name="Internet_20_link" text:visited-style-name="Visited_20_Internet_20_Link">Készletkezelés</text:a></text:p>
        </text:list-item>
        <text:list-item>
          <text:p text:style-name="List_20_1_Content_Last"> <text:a xlink:type="simple" xlink:href="https://doc.evir.hu/doku.php/evir:rendszer:beallitasok:gyartas" text:style-name="Internet_20_link" text:visited-style-name="Visited_20_Internet_20_Link">Rendszerbeállítások: Gyá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24:52</meta:creation-date>
    <dc:creator>Generated</dc:creator>
    <dc:date>2026-08-27T17::24:52</dc:date>
    <dc:language>en-US</dc:language>
    <meta:editing-cycles>1</meta:editing-cycles>
    <meta:editing-duration>PT0S</meta:editing-duration>
    <dc:title>evir:folyamatok:gyartas</dc:title>
  </office:meta>
</office:document-meta>
</file>