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kereskedelmi_folyamat"/><text:bookmark-start text:name="__RefHeading___kereskedelmi_folyamat_1"/><text:bookmark-start text:name="kereskedelmi_folyamat"/>Kereskedelmi folyamat<text:bookmark-end text:name="__RefHeading___kereskedelmi_folyamat_1"/><text:bookmark-end text:name="kereskedelmi_folyamat"/></text:h>
      <text:p text:style-name="Text_20_body">Egy átlagos kereskedelmi-szolgáltató cég alapfolyamatai, ahol a vállalkozás</text:p>
      <text:list text:style-name="List_20_1" text:continue-numbering="false">
        <text:list-item>
          <text:p text:style-name="List_20_1_Content_First"> árut vásárol számlával,</text:p>
        </text:list-item>
        <text:list-item>
          <text:p text:style-name="List_20_1_Content"> árut kap szállítólevélen, amelyekről később kapja a számlát,</text:p>
        </text:list-item>
        <text:list-item>
          <text:p text:style-name="List_20_1_Content"> szolgáltatásokat nyújt,</text:p>
        </text:list-item>
        <text:list-item>
          <text:p text:style-name="List_20_1_Content_Last"> pénztárgépet is használ.</text:p>
        </text:list-item>
      </text:list>
      <text:p text:style-name="Text_20_body"><text:span text:style-name=""/> <text:span text:style-name="Strong_20_Emphasis">Ezeknek a folyamatoknak a részletes, menüpont-szintű leírása átkerült az alábbi oldalakra:</text:span></text:p>
      <text:h text:style-name="Heading_20_3" text:outline-level="3"><text:bookmark-start text:name="__RefHeading___bevetelezes_2"/><text:bookmark-start text:name="bevetelezes"/>Bevételezés<text:bookmark-end text:name="__RefHeading___bevetelezes_2"/><text:bookmark-end text:name="bevetelezes"/></text:h>
      <text:p text:style-name="Text_20_body">Bevételezés <text:span text:style-name="Strong_20_Emphasis">számláról</text:span> és <text:span text:style-name="Strong_20_Emphasis">szállítólevélről</text:span>, az <text:span text:style-name="Emphasis">idegen készlet</text:span> kezelése, a szállítólevelek és a később érkező számla összevezetése, valamint a szállítói számla átvezetése a pénzügyi nyilvántartásba: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folyamatok:beszerzes" text:style-name="Internet_20_link" text:visited-style-name="Visited_20_Internet_20_Link">Beszerzési folyamat</text:a></text:span></text:p>
        </text:list-item>
        <text:list-item>
          <text:p text:style-name="List_20_1_Content_Last"> <text:a xlink:type="simple" xlink:href="https://doc.evir.hu/doku.php/evir:raktar:raktar_bevetelezes" text:style-name="Internet_20_link" text:visited-style-name="Visited_20_Internet_20_Link">Raktári bevételezés</text:a></text:p>
        </text:list-item>
      </text:list>
      <text:h text:style-name="Heading_20_3" text:outline-level="3"><text:bookmark-start text:name="__RefHeading___ertekesites_3"/><text:bookmark-start text:name="ertekesites"/>Értékesítés<text:bookmark-end text:name="__RefHeading___ertekesites_3"/><text:bookmark-end text:name="ertekesites"/></text:h>
      <text:p text:style-name="Text_20_body">Az értékesítés kétféle módon történhet bizonylat adás szempontjából:</text:p>
      <text:list text:style-name="List_20_1" text:continue-numbering="false">
        <text:list-item>
          <text:p text:style-name="List_20_1_Content_First"> <text:a xlink:type="simple" xlink:href="https://doc.evir.hu/doku.php/evir:szamlazas:szamla" text:style-name="Internet_20_link" text:visited-style-name="Visited_20_Internet_20_Link">számla</text:a></text:p>
        </text:list-item>
        <text:list-item>
          <text:p text:style-name="List_20_1_Content_Last"> <text:a xlink:type="simple" xlink:href="https://doc.evir.hu/doku.php/evir:szamlazas:penztargep:penztargep" text:style-name="Internet_20_link" text:visited-style-name="Visited_20_Internet_20_Link">pénztárgép</text:a></text:p>
        </text:list-item>
      </text:list>
      <text:p text:style-name="Text_20_body">A pénztárgépes bizonylat rögzítése, a napi gyűjtő pénztárbizonylat, valamint a számla és a pénztárgép együttes kezelése, illetve a számlázás összes útja (előzmény bizonylat nélkül, rendelésből, szállítólevélről, munkalapról, tömegesen):</text:p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folyamatok:szamlazas" text:style-name="Internet_20_link" text:visited-style-name="Visited_20_Internet_20_Link">Számlázási folyamat</text:a></text:span></text:p>
        </text:list-item>
        <text:list-item>
          <text:p text:style-name="List_20_1_Content_Last"> <text:a xlink:type="simple" xlink:href="https://doc.evir.hu/doku.php/evir:szamlazas:penztargep:penztargepes_bizonylat" text:style-name="Internet_20_link" text:visited-style-name="Visited_20_Internet_20_Link">Pénztárgépes bizonylat rögzítése</text:a></text:p>
        </text:list-item>
      </text:list>
      <text:p text:style-name="Text_20_body">Pénztárgépes értékesítéskor (nyugta adása) a rendszerbe kizárólag a <text:a xlink:type="simple" xlink:href="https://doc.evir.hu/doku.php/evir:raktar:keszletkezeles" text:style-name="Internet_20_link" text:visited-style-name="Visited_20_Internet_20_Link">készletnyilvántartás</text:a> miatt kell rögzíteni az adatokat, a hivatalos bizonylatot a pénztárgép adja ki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</text:a> — teljes áttekintés a törzsadatoktól a kiegyenlített számláig</text:p>
        </text:list-item>
        <text:list-item>
          <text:p text:style-name="List_20_1_Content"> <text:a xlink:type="simple" xlink:href="https://doc.evir.hu/doku.php/evir:folyamatok:hogyan" text:style-name="Internet_20_link" text:visited-style-name="Visited_20_Internet_20_Link">Hogyan tudom azt megcsinálni, hogy... (GYIK)</text:a></text:p>
        </text:list-item>
        <text:list-item>
          <text:p text:style-name="List_20_1_Content"> <text:a xlink:type="simple" xlink:href="https://doc.evir.hu/doku.php/evir:folyamatok:kiszallitas" text:style-name="Internet_20_link" text:visited-style-name="Visited_20_Internet_20_Link">Kiszállítási folyamat</text:a></text:p>
        </text:list-item>
        <text:list-item>
          <text:p text:style-name="List_20_1_Content"> <text:a xlink:type="simple" xlink:href="https://doc.evir.hu/doku.php/evir:folyamatok:penzugy" text:style-name="Internet_20_link" text:visited-style-name="Visited_20_Internet_20_Link">Pénzügyi folyamat</text:a></text:p>
        </text:list-item>
        <text:list-item>
          <text:p text:style-name="List_20_1_Content_Last"> <text:a xlink:type="simple" xlink:href="https://doc.evir.hu/doku.php/evir:szallitolevel:szallitolevel" text:style-name="Internet_20_link" text:visited-style-name="Visited_20_Internet_20_Link">Szállítólevé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5::26:21</meta:creation-date>
    <dc:creator>Generated</dc:creator>
    <dc:date>2026-09-10T15::26:21</dc:date>
    <dc:language>en-US</dc:language>
    <meta:editing-cycles>1</meta:editing-cycles>
    <meta:editing-duration>PT0S</meta:editing-duration>
    <dc:title>evir:folyamatok:kereskedelmi_folyamat</dc:title>
  </office:meta>
</office:document-meta>
</file>