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73c64569228de02d2b1d861f1361090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folyamatok:keszletkezeles"/><text:bookmark-start text:name="__RefHeading___keszletkezelesi_folyamat_1"/><text:bookmark-start text:name="keszletkezelesi_folyamat"/>Készletkezelési folyamat<text:bookmark-end text:name="__RefHeading___keszletkezelesi_folyamat_1"/><text:bookmark-end text:name="keszletkezelesi_folyamat"/></text:h>
      <text:p text:style-name="Text_20_body">Ez az oldal arról szól, mi történik a termékkel a bevételezés <text:span text:style-name="Strong_20_Emphasis">után</text:span> és az értékesítés <text:span text:style-name="Strong_20_Emphasis">előtt</text:span>: hogyan mozog a raktárak között, hogyan ellenőrizhető a készlet leltárral, és hogyan rendezhetők az eltérések.</text:p>
      <text:p text:style-name="Text_20_body">Vissza az áttekintőhöz: <text:a xlink:type="simple" xlink:href="https://doc.evir.hu/doku.php/evir:folyamatok:logisztikai_folyamat" text:style-name="Internet_20_link" text:visited-style-name="Visited_20_Internet_20_Link">Az eVIR logisztikai folyamata</text:a></text:p>
      <text:p text:style-name="Horizontal_20_Line"/>
      <text:h text:style-name="Heading_20_3" text:outline-level="3"><text:bookmark-start text:name="__RefHeading___az_alapszabaly_2"/><text:bookmark-start text:name="az_alapszabaly"/>Az alapszabály<text:bookmark-end text:name="__RefHeading___az_alapszabaly_2"/><text:bookmark-end text:name="az_alapszabaly"/></text:h>
      <text:p text:style-name="Text_20_body"><text:span text:style-name=""/> Az eVIR készletkezelése szándékosan szigorú: minden termék bevételezéskor kap egy belső egyedi azonosítót, így a gyári szám nélküli termékek is végig nyomon követhetők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lőny </text:p>
          </table:table-cell>
          <table:table-cell office:value-type="string" table:style-name="tableheader">
            <text:p text:style-name="Table_20_Heading"> Következmény </text:p>
          </table:table-cell>
        </table:table-row>
        <table:table-row>
          <table:table-cell office:value-type="string" table:style-name="tablecell">
            <text:p text:style-name="tablealignleft"> Pontosan tudható, egy termék mikor, kitől, mennyiért érkezett, milyen bizonylatokon járt, és kinek lett eladva </text:p>
          </table:table-cell>
          <table:table-cell office:value-type="string" table:style-name="tablecell">
            <text:p text:style-name="tablealignleft"> Termék <text:span text:style-name="Strong_20_Emphasis">nem kerülhet raktárba alapinformációk nélkül</text:span> </text:p>
          </table:table-cell>
        </table:table-row>
        <table:table-row>
          <table:table-cell office:value-type="string" table:style-name="tablecell">
            <text:p text:style-name="tablealignleft"> A teljes bizonylatlánc visszabontható </text:p>
          </table:table-cell>
          <table:table-cell office:value-type="string" table:style-name="tablecell">
            <text:p text:style-name="tablealignleft"> Leltári eltérés esetén nem lehet „csak úgy„ növelni a mennyiséget — bizonylatolni kell </text:p>
          </table:table-cell>
        </table:table-row>
      </table:table>
      <text:p text:style-name="Text_20_body">Ezért van szükség a <text:span text:style-name="Emphasis">raktár korrekció</text:span> bizonylatra: ez adja meg a hiányzó keretet azoknak a mozgásoknak, amelyekhez nincs valódi beszerzési vagy értékesítési bizonylat.</text:p>
      <text:p text:style-name="Text_20_body">Részletesen: <text:a xlink:type="simple" xlink:href="https://doc.evir.hu/doku.php/evir:raktar:keszletkezeles" text:style-name="Internet_20_link" text:visited-style-name="Visited_20_Internet_20_Link">Készletkezelés</text:a>, <text:a xlink:type="simple" xlink:href="https://doc.evir.hu/doku.php/evir:raktar:bizonylat_korrekcio" text:style-name="Internet_20_link" text:visited-style-name="Visited_20_Internet_20_Link">Bizonylat korrekció raktár szempontjából</text:a></text:p>
      <text:p text:style-name="Horizontal_20_Line"/>
      <text:h text:style-name="Heading_20_3" text:outline-level="3"><text:bookmark-start text:name="__RefHeading___raktarkoezi_mozgas_3"/><text:bookmark-start text:name="raktarkoezi_mozgas"/>1. Raktárközi mozgás<text:bookmark-end text:name="__RefHeading___raktarkoezi_mozgas_3"/><text:bookmark-end text:name="raktarkoezi_mozgas"/></text:h>
      <text:p text:style-name="Text_20_body">A rendszer korlátlan számú virtuális raktárat kezel, a köztük lévő mozgatás önálló bizonylat.</text:p>
      <text:list text:style-name="Numbering_20_1" text:continue-numbering="false">
        <text:list-item>
          <text:p text:style-name="Numbering_20_1_Content_First"> <text:span text:style-name="Source_20_Text">Raktár → <text:span text:style-name="Strong_20_Emphasis">Raktárközi mozgás</text:span></text:span></text:p>
        </text:list-item>
        <text:list-item>
          <text:p text:style-name="Numbering_20_1_Content"> <text:a xlink:type="simple" xlink:href="https://doc.evir.hu/doku.php/evir:bizonylatok:parameterek" text:style-name="Internet_20_link" text:visited-style-name="Visited_20_Internet_20_Link">Paraméterek</text:a>: <text:span text:style-name="Strong_20_Emphasis">célraktár</text:span> kiválasztása</text:p>
        </text:list-item>
        <text:list-item>
          <text:p text:style-name="Numbering_20_1_Content"> <text:a xlink:type="simple" xlink:href="https://doc.evir.hu/doku.php/evir:bizonylatok:megjegyzes" text:style-name="Internet_20_link" text:visited-style-name="Visited_20_Internet_20_Link">Megjegyzés</text:a></text:p>
        </text:list-item>
        <text:list-item>
          <text:p text:style-name="Numbering_20_1_Content"> <text:a xlink:type="simple" xlink:href="https://doc.evir.hu/doku.php/evir:bizonylatok:tetelek_hozzaadasa" text:style-name="Internet_20_link" text:visited-style-name="Visited_20_Internet_20_Link">Tételek hozzáadása</text:a> a kívánt forrásraktárból</text:p>
        </text:list-item>
        <text:list-item>
          <text:p text:style-name="Numbering_20_1_Content_Last"> <text:span text:style-name=""><text:span text:style-name="Strong_20_Emphasis">| <text:span text:style-name="">Felvesz</text:span> |</text:span></text:span> — elkészül a raktárközi mozgás bizonylat és a hozzá tartozó PDF</text:p>
        </text:list-item>
      </text:list>
      <text:p text:style-name="Text_20_body">Tipikus felhasználás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Helyzet </text:p>
          </table:table-cell>
          <table:table-cell office:value-type="string" table:style-name="tableheader">
            <text:p text:style-name="Table_20_Heading"> Mozgás </text:p>
          </table:table-cell>
        </table:table-row>
        <table:table-row>
          <table:table-cell office:value-type="string" table:style-name="tablecell">
            <text:p text:style-name="tablealignleft"> Áru lefoglalása egy partnernek </text:p>
          </table:table-cell>
          <table:table-cell office:value-type="string" table:style-name="tablecell">
            <text:p text:style-name="tablealignleft"> főraktár → a partner saját áruraktára </text:p>
          </table:table-cell>
        </table:table-row>
        <table:table-row>
          <table:table-cell office:value-type="string" table:style-name="tablecell">
            <text:p text:style-name="tablealignleft"> Vevői rendelés teljesíthetővé tétele </text:p>
          </table:table-cell>
          <table:table-cell office:value-type="string" table:style-name="tablecell">
            <text:p text:style-name="tablealignleft"> főraktár → a rendelés raktára (erre külön funkció is van, lásd lent) </text:p>
          </table:table-cell>
        </table:table-row>
        <table:table-row>
          <table:table-cell office:value-type="string" table:style-name="tablecell">
            <text:p text:style-name="tablealignleft"> Telephelyek közötti árumozgás </text:p>
          </table:table-cell>
          <table:table-cell office:value-type="string" table:style-name="tablecell">
            <text:p text:style-name="tablealignleft"> telephelyi raktár → átadó raktár → másik telephelyi raktár </text:p>
          </table:table-cell>
        </table:table-row>
        <table:table-row>
          <table:table-cell office:value-type="string" table:style-name="tablecell">
            <text:p text:style-name="tablealignleft"> Számla vagy szállítólevél sztornója után </text:p>
          </table:table-cell>
          <table:table-cell office:value-type="string" table:style-name="tablecell">
            <text:p text:style-name="tablealignleft"> a sztornóval létrejött raktár → főraktár </text:p>
          </table:table-cell>
        </table:table-row>
        <table:table-row>
          <table:table-cell office:value-type="string" table:style-name="tablecell">
            <text:p text:style-name="tablealignleft"> Lezárt megrendelés félretett készlete </text:p>
          </table:table-cell>
          <table:table-cell office:value-type="string" table:style-name="tablecell">
            <text:p text:style-name="tablealignleft"> a rendelés raktára → főraktár </text:p>
          </table:table-cell>
        </table:table-row>
        <table:table-row>
          <table:table-cell office:value-type="string" table:style-name="tablecell">
            <text:p text:style-name="tablealignleft"> Alapanyag előkészítése gyártáshoz </text:p>
          </table:table-cell>
          <table:table-cell office:value-type="string" table:style-name="tablecell">
            <text:p text:style-name="tablealignleft"> főraktár → alapanyagraktár </text:p>
          </table:table-cell>
        </table:table-row>
      </table:table>
      <text:p text:style-name="Text_20_body">Több telephely esetén létezik <text:span text:style-name="Source_20_Text">Raktár → <text:span text:style-name="Strong_20_Emphasis">Telephelyfüggetlen raktármozgás</text:span></text:span> is.</text:p>
      <text:p text:style-name="Text_20_body">Részletesen: <text:a xlink:type="simple" xlink:href="https://doc.evir.hu/doku.php/evir:raktar:raktarkozi_mozgas" text:style-name="Internet_20_link" text:visited-style-name="Visited_20_Internet_20_Link">Raktárközi mozgás</text:a>, <text:a xlink:type="simple" xlink:href="https://doc.evir.hu/doku.php/evir:telephely:telephely" text:style-name="Internet_20_link" text:visited-style-name="Visited_20_Internet_20_Link">Telephely</text:a></text:p>
      <text:h text:style-name="Heading_20_4" text:outline-level="4"><text:bookmark-start text:name="__RefHeading___mozgatas_a_rendeles_raktaraba_4"/><text:bookmark-start text:name="mozgatas_a_rendeles_raktaraba"/>Mozgatás a rendelés raktárába<text:bookmark-end text:name="__RefHeading___mozgatas_a_rendeles_raktaraba_4"/><text:bookmark-end text:name="mozgatas_a_rendeles_raktaraba"/></text:h>
      <text:p text:style-name="Text_20_body">Vevői rendelésekhez nem kézzel érdemes mozgatni, hanem a rá való funkcióval, ami egyszerre veti össze a nyitott rendeléseket a raktárkészlettel:</text:p>
      <text:p text:style-name="Text_20_body"><text:span text:style-name="Source_20_Text">Rendelések → <text:span text:style-name="Strong_20_Emphasis">Műveletek</text:span> → Rendelés raktármozgás</text:span></text:p>
      <text:p text:style-name="Text_20_body">Ez átvezet az értékesítési folyamathoz: <text:a xlink:type="simple" xlink:href="https://doc.evir.hu/doku.php/evir:folyamatok:ertekesites" text:style-name="Internet_20_link" text:visited-style-name="Visited_20_Internet_20_Link">Értékesítési folyamat</text:a>, <text:a xlink:type="simple" xlink:href="https://doc.evir.hu/doku.php/evir:rendeles:muveletek:rendeles_raktarmozgas" text:style-name="Internet_20_link" text:visited-style-name="Visited_20_Internet_20_Link">Rendelés raktármozgás</text:a></text:p>
      <text:p text:style-name="Horizontal_20_Line"/>
      <text:h text:style-name="Heading_20_3" text:outline-level="3"><text:bookmark-start text:name="__RefHeading___leltar_5"/><text:bookmark-start text:name="leltar"/>2. Leltár<text:bookmark-end text:name="__RefHeading___leltar_5"/><text:bookmark-end text:name="leltar"/></text:h>
      <text:p text:style-name="Text_20_body"><draw:frame draw:style-name="media" draw:name="0" text:anchor-type="as-char" draw:z-index="0" svg:width="" svg:rel-width="100%" svg:height="0cm"><draw:image xlink:href="Pictures/73c64569228de02d2b1d861f13610909.svg" xlink:type="simple" xlink:show="embed" xlink:actuate="onLoad"/></draw:frame></text:p>
      <text:h text:style-name="Heading_20_4" text:outline-level="4"><text:bookmark-start text:name="__RefHeading___vak_vagy_tuekoer_6"/><text:bookmark-start text:name="vak_vagy_tuekoer"/>Vak vagy tükör?<text:bookmark-end text:name="__RefHeading___vak_vagy_tuekoer_6"/><text:bookmark-end text:name="vak_vagy_tuekoer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eltár típusa </text:p>
          </table:table-cell>
          <table:table-cell office:value-type="string" table:style-name="tableheader">
            <text:p text:style-name="Table_20_Heading"> Mit mutat a leltározónak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Vak leltár</text:span> </text:p>
          </table:table-cell>
          <table:table-cell office:value-type="string" table:style-name="tablecell">
            <text:p text:style-name="tablealignleft"> Nem mutatja a nyilvántartott mennyiséget — a leltározó a valóságot rögzíti, elfogultság nélkül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ükör leltár</text:span> </text:p>
          </table:table-cell>
          <table:table-cell office:value-type="string" table:style-name="tablecell">
            <text:p text:style-name="tablealignleft"> Mutatja a nyilvántartott mennyiséget is </text:p>
          </table:table-cell>
        </table:table-row>
      </table:table>
      <text:list text:style-name="List_20_1" text:continue-numbering="false">
        <text:list-item>
          <text:p text:style-name="List_20_1_Content_First"> <text:span text:style-name="Source_20_Text">Raktár → Leltár → <text:span text:style-name="Strong_20_Emphasis">Vak leltár</text:span></text:span> → <text:a xlink:type="simple" xlink:href="https://doc.evir.hu/doku.php/evir:raktar:leltar:vak_leltar" text:style-name="Internet_20_link" text:visited-style-name="Visited_20_Internet_20_Link">Vak leltár</text:a></text:p>
        </text:list-item>
        <text:list-item>
          <text:p text:style-name="List_20_1_Content_Last"> <text:span text:style-name="Source_20_Text">Raktár → Leltár → <text:span text:style-name="Strong_20_Emphasis">Tükörleltár</text:span></text:span> → <text:a xlink:type="simple" xlink:href="https://doc.evir.hu/doku.php/evir:raktar:leltar:tukor_leltar" text:style-name="Internet_20_link" text:visited-style-name="Visited_20_Internet_20_Link">Tükör leltár</text:a></text:p>
        </text:list-item>
      </text:list>
      <text:h text:style-name="Heading_20_4" text:outline-level="4"><text:bookmark-start text:name="__RefHeading___a_leltar_menete_7"/><text:bookmark-start text:name="a_leltar_menete"/>A leltár menete<text:bookmark-end text:name="__RefHeading___a_leltar_menete_7"/><text:bookmark-end text:name="a_leltar_menete"/></text:h>
      <text:list text:style-name="Numbering_20_1" text:continue-numbering="false">
        <text:list-item>
          <text:p text:style-name="Numbering_20_1_Content_First"> <text:span text:style-name="Strong_20_Emphasis">Leltárfelvételi ívek készítése.</text:span> <text:span text:style-name="Source_20_Text">Raktár → Leltár → Vak leltár</text:span> vagy <text:span text:style-name="Source_20_Text">Tükörleltár</text:span>. <text:line-break/> Nem kell egy menetben elkészíteni a teljes leltárt: ugyanahhoz a raktárhoz tetszőleges számú ív rögzíthető, így akár polconként külön-külön is elvégezhető a számolás.</text:p>
        </text:list-item>
        <text:list-item>
          <text:p text:style-name="Numbering_20_1_Content"> <text:span text:style-name="Strong_20_Emphasis">Áttekintés.</text:span> <text:span text:style-name="Source_20_Text">Raktár → Leltár → <text:span text:style-name="Strong_20_Emphasis">Leltár portál</text:span></text:span> — a raktár kiválasztása után látszik a pillanatnyi állapot, a hiány és a többlet. Az <text:span text:style-name=""><text:span text:style-name="Strong_20_Emphasis">| <text:span text:style-name="">Eltérés Lista</text:span> |</text:span></text:span> gomb a részleteket is megmutatja.</text:p>
        </text:list-item>
        <text:list-item>
          <text:p text:style-name="Numbering_20_1_Content"> <text:span text:style-name="Strong_20_Emphasis">Ívek javítása.</text:span> <text:span text:style-name="Source_20_Text">Raktár → Leltár → <text:span text:style-name="Strong_20_Emphasis">Leltárívek listája</text:span></text:span> — amíg egy ív <text:span text:style-name="Emphasis">nyitott</text:span>, a <text:span text:style-name="Source_20_Text">Módosítás</text:span> linkre kattintva a tételei módosíthatók, törölhetők, újak vehetők fel.</text:p>
        </text:list-item>
        <text:list-item>
          <text:p text:style-name="Numbering_20_1_Content"> <text:span text:style-name="Strong_20_Emphasis">Lezárás.</text:span> A Leltár portálon a <text:span text:style-name="Source_20_Text">Leltár lezárása</text:span> gombbal. <text:span text:style-name=""/> Ezt követően a leltárfelvételi íveken <text:span text:style-name="Strong_20_Emphasis">már nem lehet módosítani</text:span>.</text:p>
        </text:list-item>
        <text:list-item>
          <text:p text:style-name="Numbering_20_1_Content"> <text:span text:style-name="Strong_20_Emphasis">Az eltérések rendezése</text:span> (lásd a következő szakaszt) — akár a lezárás előtt is elvégezhető.</text:p>
        </text:list-item>
        <text:list-item>
          <text:p text:style-name="Numbering_20_1_Content_Last"> <text:span text:style-name="Strong_20_Emphasis">Archiválás.</text:span> A készlet rendezése után a Leltár portálon archiválni kell az íveket. Csak ezután lehet ugyanarra a raktárra új leltározást kezdeni.</text:p>
        </text:list-item>
      </text:list>
      <text:p text:style-name="Text_20_body"> A leltározás bármilyen gyakorisággal elvégezhető, de javasolt legalább minden üzleti év végén megtenni.</text:p>
      <text:p text:style-name="Text_20_body">Részletesen: <text:a xlink:type="simple" xlink:href="https://doc.evir.hu/doku.php/evir:raktar:leltar:leltar" text:style-name="Internet_20_link" text:visited-style-name="Visited_20_Internet_20_Link">Leltár</text:a></text:p>
      <text:p text:style-name="Horizontal_20_Line"/>
      <text:h text:style-name="Heading_20_3" text:outline-level="3"><text:bookmark-start text:name="__RefHeading___az_elteresek_rendezese_8"/><text:bookmark-start text:name="az_elteresek_rendezese"/>3. Az eltérések rendezése<text:bookmark-end text:name="__RefHeading___az_elteresek_rendezese_8"/><text:bookmark-end text:name="az_elteresek_rendezese"/></text:h>
      <text:p text:style-name="Text_20_body">Kétféle megközelítés van. Az egyik <text:span text:style-name="Strong_20_Emphasis">tételesen</text:span>, valódi bizonylatokkal rendezi az eltéréseket — ez a pontosabb, mert a bizonylatok a leltározási jegyzőkönyv mellékletei lehetnek. A másik <text:span text:style-name="Strong_20_Emphasis">egy lépésben</text:span>, raktár korrekcióval.</text:p>
      <text:h text:style-name="Heading_20_4" text:outline-level="4"><text:bookmark-start text:name="__RefHeading___a._teteles_rendezes_9"/><text:bookmark-start text:name="a._teteles_rendezes"/>3/a. Tételes rendezés<text:bookmark-end text:name="__RefHeading___a._teteles_rendezes_9"/><text:bookmark-end text:name="a._teteles_rendez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Eltérés </text:p>
          </table:table-cell>
          <table:table-cell office:value-type="string" table:style-name="tableheader">
            <text:p text:style-name="Table_20_Heading"> Mivel rendezhető </text:p>
          </table:table-cell>
        </table:table-row>
        <table:table-row>
          <table:table-cell office:value-type="string" table:style-name="tablecell">
            <text:p text:style-name="tablealignleft"> Többlet (több van, mint a nyilvántartás szerint) </text:p>
          </table:table-cell>
          <table:table-cell office:value-type="string" table:style-name="tablecell">
            <text:p text:style-name="tablealignleft"> <text:a xlink:type="simple" xlink:href="https://doc.evir.hu/doku.php/evir:folyamatok:beszerzes" text:style-name="Internet_20_link" text:visited-style-name="Visited_20_Internet_20_Link">Raktári bevételezés</text:a> </text:p>
          </table:table-cell>
        </table:table-row>
        <table:table-row>
          <table:table-cell office:value-type="string" table:style-name="tablecell">
            <text:p text:style-name="tablealignleft"> Hiány (kevesebb van) </text:p>
          </table:table-cell>
          <table:table-cell office:value-type="string" table:style-name="tablecell">
            <text:p text:style-name="tablealignleft"> <text:a xlink:type="simple" xlink:href="https://doc.evir.hu/doku.php/evir:folyamatok:kiszallitas" text:style-name="Internet_20_link" text:visited-style-name="Visited_20_Internet_20_Link">Szállítólevél</text:a> készítése és lezárása </text:p>
          </table:table-cell>
        </table:table-row>
        <table:table-row>
          <table:table-cell office:value-type="string" table:style-name="tablecell">
            <text:p text:style-name="tablealignleft"> A készlet rossz raktárban van </text:p>
          </table:table-cell>
          <table:table-cell office:value-type="string" table:style-name="tablecell">
            <text:p text:style-name="tablealignleft"> <text:a xlink:type="simple" xlink:href="https://doc.evir.hu/doku.php/evir:raktar:raktarkozi_mozgas" text:style-name="Internet_20_link" text:visited-style-name="Visited_20_Internet_20_Link">Raktárközi mozgás</text:a> </text:p>
          </table:table-cell>
        </table:table-row>
        <table:table-row>
          <table:table-cell office:value-type="string" table:style-name="tablecell">
            <text:p text:style-name="tablealignleft"> Az egyik termékből hiány, a másikból többlet, és van köztük gyártási kapcsolat </text:p>
          </table:table-cell>
          <table:table-cell office:value-type="string" table:style-name="tablecell">
            <text:p text:style-name="tablealignleft"> <text:a xlink:type="simple" xlink:href="https://doc.evir.hu/doku.php/evir:folyamatok:gyartas" text:style-name="Internet_20_link" text:visited-style-name="Visited_20_Internet_20_Link">Gyártás</text:a> („átforgatás”) </text:p>
          </table:table-cell>
        </table:table-row>
      </table:table>
      <text:h text:style-name="Heading_20_4" text:outline-level="4"><text:bookmark-start text:name="__RefHeading___b._raktar_korrekcio_10"/><text:bookmark-start text:name="b._raktar_korrekcio"/>3/b. Raktár korrekció<text:bookmark-end text:name="__RefHeading___b._raktar_korrekcio_10"/><text:bookmark-end text:name="b._raktar_korrekcio"/></text:h>
      <text:p text:style-name="Text_20_body">Ha az eltéréseket nem szükséges tételesen rendezni, egyetlen bizonylattal is összhangba hozható a nyilvántartás a valósággal.</text:p>
      <text:list text:style-name="Numbering_20_1" text:continue-numbering="false">
        <text:list-item>
          <text:p text:style-name="Numbering_20_1_Content_First"> <text:span text:style-name="Source_20_Text">Raktár → <text:span text:style-name="Strong_20_Emphasis">Korrekciók</text:span> → Raktár korrekció</text:span></text:p>
        </text:list-item>
        <text:list-item>
          <text:p text:style-name="Numbering_20_1_Content"> <text:span text:style-name="Strong_20_Emphasis">Partner</text:span>: egy erre a célra létrehozott, belső használatú partner (pl. <text:span text:style-name="Emphasis">Leltár (saját cégnév)</text:span> vagy <text:span text:style-name="Emphasis">Készlet rendezés (saját cégnév)</text:span>)</text:p>
        </text:list-item>
        <text:list-item>
          <text:p text:style-name="Numbering_20_1_Content"> <text:span text:style-name="Strong_20_Emphasis">Megjegyzés</text:span>: a korrekció oka (pl. „Leltár utáni készletrendezés„)</text:p>
        </text:list-item>
        <text:list-item>
          <text:p text:style-name="Numbering_20_1_Content"> Tételek hozzáadása:</text:p>
          <text:list text:style-name="List_20_1">
            <text:list-item>
              <text:p text:style-name="List_20_1_Content"> <text:span text:style-name=""><text:span text:style-name="Strong_20_Emphasis">| <text:span text:style-name="">Leltár korrekció</text:span> |</text:span></text:span> — betölti a kiválasztott raktár <text:span text:style-name="Strong_20_Emphasis">lezárt</text:span> leltárának eltéréseit, és egy lépésben a leltár szerinti állapotra korrigál</text:p>
            </text:list-item>
            <text:list-item>
              <text:p text:style-name="List_20_1_Content"> <text:span text:style-name=""><text:span text:style-name="Strong_20_Emphasis">| <text:span text:style-name="">Termék raktárba be</text:span> |</text:span></text:span> — kézi készletnövelés</text:p>
            </text:list-item>
            <text:list-item>
              <text:p text:style-name="List_20_1_Content"> <text:span text:style-name=""><text:span text:style-name="Strong_20_Emphasis">| <text:span text:style-name="">Termék raktárból ki</text:span> |</text:span></text:span> — kézi készletcsökkentés</text:p>
            </text:list-item>
            <text:list-item>
              <text:p text:style-name="List_20_1_Content"> <text:span text:style-name=""><text:span text:style-name="Strong_20_Emphasis">| <text:span text:style-name="">Termék utólagos összevezetés</text:span> |</text:span></text:span> — ha egy cikktörzsből (beszerzési információ nélkül) értékesített termék később mégis megkerül a raktárban, ezzel rendelhetők hozzá a valódi beszerzési adatok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Felvesz</text:span> |</text:span></text:span></text:p>
        </text:list-item>
      </text:list>
      <text:p text:style-name="Text_20_body">Részletesen: <text:a xlink:type="simple" xlink:href="https://doc.evir.hu/doku.php/evir:raktar:raktar_korrekcio" text:style-name="Internet_20_link" text:visited-style-name="Visited_20_Internet_20_Link">Raktár korrekció</text:a></text:p>
      <text:h text:style-name="Heading_20_4" text:outline-level="4"><text:bookmark-start text:name="__RefHeading___egyeb_korrekcios_funkciok_11"/><text:bookmark-start text:name="egyeb_korrekcios_funkciok"/>Egyéb korrekciós funkciók<text:bookmark-end text:name="__RefHeading___egyeb_korrekcios_funkciok_11"/><text:bookmark-end text:name="egyeb_korrekcios_funkciok"/></text:h>
      <text:list text:style-name="List_20_1" text:continue-numbering="false">
        <text:list-item>
          <text:p text:style-name="List_20_1_Content_First"> <text:span text:style-name="Source_20_Text">Raktár → Korrekciók → <text:span text:style-name="Strong_20_Emphasis">Raktár korrekció lista</text:span></text:span></text:p>
        </text:list-item>
        <text:list-item>
          <text:p text:style-name="List_20_1_Content"> <text:span text:style-name="Source_20_Text">Raktár → Korrekciók → <text:span text:style-name="Strong_20_Emphasis">Raktár katalógus összevetés</text:span></text:span></text:p>
        </text:list-item>
        <text:list-item>
          <text:p text:style-name="List_20_1_Content"> <text:span text:style-name="Source_20_Text">Raktár → Korrekciók → <text:span text:style-name="Strong_20_Emphasis">Termék módosítás</text:span></text:span></text:p>
        </text:list-item>
        <text:list-item>
          <text:p text:style-name="List_20_1_Content_Last"> <text:span text:style-name="Source_20_Text">Logisztika → <text:span text:style-name="Strong_20_Emphasis">Lezárás visszavonása</text:span></text:span> — lezárt bizonylat újranyitása → <text:a xlink:type="simple" xlink:href="https://doc.evir.hu/doku.php/evir:logisztika:lezaras_visszavonasa" text:style-name="Internet_20_link" text:visited-style-name="Visited_20_Internet_20_Link">Lezárás visszavonása</text:a></text:p>
        </text:list-item>
      </text:list>
      <text:p text:style-name="Horizontal_20_Line"/>
      <text:h text:style-name="Heading_20_3" text:outline-level="3"><text:bookmark-start text:name="__RefHeading___a_keszlet_lekerdezese_12"/><text:bookmark-start text:name="a_keszlet_lekerdezese"/>4. A készlet lekérdezése<text:bookmark-end text:name="__RefHeading___a_keszlet_lekerdezese_12"/><text:bookmark-end text:name="a_keszlet_lekerdezese"/></text:h>
      <text:h text:style-name="Heading_20_4" text:outline-level="4"><text:bookmark-start text:name="__RefHeading___napi_hasznalatra_13"/><text:bookmark-start text:name="napi_hasznalatra"/>Napi használatra<text:bookmark-end text:name="__RefHeading___napi_hasznalatra_13"/><text:bookmark-end text:name="napi_hasznalatra"/></text:h>
      <text:list text:style-name="List_20_1" text:continue-numbering="false">
        <text:list-item>
          <text:p text:style-name="List_20_1_Content_First"> <text:span text:style-name="Source_20_Text">Raktár → <text:span text:style-name="Strong_20_Emphasis">Raktári összesítő</text:span></text:span> — a raktárak aktuális összesített készlete</text:p>
        </text:list-item>
        <text:list-item>
          <text:p text:style-name="List_20_1_Content"> <text:span text:style-name="Source_20_Text">Raktár → <text:span text:style-name="Strong_20_Emphasis">Raktár lista (részletes)</text:span></text:span> — minden tétel mozgásonként</text:p>
        </text:list-item>
        <text:list-item>
          <text:p text:style-name="List_20_1_Content"> <text:span text:style-name="Source_20_Text">Raktár → <text:span text:style-name="Strong_20_Emphasis">Raktár lista (összesített)</text:span></text:span> — cikkszámonként összesítve, aktuális értékekkel</text:p>
        </text:list-item>
        <text:list-item>
          <text:p text:style-name="List_20_1_Content_Last"> <text:span text:style-name="Source_20_Text">Raktár → <text:span text:style-name="Strong_20_Emphasis">Raktár áttekintő</text:span></text:span> — grafikus áttekintés a forgalomról és a készletállapotról</text:p>
        </text:list-item>
      </text:list>
      <text:h text:style-name="Heading_20_4" text:outline-level="4"><text:bookmark-start text:name="__RefHeading___egy_konkret_cikk_vagy_bizonylat_utana_nezve_14"/><text:bookmark-start text:name="egy_konkret_cikk_vagy_bizonylat_utana_nezve"/>Egy konkrét cikk vagy bizonylat utána nézve<text:bookmark-end text:name="__RefHeading___egy_konkret_cikk_vagy_bizonylat_utana_nezve_14"/><text:bookmark-end text:name="egy_konkret_cikk_vagy_bizonylat_utana_nezve"/></text:h>
      <text:list text:style-name="List_20_1" text:continue-numbering="false">
        <text:list-item>
          <text:p text:style-name="List_20_1_Content_First"> <text:span text:style-name="Source_20_Text">Logisztika → <text:span text:style-name="Strong_20_Emphasis">Cikk karton</text:span></text:span> → <text:a xlink:type="simple" xlink:href="https://doc.evir.hu/doku.php/evir:logisztika:cikk_karton" text:style-name="Internet_20_link" text:visited-style-name="Visited_20_Internet_20_Link">Cikk karton</text:a></text:p>
        </text:list-item>
        <text:list-item>
          <text:p text:style-name="List_20_1_Content"> <text:span text:style-name="Source_20_Text">Logisztika → <text:span text:style-name="Strong_20_Emphasis">Cikk áttekintő</text:span></text:span> → <text:a xlink:type="simple" xlink:href="https://doc.evir.hu/doku.php/evir:logisztika:cikk_attekinto" text:style-name="Internet_20_link" text:visited-style-name="Visited_20_Internet_20_Link">Cikk áttekintő</text:a></text:p>
        </text:list-item>
        <text:list-item>
          <text:p text:style-name="List_20_1_Content"> <text:span text:style-name="Source_20_Text">Logisztika → <text:span text:style-name="Strong_20_Emphasis">Cikkek története</text:span></text:span> → <text:a xlink:type="simple" xlink:href="https://doc.evir.hu/doku.php/evir:logisztika:cikkek_tortenete" text:style-name="Internet_20_link" text:visited-style-name="Visited_20_Internet_20_Link">Cikkek története</text:a></text:p>
        </text:list-item>
        <text:list-item>
          <text:p text:style-name="List_20_1_Content"> <text:span text:style-name="Source_20_Text">Logisztika → <text:span text:style-name="Strong_20_Emphasis">Gyári szám története</text:span></text:span> → <text:a xlink:type="simple" xlink:href="https://doc.evir.hu/doku.php/evir:logisztika:gyari_szam_tortenete" text:style-name="Internet_20_link" text:visited-style-name="Visited_20_Internet_20_Link">Gyári szám története</text:a></text:p>
        </text:list-item>
        <text:list-item>
          <text:p text:style-name="List_20_1_Content"> <text:span text:style-name="Source_20_Text">Logisztika → <text:span text:style-name="Strong_20_Emphasis">Bizonylat története</text:span></text:span> → <text:a xlink:type="simple" xlink:href="https://doc.evir.hu/doku.php/evir:logisztika:bizonylat_tortenete" text:style-name="Internet_20_link" text:visited-style-name="Visited_20_Internet_20_Link">Bizonylat története</text:a></text:p>
        </text:list-item>
        <text:list-item>
          <text:p text:style-name="List_20_1_Content_Last"> <text:span text:style-name="Source_20_Text">Logisztika → <text:span text:style-name="Strong_20_Emphasis">Bizonylat forrásraktára</text:span></text:span> → <text:a xlink:type="simple" xlink:href="https://doc.evir.hu/doku.php/evir:logisztika:bizonylat_forrasraktara" text:style-name="Internet_20_link" text:visited-style-name="Visited_20_Internet_20_Link">Bizonylat forrásraktára</text:a></text:p>
        </text:list-item>
      </text:list>
      <text:h text:style-name="Heading_20_4" text:outline-level="4"><text:bookmark-start text:name="__RefHeading___elemzesre_zarasra_15"/><text:bookmark-start text:name="elemzesre_zarasra"/>Elemzésre, zárásra<text:bookmark-end text:name="__RefHeading___elemzesre_zarasra_15"/><text:bookmark-end text:name="elemzesre_zarasra"/></text:h>
      <text:list text:style-name="List_20_1" text:continue-numbering="false">
        <text:list-item>
          <text:p text:style-name="List_20_1_Content_First"> <text:span text:style-name="Source_20_Text">Raktár → <text:span text:style-name="Strong_20_Emphasis">Raktár lekérdezések</text:span></text:span> — készletértékek, kartonok, leltárívek, időszaki fogyás, összesítők → <text:a xlink:type="simple" xlink:href="https://doc.evir.hu/doku.php/evir:raktar:raktar_lekerdezesek:raktar_lekerdezesek" text:style-name="Internet_20_link" text:visited-style-name="Visited_20_Internet_20_Link">Raktár lekérdezések</text:a></text:p>
        </text:list-item>
        <text:list-item>
          <text:p text:style-name="List_20_1_Content"> <text:span text:style-name="Source_20_Text">Raktár → <text:span text:style-name="Strong_20_Emphasis">Listák</text:span> → Min / max készlet</text:span> — mi fogyott ki, miből van túl sok</text:p>
        </text:list-item>
        <text:list-item>
          <text:p text:style-name="List_20_1_Content"> <text:span text:style-name="Source_20_Text">Raktár → <text:span text:style-name="Strong_20_Emphasis">Listák</text:span> → Fogyásbontás</text:span></text:p>
        </text:list-item>
        <text:list-item>
          <text:p text:style-name="List_20_1_Content"> <text:span text:style-name="Source_20_Text">Raktár → <text:span text:style-name="Strong_20_Emphasis">Eseménylista</text:span></text:span> és <text:span text:style-name="Source_20_Text">Eseménylista tételes</text:span> — minden raktári mozgás</text:p>
        </text:list-item>
        <text:list-item>
          <text:p text:style-name="List_20_1_Content_Last"> <text:span text:style-name="Source_20_Text">Raktár → <text:span text:style-name="Strong_20_Emphasis">Bizonylat nyomtatás</text:span></text:span> — korábbi raktári bizonylat újranyomtatása</text:p>
        </text:list-item>
      </text:list>
      <text:p text:style-name="Horizontal_20_Line"/>
      <text:h text:style-name="Heading_20_3" text:outline-level="3"><text:bookmark-start text:name="__RefHeading___specialis_raktarak_16"/><text:bookmark-start text:name="specialis_raktarak"/>Speciális raktárak<text:bookmark-end text:name="__RefHeading___specialis_raktarak_16"/><text:bookmark-end text:name="specialis_raktarak"/></text:h>
      <text:p text:style-name="Text_20_body">Néhány raktár nem kézzel jön létre, és nem is szabadon használható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aktár </text:p>
          </table:table-cell>
          <table:table-cell office:value-type="string" table:style-name="tableheader">
            <text:p text:style-name="Table_20_Heading"> Mikor keletkezik </text:p>
          </table:table-cell>
        </table:table-row>
        <table:table-row>
          <table:table-cell office:value-type="string" table:style-name="tablecell">
            <text:p text:style-name="tablealignleft"> A <text:span text:style-name="Strong_20_Emphasis">rendelés raktára</text:span> </text:p>
          </table:table-cell>
          <table:table-cell office:value-type="string" table:style-name="tablecell">
            <text:p text:style-name="tablealignleft"> Minden vevői rendeléshez automatikusan. A rendelés kiszámlázásával megszűnik. → <text:a xlink:type="simple" xlink:href="https://doc.evir.hu/doku.php/evir:folyamatok:ertekesites" text:style-name="Internet_20_link" text:visited-style-name="Visited_20_Internet_20_Link">Értékesítés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Bizományos raktár</text:span> </text:p>
          </table:table-cell>
          <table:table-cell office:value-type="string" table:style-name="tablecell">
            <text:p text:style-name="tablealignleft"> Bizományba adáskor, partnerenként. → <text:a xlink:type="simple" xlink:href="https://doc.evir.hu/doku.php/evir:folyamatok:specialis_keszletmozgas" text:style-name="Internet_20_link" text:visited-style-name="Visited_20_Internet_20_Link">Speciális készletmozgások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ztornó raktár</text:span> </text:p>
          </table:table-cell>
          <table:table-cell office:value-type="string" table:style-name="tablecell">
            <text:p text:style-name="tablealignleft"> Bizonylat sztornózásakor, beállítástól függően. → <text:a xlink:type="simple" xlink:href="https://doc.evir.hu/doku.php/evir:folyamatok:visszaru_storno" text:style-name="Internet_20_link" text:visited-style-name="Visited_20_Internet_20_Link">Visszáru, sztornó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Átadó raktár</text:span> </text:p>
          </table:table-cell>
          <table:table-cell office:value-type="string" table:style-name="tablecell">
            <text:p text:style-name="tablealignleft"> Telephelyek közötti mozgáshoz; mindkét telephely hozzáfér. → <text:a xlink:type="simple" xlink:href="https://doc.evir.hu/doku.php/evir:telephely:telephely" text:style-name="Internet_20_link" text:visited-style-name="Visited_20_Internet_20_Link">Telephely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Dolgozói raktár</text:span> </text:p>
          </table:table-cell>
          <table:table-cell office:value-type="string" table:style-name="tablecell">
            <text:p text:style-name="tablealignleft"> „Szerszámkönyvként”, ha a HR modul telepítve van. </text:p>
          </table:table-cell>
        </table:table-row>
      </table:table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folyamatok:logisztikai_folyamat" text:style-name="Internet_20_link" text:visited-style-name="Visited_20_Internet_20_Link">Az eVIR logisztikai folyamata (áttekintés)</text:a></text:p>
        </text:list-item>
        <text:list-item>
          <text:p text:style-name="List_20_1_Content"> <text:a xlink:type="simple" xlink:href="https://doc.evir.hu/doku.php/evir:folyamatok:beszerzes" text:style-name="Internet_20_link" text:visited-style-name="Visited_20_Internet_20_Link">Beszerzési folyamat</text:a></text:p>
        </text:list-item>
        <text:list-item>
          <text:p text:style-name="List_20_1_Content"> <text:a xlink:type="simple" xlink:href="https://doc.evir.hu/doku.php/evir:folyamatok:ertekesites" text:style-name="Internet_20_link" text:visited-style-name="Visited_20_Internet_20_Link">Értékesítési folyamat</text:a></text:p>
        </text:list-item>
        <text:list-item>
          <text:p text:style-name="List_20_1_Content"> <text:a xlink:type="simple" xlink:href="https://doc.evir.hu/doku.php/evir:raktar:keszletkezeles" text:style-name="Internet_20_link" text:visited-style-name="Visited_20_Internet_20_Link">Készletkezelés</text:a></text:p>
        </text:list-item>
        <text:list-item>
          <text:p text:style-name="List_20_1_Content"> <text:a xlink:type="simple" xlink:href="https://doc.evir.hu/doku.php/evir:raktar:raktar_menu" text:style-name="Internet_20_link" text:visited-style-name="Visited_20_Internet_20_Link">Raktár menü</text:a></text:p>
        </text:list-item>
        <text:list-item>
          <text:p text:style-name="List_20_1_Content"> <text:a xlink:type="simple" xlink:href="https://doc.evir.hu/doku.php/evir:raktar:leltar:leltar" text:style-name="Internet_20_link" text:visited-style-name="Visited_20_Internet_20_Link">Leltár</text:a></text:p>
        </text:list-item>
        <text:list-item>
          <text:p text:style-name="List_20_1_Content"> <text:a xlink:type="simple" xlink:href="https://doc.evir.hu/doku.php/evir:raktar:raktar_korrekcio" text:style-name="Internet_20_link" text:visited-style-name="Visited_20_Internet_20_Link">Raktár korrekció</text:a></text:p>
        </text:list-item>
        <text:list-item>
          <text:p text:style-name="List_20_1_Content"> <text:a xlink:type="simple" xlink:href="https://doc.evir.hu/doku.php/evir:raktar:raktarkozi_mozgas" text:style-name="Internet_20_link" text:visited-style-name="Visited_20_Internet_20_Link">Raktárközi mozgás</text:a></text:p>
        </text:list-item>
        <text:list-item>
          <text:p text:style-name="List_20_1_Content"> <text:a xlink:type="simple" xlink:href="https://doc.evir.hu/doku.php/evir:logisztika:logisztikai_muveletek" text:style-name="Internet_20_link" text:visited-style-name="Visited_20_Internet_20_Link">Logisztikai műveletek</text:a></text:p>
        </text:list-item>
        <text:list-item>
          <text:p text:style-name="List_20_1_Content_Last"> <text:a xlink:type="simple" xlink:href="https://doc.evir.hu/doku.php/evir:rendszer:beallitasok:raktar" text:style-name="Internet_20_link" text:visited-style-name="Visited_20_Internet_20_Link">Rendszerbeállítások: Raktá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7::26:42</meta:creation-date>
    <dc:creator>Generated</dc:creator>
    <dc:date>2026-08-27T17::26:42</dc:date>
    <dc:language>en-US</dc:language>
    <meta:editing-cycles>1</meta:editing-cycles>
    <meta:editing-duration>PT0S</meta:editing-duration>
    <dc:title>evir:folyamatok:keszletkezeles</dc:title>
  </office:meta>
</office:document-meta>
</file>