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2e17e5c0762275ecd39cfb5f8058a6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kiszallitas"/><text:bookmark-start text:name="__RefHeading___kiszallitasi_folyamat_1"/><text:bookmark-start text:name="kiszallitasi_folyamat"/>Kiszállítási folyamat<text:bookmark-end text:name="__RefHeading___kiszallitasi_folyamat_1"/><text:bookmark-end text:name="kiszallitasi_folyamat"/></text:h>
      <text:p text:style-name="Text_20_body">Ez az oldal az áru fizikai kimenetelét írja le: a szállítólevelet mint az árumozgás bizonylatát, és a kiszállítás körüli adminisztrációt (szállítási mód, futár, csomagkövetés, folyamat állapotok)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mikor_kell_szallitolevel_2"/><text:bookmark-start text:name="mikor_kell_szallitolevel"/>Mikor kell szállítólevél?<text:bookmark-end text:name="__RefHeading___mikor_kell_szallitolevel_2"/><text:bookmark-end text:name="mikor_kell_szallitolevel"/></text:h>
      <text:p text:style-name="Text_20_body">A szállítólevél <text:span text:style-name="Strong_20_Emphasis">nem kötelező</text:span> lépés. Az áru a rendszerből számlán vagy szállítólevélen távozhat — szállítólevélre akkor van szükség, ha az árumozgás és a számlázás időben elválik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Helyzet </text:p>
          </table:table-cell>
          <table:table-cell office:value-type="string" table:style-name="tableheader">
            <text:p text:style-name="Table_20_Heading"> Út </text:p>
          </table:table-cell>
        </table:table-row>
        <table:table-row>
          <table:table-cell office:value-type="string" table:style-name="tablecell">
            <text:p text:style-name="tablealignleft"> Az áru és a számla egyszerre jut el a vevőhöz </text:p>
          </table:table-cell>
          <table:table-cell office:value-type="string" table:style-name="tablecell">
            <text:p text:style-name="tablealignleft"> Közvetlenül számla, szállítólevél nélkül → <text:a xlink:type="simple" xlink:href="https://doc.evir.hu/doku.php/evir:folyamatok:szamlazas" text:style-name="Internet_20_link" text:visited-style-name="Visited_20_Internet_20_Link">Számlázási folyamat</text:a> </text:p>
          </table:table-cell>
        </table:table-row>
        <table:table-row>
          <table:table-cell office:value-type="string" table:style-name="tablecell">
            <text:p text:style-name="tablealignleft"> Az áru előbb megy ki, a számla később </text:p>
          </table:table-cell>
          <table:table-cell office:value-type="string" table:style-name="tablecell">
            <text:p text:style-name="tablealignleft"> Szállítólevél, majd később számla a szállítólevélről </text:p>
          </table:table-cell>
        </table:table-row>
        <table:table-row>
          <table:table-cell office:value-type="string" table:style-name="tablecell">
            <text:p text:style-name="tablealignleft"> Sok kis szállítás, egy havi összevont számla </text:p>
          </table:table-cell>
          <table:table-cell office:value-type="string" table:style-name="tablecell">
            <text:p text:style-name="tablealignleft"> Több szállítólevél, majd egy számla mindegyikről </text:p>
          </table:table-cell>
        </table:table-row>
        <table:table-row>
          <table:table-cell office:value-type="string" table:style-name="tablecell">
            <text:p text:style-name="tablealignleft"> Az áru visszajön a vevőtől </text:p>
          </table:table-cell>
          <table:table-cell office:value-type="string" table:style-name="tablecell">
            <text:p text:style-name="tablealignleft"> Visszáru szállító → <text:a xlink:type="simple" xlink:href="https://doc.evir.hu/doku.php/evir:folyamatok:visszaru_storno" text:style-name="Internet_20_link" text:visited-style-name="Visited_20_Internet_20_Link">Visszáru, sztornó</text:a> </text:p>
          </table:table-cell>
        </table:table-row>
      </table:table>
      <text:p text:style-name="Text_20_body"><text:span text:style-name=""/> A kiállított szállítólevelet a hatályos szabályozás szerint ésszerű időn belül (tipikusan 15 nap) számlázni kell.</text:p>
      <text:p text:style-name="Text_20_body"> A rendszer kezeli a <text:span text:style-name="Strong_20_Emphasis">rész-számlázást</text:span>: nem gond, ha egy szállítólevél tételei több számlára kerülnek.</text:p>
      <text:p text:style-name="Horizontal_20_Line"/>
      <text:h text:style-name="Heading_20_3" text:outline-level="3"><text:bookmark-start text:name="__RefHeading___a_folyamat_3"/><text:bookmark-start text:name="a_folyamat"/>A folyamat<text:bookmark-end text:name="__RefHeading___a_folyamat_3"/><text:bookmark-end text:name="a_folyamat"/></text:h>
      <text:p text:style-name="Text_20_body"><draw:frame draw:style-name="media" draw:name="0" text:anchor-type="as-char" draw:z-index="0" svg:width="" svg:rel-width="100%" svg:height="0cm"><draw:image xlink:href="Pictures/12e17e5c0762275ecd39cfb5f8058a66.svg" xlink:type="simple" xlink:show="embed" xlink:actuate="onLoad"/></draw:frame></text:p>
      <text:p text:style-name="Horizontal_20_Line"/>
      <text:h text:style-name="Heading_20_3" text:outline-level="3"><text:bookmark-start text:name="__RefHeading___szallitolevel_keszitese_4"/><text:bookmark-start text:name="szallitolevel_keszitese"/>1. Szállítólevél készítése<text:bookmark-end text:name="__RefHeading___szallitolevel_keszitese_4"/><text:bookmark-end text:name="szallitolevel_keszitese"/></text:h>
      <text:list text:style-name="Numbering_20_1" text:continue-numbering="false">
        <text:list-item>
          <text:p text:style-name="Numbering_20_1_Content_First"> <text:span text:style-name="Source_20_Text">Szállítólevél → <text:span text:style-name="Strong_20_Emphasis">Szállítólevél készítése</text:span></text:span></text:p>
        </text:list-item>
        <text:list-item>
          <text:p text:style-name="Numbering_20_1_Content"> <text:a xlink:type="simple" xlink:href="https://doc.evir.hu/doku.php/evir:bizonylatok:partner_adatok" text:style-name="Internet_20_link" text:visited-style-name="Visited_20_Internet_20_Link">Partner</text:a> kiválasztása</text:p>
        </text:list-item>
        <text:list-item>
          <text:p text:style-name="Numbering_20_1_Content"> <text:span text:style-name="Strong_20_Emphasis">Számlázási cím</text:span>  A jelölőnégyzet csak a partner kiválasztása után jelenik meg, és megjelenítése a <text:span text:style-name="Source_20_Text">Rendszer → Beállítások → Rendszerbeállítások</text:span> <text:span text:style-name="Strong_20_Emphasis">Szállítólevél</text:span> területén, a <text:span text:style-name="Emphasis">Szállító bizonylaton számlázási cím állíthatósága</text:span> mezővel kapcsolható ki-be.</text:p>
        </text:list-item>
        <text:list-item>
          <text:p text:style-name="Numbering_20_1_Content"> <text:a xlink:type="simple" xlink:href="https://doc.evir.hu/doku.php/evir:penzugy:email_kuldes_bizonylatkesziteskor" text:style-name="Internet_20_link" text:visited-style-name="Visited_20_Internet_20_Link">Email értesítő</text:a> (a partner kiválasztása után jelenik meg)</text:p>
        </text:list-item>
        <text:list-item>
          <text:p text:style-name="Numbering_20_1_Content"> <text:a xlink:type="simple" xlink:href="https://doc.evir.hu/doku.php/evir:bizonylatok:parameterek" text:style-name="Internet_20_link" text:visited-style-name="Visited_20_Internet_20_Link">Paraméterek</text:a>: teljesítés dátuma, <text:a xlink:type="simple" xlink:href="https://doc.evir.hu/doku.php/evir:torzsadatok:cikktorzs:arkategoriak:arkategoriak" text:style-name="Internet_20_link" text:visited-style-name="Visited_20_Internet_20_Link">árkategória</text:a></text:p>
        </text:list-item>
        <text:list-item>
          <text:p text:style-name="Numbering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 — a lényeges különbség:</text:p>
          <text:list text:style-name="List_20_1">
            <text:list-item>
              <text:p text:style-name="List_20_1_Content"> <text:span text:style-name=""><text:span text:style-name="Strong_20_Emphasis">| <text:span text:style-name="">Vevői rendelés</text:span> |</text:span></text:span> — <text:span text:style-name="Strong_20_Emphasis">ez teljesíti a megrendelést</text:span></text:p>
            </text:list-item>
            <text:list-item>
              <text:p text:style-name="List_20_1_Content"> <text:span text:style-name=""><text:span text:style-name="Strong_20_Emphasis">| <text:span text:style-name="">Termék raktárból</text:span> |</text:span></text:span> — csak kiveszi a terméket a raktárból, a rendelést <text:span text:style-name="Strong_20_Emphasis">nem</text:span> teljesíti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— elkészül a szállítólevél, a beállításokban meghatározott példányszámú PDF-fel</text:p>
        </text:list-item>
      </text:list>
      <text:p text:style-name="Text_20_body">Részletesen: <text:a xlink:type="simple" xlink:href="https://doc.evir.hu/doku.php/evir:szallitolevel:szallitolevel_keszites" text:style-name="Internet_20_link" text:visited-style-name="Visited_20_Internet_20_Link">Szállítólevél készítés</text:a>, <text:a xlink:type="simple" xlink:href="https://doc.evir.hu/doku.php/evir:szallitolevel:szallitolevel_adatai" text:style-name="Internet_20_link" text:visited-style-name="Visited_20_Internet_20_Link">Szállítólevél adatai</text:a></text:p>
      <text:h text:style-name="Heading_20_4" text:outline-level="4"><text:bookmark-start text:name="__RefHeading___valtozatok_5"/><text:bookmark-start text:name="valtozatok"/>Változatok<text:bookmark-end text:name="__RefHeading___valtozatok_5"/><text:bookmark-end text:name="valtozato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enüpont </text:p>
          </table:table-cell>
          <table:table-cell office:value-type="string" table:style-name="tableheader">
            <text:p text:style-name="Table_20_Heading"> Mire való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llítólevél → <text:span text:style-name="Strong_20_Emphasis">Egyablakos szállítólevél készítése</text:span></text:span> </text:p>
          </table:table-cell>
          <table:table-cell office:value-type="string" table:style-name="tablecell">
            <text:p text:style-name="tablealignleft"> Gyors, egy képernyős rögzítés → <text:a xlink:type="simple" xlink:href="https://doc.evir.hu/doku.php/evir:szallitolevel:egyablakos_szallitolevel" text:style-name="Internet_20_link" text:visited-style-name="Visited_20_Internet_20_Link">Egyablakos szállítólevél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llítólevél → <text:span text:style-name="Strong_20_Emphasis">Exportszállító készítés</text:span></text:span> </text:p>
          </table:table-cell>
          <table:table-cell office:value-type="string" table:style-name="tablecell">
            <text:p text:style-name="tablealignleft"> Külföldi (export) szállítás → <text:a xlink:type="simple" xlink:href="https://doc.evir.hu/doku.php/evir:szallitolevel:export_szallitolevel" text:style-name="Internet_20_link" text:visited-style-name="Visited_20_Internet_20_Link">Export szállítólevél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llítólevél → <text:span text:style-name="Strong_20_Emphasis">Kéziszállító</text:span> → Kéziszállító rögzítés</text:span> </text:p>
          </table:table-cell>
          <table:table-cell office:value-type="string" table:style-name="tablecell">
            <text:p text:style-name="tablealignleft"> Kézzel kiállított, papíralapú szállítólevél utólagos rögzítése → <text:a xlink:type="simple" xlink:href="https://doc.evir.hu/doku.php/evir:szallitolevel:kezi_szallito" text:style-name="Internet_20_link" text:visited-style-name="Visited_20_Internet_20_Link">Kéziszállító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llítólevél → <text:span text:style-name="Strong_20_Emphasis">Visszáru szállító</text:span></text:span> </text:p>
          </table:table-cell>
          <table:table-cell office:value-type="string" table:style-name="tablecell">
            <text:p text:style-name="tablealignleft"> A vevőtől visszaérkező áru → <text:a xlink:type="simple" xlink:href="https://doc.evir.hu/doku.php/evir:szallitolevel:visszaru_szallito" text:style-name="Internet_20_link" text:visited-style-name="Visited_20_Internet_20_Link">Visszáru szállító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llítólevél → <text:span text:style-name="Strong_20_Emphasis">Félbehagyott szállítók</text:span></text:span> </text:p>
          </table:table-cell>
          <table:table-cell office:value-type="string" table:style-name="tablecell">
            <text:p text:style-name="tablealignleft"> Megkezdett, de be nem fejezett bizonylatok → <text:a xlink:type="simple" xlink:href="https://doc.evir.hu/doku.php/evir:bizonylatok:felbehagyott_bizonylat" text:style-name="Internet_20_link" text:visited-style-name="Visited_20_Internet_20_Link">Félbehagyott bizonylat</text:a> </text:p>
          </table:table-cell>
        </table:table-row>
      </table:table>
      <text:h text:style-name="Heading_20_4" text:outline-level="4"><text:bookmark-start text:name="__RefHeading___toemeges_szallitolevel_6"/><text:bookmark-start text:name="toemeges_szallitolevel"/>Tömeges szállítólevél<text:bookmark-end text:name="__RefHeading___toemeges_szallitolevel_6"/><text:bookmark-end text:name="toemeges_szallitolevel"/></text:h>
      <text:p text:style-name="Text_20_body"><text:span text:style-name=""/> A tömeges szállítólevél-generálásnak <text:span text:style-name="Strong_20_Emphasis">nincs önálló menüpontja</text:span> — a számlázandók listájáról indul: <text:span text:style-name="Source_20_Text">Számlázandók → <text:span text:style-name="Strong_20_Emphasis">Számlázandók partnerenként</text:span></text:span>, majd a felső menüsorban a <text:span text:style-name="Source_20_Text">Szállítólevél generálás</text:span> hivatkozás. → <text:a xlink:type="simple" xlink:href="https://doc.evir.hu/doku.php/evir:szallitolevel:tomeges_szallitolevel" text:style-name="Internet_20_link" text:visited-style-name="Visited_20_Internet_20_Link">Tömeges szállítólevél</text:a>, <text:a xlink:type="simple" xlink:href="https://doc.evir.hu/doku.php/evir:folyamatok:szolgaltatas_szerzodes" text:style-name="Internet_20_link" text:visited-style-name="Visited_20_Internet_20_Link">Szolgáltatás- és szerződésfolyamat</text:a></text:p>
      <text:p text:style-name="Horizontal_20_Line"/>
      <text:h text:style-name="Heading_20_3" text:outline-level="3"><text:bookmark-start text:name="__RefHeading___szallitasi_mod_es_futar_7"/><text:bookmark-start text:name="szallitasi_mod_es_futar"/>2. Szállítási mód és futár<text:bookmark-end text:name="__RefHeading___szallitasi_mod_es_futar_7"/><text:bookmark-end text:name="szallitasi_mod_es_futar"/></text:h>
      <text:h text:style-name="Heading_20_4" text:outline-level="4"><text:bookmark-start text:name="__RefHeading___toerzsadatok_8"/><text:bookmark-start text:name="toerzsadatok"/>Törzsadatok<text:bookmark-end text:name="__RefHeading___toerzsadatok_8"/><text:bookmark-end text:name="toerzsadatok"/></text:h>
      <text:list text:style-name="List_20_1" text:continue-numbering="false">
        <text:list-item>
          <text:p text:style-name="List_20_1_Content_First"> <text:span text:style-name="Source_20_Text">Törzsadatok → Rendelés → <text:span text:style-name="Strong_20_Emphasis">Szállítási mód</text:span></text:span> — a rendeléshez rendelhető szállítási módok. Itt köthetők össze a webshopok szállítási módjaival is. → <text:a xlink:type="simple" xlink:href="https://doc.evir.hu/doku.php/evir:torzsadatok:rendeles:rendeles_szallitasi_mod" text:style-name="Internet_20_link" text:visited-style-name="Visited_20_Internet_20_Link">Szállítási mód</text:a></text:p>
        </text:list-item>
        <text:list-item>
          <text:p text:style-name="List_20_1_Content_Last"> <text:span text:style-name="Source_20_Text">Törzsadatok → Rendelés → <text:span text:style-name="Strong_20_Emphasis">Futárcégek</text:span></text:span> — a csomagkövető URL is itt adható meg → <text:a xlink:type="simple" xlink:href="https://doc.evir.hu/doku.php/evir:torzsadatok:rendeles:futarcegek" text:style-name="Internet_20_link" text:visited-style-name="Visited_20_Internet_20_Link">Futárcégek</text:a></text:p>
        </text:list-item>
      </text:list>
      <text:h text:style-name="Heading_20_4" text:outline-level="4"><text:bookmark-start text:name="__RefHeading___futar_hozzarendelese_egy_rendeleshez_9"/><text:bookmark-start text:name="futar_hozzarendelese_egy_rendeleshez"/>Futár hozzárendelése egy rendeléshez<text:bookmark-end text:name="__RefHeading___futar_hozzarendelese_egy_rendeleshez_9"/><text:bookmark-end text:name="futar_hozzarendelese_egy_rendeleshez"/></text:h>
      <text:p text:style-name="Text_20_body">A rendelés adatlapjáról (vagy a folyamat állapot portálról) indítható:</text:p>
      <text:list text:style-name="Numbering_20_1" text:continue-numbering="false">
        <text:list-item>
          <text:p text:style-name="Numbering_20_1_Content_First"> A <text:span text:style-name="Strong_20_Emphasis">Paraméterek</text:span> területen olvasható a rendelés bizonylatszáma, a partner neve és címe, a régi folyamat állapot, a régi futárcég és a régi tracking number</text:p>
        </text:list-item>
        <text:list-item>
          <text:p text:style-name="Numbering_20_1_Content"> <text:span text:style-name="Strong_20_Emphasis">Új állapot</text:span> — a <text:a xlink:type="simple" xlink:href="https://doc.evir.hu/doku.php/evir:torzsadatok:rendeles:torzs_rendeles_folyamat_allapotok" text:style-name="Internet_20_link" text:visited-style-name="Visited_20_Internet_20_Link">rendelés folyamat állapotai</text:a> közül</text:p>
        </text:list-item>
        <text:list-item>
          <text:p text:style-name="Numbering_20_1_Content"> <text:span text:style-name="Strong_20_Emphasis">Futárcég</text:span> kiválasztása</text:p>
        </text:list-item>
        <text:list-item>
          <text:p text:style-name="Numbering_20_1_Content"> <text:span text:style-name="Strong_20_Emphasis">Tracking number</text:span> — a szállítmány azonosítója</text:p>
        </text:list-item>
        <text:list-item>
          <text:p text:style-name="Numbering_20_1_Content_Last"> <text:span text:style-name=""><text:span text:style-name="Strong_20_Emphasis">| <text:span text:style-name="">Állapotváltás</text:span> |</text:span></text:span></text:p>
        </text:list-item>
      </text:list>
      <text:p text:style-name="Text_20_body">Részletesen: <text:a xlink:type="simple" xlink:href="https://doc.evir.hu/doku.php/evir:rendeles:vevoi:futar_kezelese" text:style-name="Internet_20_link" text:visited-style-name="Visited_20_Internet_20_Link">Futár kezelése</text:a></text:p>
      <text:h text:style-name="Heading_20_4" text:outline-level="4"><text:bookmark-start text:name="__RefHeading___csomagpont_10"/><text:bookmark-start text:name="csomagpont"/>Csomagpont<text:bookmark-end text:name="__RefHeading___csomagpont_10"/><text:bookmark-end text:name="csomagpont"/></text:h>
      <text:p text:style-name="Text_20_body">Ha a rendelés szállítási módja <text:span text:style-name="Source_20_Text">Csomagpont</text:span>, a rendelés csomagpont mezői (név, kód, szöveg) töltődnek. Külső webshopból érkező rendelésnél ezeket a webshop connector automatikusan beilleszti, de kézzel is kitölthetők a bizonylatkészítéskor. → <text:a xlink:type="simple" xlink:href="https://doc.evir.hu/doku.php/evir:folyamatok:webshop_kulso" text:style-name="Internet_20_link" text:visited-style-name="Visited_20_Internet_20_Link">Külső webshop csatlakoztatása</text:a></text:p>
      <text:p text:style-name="Horizontal_20_Line"/>
      <text:h text:style-name="Heading_20_3" text:outline-level="3"><text:bookmark-start text:name="__RefHeading___mpl_szallitmany_feladasa_11"/><text:bookmark-start text:name="mpl_szallitmany_feladasa"/>3. MPL szállítmány feladása<text:bookmark-end text:name="__RefHeading___mpl_szallitmany_feladasa_11"/><text:bookmark-end text:name="mpl_szallitmany_feladasa"/></text:h>
      <text:p text:style-name="Text_20_body">Ha az MPL modul telepítve van, a küldemény közvetlenül az eVIR-ből feladható.</text:p>
      <text:list text:style-name="List_20_1" text:continue-numbering="false">
        <text:list-item>
          <text:p text:style-name="List_20_1_Content_First"> Előfeltétel: <text:span text:style-name="Source_20_Text">Rendszer → Beállítások → Rendszerbeállítások</text:span> <text:span text:style-name="Strong_20_Emphasis">MPL API</text:span> területén a <text:span text:style-name="Emphasis">Szállítmány küldéshez megállapodásszám</text:span> kitöltve. → <text:a xlink:type="simple" xlink:href="https://doc.evir.hu/doku.php/evir:rendszer:beallitasok:mplapi" text:style-name="Internet_20_link" text:visited-style-name="Visited_20_Internet_20_Link">MPL API beállítások</text:a></text:p>
        </text:list-item>
        <text:list-item>
          <text:p text:style-name="List_20_1_Content_Last"> <text:span text:style-name="Source_20_Text">MPL → <text:span text:style-name="Strong_20_Emphasis">Szállítmány küldése</text:span></text:span></text:p>
        </text:list-item>
      </text:list>
      <text:p text:style-name="Text_20_body">A felület három részből áll:</text:p>
      <text:list text:style-name="Numbering_20_1" text:continue-numbering="false">
        <text:list-item>
          <text:p text:style-name="Numbering_20_1_Content_First"> <text:span text:style-name="Strong_20_Emphasis">Feladó</text:span> — a legördülőből kiválasztható, a <text:span text:style-name=""><text:span text:style-name="Strong_20_Emphasis">| <text:span text:style-name="">Betöltés</text:span> |</text:span></text:span> gomb behúzza a cégadatokat. Több feladó is rögzíthető; az alapértelmezett a rendszerbeállításokban állítható be.</text:p>
        </text:list-item>
        <text:list-item>
          <text:p text:style-name="Numbering_20_1_Content"> <text:span text:style-name="Strong_20_Emphasis">Címzett</text:span> — a <text:span text:style-name=""><text:span text:style-name="Strong_20_Emphasis">| <text:span text:style-name="">Partnerek lista</text:span> |</text:span></text:span> gombbal a <text:a xlink:type="simple" xlink:href="https://doc.evir.hu/doku.php/evir:partnerek:partner_nyilvantartas" text:style-name="Internet_20_link" text:visited-style-name="Visited_20_Internet_20_Link">partnernyilvántartásból</text:a> választható, az adatai automatikusan kitöltődnek. Postapontra vagy csomagautomatába kérés esetén annak neve is megadható.</text:p>
        </text:list-item>
        <text:list-item>
          <text:p text:style-name="Numbering_20_1_Content"> <text:span text:style-name="Strong_20_Emphasis">Szállítmány paraméterei és csomagok</text:span> — kézbesítés módja (házhoz / PostaPont / csomagautomata / postán maradó), alapszolgáltatás, méret, tömeg, postai címirat formátuma, valamint a többletszolgáltatások (értéknyilvánítás, utánvét, tértivevény, garantált 1 nap, törékeny…). A <text:span text:style-name="Strong_20_Emphasis">Rendelésazonosító</text:span> mezőbe a vevői rendelés azonosítója írható.</text:p>
        </text:list-item>
        <text:list-item>
          <text:p text:style-name="Numbering_20_1_Content_Last"> <text:span text:style-name=""><text:span text:style-name="Strong_20_Emphasis">| <text:span text:style-name="">Felvétel és véglegesítés</text:span> |</text:span></text:span></text:p>
        </text:list-item>
      </text:list>
      <text:p text:style-name="Text_20_body"> A <text:span text:style-name="Emphasis">Postára adás tervezett ideje</text:span> legfeljebb 6 hónappal lehet későbbi a rögzítés dátumánál. Csomagautomata kézbesítési mód esetén a <text:span text:style-name="Strong_20_Emphasis">méret</text:span> megadása kötelező.</text:p>
      <text:p text:style-name="Text_20_body">Részletesen: <text:a xlink:type="simple" xlink:href="https://doc.evir.hu/doku.php/evir:mpl:szallitmany_kuldese" text:style-name="Internet_20_link" text:visited-style-name="Visited_20_Internet_20_Link">MPL szállítmány küldése</text:a>, <text:a xlink:type="simple" xlink:href="https://doc.evir.hu/doku.php/evir:mpl:mpl" text:style-name="Internet_20_link" text:visited-style-name="Visited_20_Internet_20_Link">MPL</text:a></text:p>
      <text:p text:style-name="Horizontal_20_Line"/>
      <text:h text:style-name="Heading_20_3" text:outline-level="3"><text:bookmark-start text:name="__RefHeading___folyamat_allapotok_koevetese_12"/><text:bookmark-start text:name="folyamat_allapotok_koevetese"/>4. Folyamat állapotok követése<text:bookmark-end text:name="__RefHeading___folyamat_allapotok_koevetese_12"/><text:bookmark-end text:name="folyamat_allapotok_koevetese"/></text:h>
      <text:p text:style-name="Text_20_body">A kiszállítás alatt a rendelés <text:span text:style-name="Emphasis">folyamat állapota</text:span> mutatja, hol tart a munka (pl. <text:span text:style-name="Emphasis">Feldolgozás alatt</text:span>, <text:span text:style-name="Emphasis">Csomagolva</text:span>, <text:span text:style-name="Emphasis">Átadva a futárnak</text:span>, <text:span text:style-name="Emphasis">Kiszállítva</text:span>). Ez független a rendszer által számolt <text:span text:style-name="Emphasis">teljesíthetőségi</text:span> állapottól.</text:p>
      <text:list text:style-name="List_20_1" text:continue-numbering="false">
        <text:list-item>
          <text:p text:style-name="List_20_1_Content_First"> <text:span text:style-name="Source_20_Text">Rendelések → Vevői → <text:span text:style-name="Strong_20_Emphasis">Folyamat állapot portál</text:span></text:span> — a rendelések folyamat állapot szerint csoportosítva; innen is indítható az állapotváltás → <text:a xlink:type="simple" xlink:href="https://doc.evir.hu/doku.php/evir:rendeles:vevoi:folyamat_allapot_portal" text:style-name="Internet_20_link" text:visited-style-name="Visited_20_Internet_20_Link">Folyamat állapot portál</text:a></text:p>
        </text:list-item>
        <text:list-item>
          <text:p text:style-name="List_20_1_Content"> → <text:a xlink:type="simple" xlink:href="https://doc.evir.hu/doku.php/evir:rendeles:vevoi:folyamat_allapot_valtas" text:style-name="Internet_20_link" text:visited-style-name="Visited_20_Internet_20_Link">Folyamat állapot váltás</text:a></text:p>
        </text:list-item>
        <text:list-item>
          <text:p text:style-name="List_20_1_Content_Last"> Külső webshop esetén az állapot visszaírható a webshopba → <text:a xlink:type="simple" xlink:href="https://doc.evir.hu/doku.php/evir:rendeles:vevoi:webshop_statusz_beallitasa" text:style-name="Internet_20_link" text:visited-style-name="Visited_20_Internet_20_Link">Webshop státusz beállítása</text:a></text:p>
        </text:list-item>
      </text:list>
      <text:p text:style-name="Horizontal_20_Line"/>
      <text:h text:style-name="Heading_20_3" text:outline-level="3"><text:bookmark-start text:name="__RefHeading___listak_es_szamlazasra_varok_13"/><text:bookmark-start text:name="listak_es_szamlazasra_varok"/>5. Listák és számlázásra várók<text:bookmark-end text:name="__RefHeading___listak_es_szamlazasra_varok_13"/><text:bookmark-end text:name="listak_es_szamlazasra_varok"/></text:h>
      <text:list text:style-name="List_20_1" text:continue-numbering="false">
        <text:list-item>
          <text:p text:style-name="List_20_1_Content_First"> <text:span text:style-name="Source_20_Text">Szállítólevél → <text:span text:style-name="Strong_20_Emphasis">Szállítólevél lista</text:span></text:span></text:p>
        </text:list-item>
        <text:list-item>
          <text:p text:style-name="List_20_1_Content"> <text:span text:style-name="Source_20_Text">Szállítólevél → <text:span text:style-name="Strong_20_Emphasis">Listák</text:span> → Szállítólevelek → Számlázandó</text:span> — <text:span text:style-name="Strong_20_Emphasis">amit még ki kell számlázni</text:span></text:p>
        </text:list-item>
        <text:list-item>
          <text:p text:style-name="List_20_1_Content"> <text:span text:style-name="Source_20_Text">Szállítólevél → Listák → Szállítólevelek → Számlázott / Lezárt / Nulla értékűek / Teljes lista</text:span></text:p>
        </text:list-item>
        <text:list-item>
          <text:p text:style-name="List_20_1_Content"> <text:span text:style-name="Source_20_Text">Szállítólevél → Listák → <text:span text:style-name="Strong_20_Emphasis">Szállítól. tételenként</text:span></text:span> — ugyanezek tételes bontásban, beszerzési árral is</text:p>
        </text:list-item>
        <text:list-item>
          <text:p text:style-name="List_20_1_Content"> <text:span text:style-name="Source_20_Text">Szállítólevél → <text:span text:style-name="Strong_20_Emphasis">Összesítés</text:span> → Lista / Partner összesítés</text:span></text:p>
        </text:list-item>
        <text:list-item>
          <text:p text:style-name="List_20_1_Content"> <text:span text:style-name="Source_20_Text">Szállítólevél → <text:span text:style-name="Strong_20_Emphasis">Lekérdezések</text:span> → Szállítólevél állapotok</text:span></text:p>
        </text:list-item>
        <text:list-item>
          <text:p text:style-name="List_20_1_Content_Last"> <text:span text:style-name="Source_20_Text">Szállítólevél → <text:span text:style-name="Strong_20_Emphasis">Szállítól. tételenkénti lista</text:span></text:span></text:p>
        </text:list-item>
      </text:list>
      <text:p text:style-name="Horizontal_20_Line"/>
      <text:h text:style-name="Heading_20_3" text:outline-level="3"><text:bookmark-start text:name="__RefHeading___folytatas_14"/><text:bookmark-start text:name="folytatas"/>Folytatás<text:bookmark-end text:name="__RefHeading___folytatas_14"/><text:bookmark-end text:name="folytatas"/></text:h>
      <text:p text:style-name="Text_20_body">A szállítólevél számlázása a <text:a xlink:type="simple" xlink:href="https://doc.evir.hu/doku.php/evir:folyamatok:szamlazas" text:style-name="Internet_20_link" text:visited-style-name="Visited_20_Internet_20_Link">Számlázási folyamat</text:a> oldalon folytatódik: a számla tételeinek hozzáadásakor a <text:span text:style-name=""><text:span text:style-name="Strong_20_Emphasis">| <text:span text:style-name="">Szállítólevél</text:span> |</text:span></text:span> gombbal az adatok ismételt bevitele nélkül átemelhetők.</text:p>
      <text:p text:style-name="Text_20_body">Hibás szállítólevél: <text:span text:style-name="Source_20_Text">Szállítólevél → <text:span text:style-name="Strong_20_Emphasis">Szállítólevél storno</text:span></text:span> → <text:a xlink:type="simple" xlink:href="https://doc.evir.hu/doku.php/evir:folyamatok:visszaru_storno" text:style-name="Internet_20_link" text:visited-style-name="Visited_20_Internet_20_Link">Visszáru, sztornó, helyesbítés</text:a>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ertekesites" text:style-name="Internet_20_link" text:visited-style-name="Visited_20_Internet_20_Link">Értékesítési folyamat</text:a></text:p>
        </text:list-item>
        <text:list-item>
          <text:p text:style-name="List_20_1_Content"> <text:a xlink:type="simple" xlink:href="https://doc.evir.hu/doku.php/evir:folyamatok:szamlazas" text:style-name="Internet_20_link" text:visited-style-name="Visited_20_Internet_20_Link">Számlázási folyamat</text:a></text:p>
        </text:list-item>
        <text:list-item>
          <text:p text:style-name="List_20_1_Content"> <text:a xlink:type="simple" xlink:href="https://doc.evir.hu/doku.php/evir:szallitolevel:szallitolevel" text:style-name="Internet_20_link" text:visited-style-name="Visited_20_Internet_20_Link">Szállítólevél</text:a></text:p>
        </text:list-item>
        <text:list-item>
          <text:p text:style-name="List_20_1_Content"> <text:a xlink:type="simple" xlink:href="https://doc.evir.hu/doku.php/evir:rendszer:beallitasok:szallitolevel" text:style-name="Internet_20_link" text:visited-style-name="Visited_20_Internet_20_Link">Rendszerbeállítások: Szállítólevél</text:a></text:p>
        </text:list-item>
        <text:list-item>
          <text:p text:style-name="List_20_1_Content"> <text:a xlink:type="simple" xlink:href="https://doc.evir.hu/doku.php/evir:logisztika:bizonylat_lezaras" text:style-name="Internet_20_link" text:visited-style-name="Visited_20_Internet_20_Link">Bizonylat lezárás</text:a></text:p>
        </text:list-item>
        <text:list-item>
          <text:p text:style-name="List_20_1_Content_Last"> <text:a xlink:type="simple" xlink:href="https://doc.evir.hu/doku.php/evir:torzsadatok:rendeles:rendeles_szallitasi_mod" text:style-name="Internet_20_link" text:visited-style-name="Visited_20_Internet_20_Link">Szállítási mó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48:19</meta:creation-date>
    <dc:creator>Generated</dc:creator>
    <dc:date>2026-08-27T17::48:19</dc:date>
    <dc:language>en-US</dc:language>
    <meta:editing-cycles>1</meta:editing-cycles>
    <meta:editing-duration>PT0S</meta:editing-duration>
    <dc:title>evir:folyamatok:kiszallitas</dc:title>
  </office:meta>
</office:document-meta>
</file>