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d783c41974b933dd8d67243da0b0c0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lyamatok:logisztikai_folyamat"/><text:bookmark-start text:name="__RefHeading___az_evir_logisztikai_folyamata_1"/><text:bookmark-start text:name="az_evir_logisztikai_folyamata"/>Az eVIR logisztikai folyamata<text:bookmark-end text:name="__RefHeading___az_evir_logisztikai_folyamata_1"/><text:bookmark-end text:name="az_evir_logisztikai_folyamata"/></text:h>
      <text:p text:style-name="Text_20_body">Ez az oldal <text:span text:style-name="Strong_20_Emphasis">végponttól végpontig</text:span> mutatja be, hogyan áll össze az eVIR funkcióiból egy működő kereskedelmi-logisztikai folyamat: a törzsadatok felvitelétől a kiegyenlített számláig.</text:p>
      <text:p text:style-name="Text_20_body">A wiki többi oldala egy-egy <text:span text:style-name="Strong_20_Emphasis">funkciót</text:span> ír le („hogyan kell kitölteni ezt az űrlapot„). Ez az oldal és a hozzá tartozó folyamat-oldalak azt írják le, hogy <text:span text:style-name="Strong_20_Emphasis">mi mit követ, mi miből lesz, és mikor melyik utat érdemes választani</text:span>.</text:p>
      <text:p text:style-name="Text_20_body"> Ha még egyetlen adat sincs a rendszerben, érdemes ezekkel kezdeni: <text:a xlink:type="simple" xlink:href="https://doc.evir.hu/doku.php/evir:folyamatok:beuzemeles" text:style-name="Internet_20_link" text:visited-style-name="Visited_20_Internet_20_Link">Az első lépések</text:a> és <text:a xlink:type="simple" xlink:href="https://doc.evir.hu/doku.php/evir:folyamatok:atteres" text:style-name="Internet_20_link" text:visited-style-name="Visited_20_Internet_20_Link">Áttérés más rendszerről az eVIR-re</text:a>. Ez az oldal onnan folytatja.</text:p>
      <text:p text:style-name="Horizontal_20_Line"/>
      <text:h text:style-name="Heading_20_3" text:outline-level="3"><text:bookmark-start text:name="__RefHeading___a_folyamat_madartavlatbol_2"/><text:bookmark-start text:name="a_folyamat_madartavlatbol"/>A folyamat madártávlatból<text:bookmark-end text:name="__RefHeading___a_folyamat_madartavlatbol_2"/><text:bookmark-end text:name="a_folyamat_madartavlatbol"/></text:h>
      <text:p text:style-name="Text_20_body"><draw:frame draw:style-name="media" draw:name="0" text:anchor-type="as-char" draw:z-index="0" svg:width="" svg:rel-width="100%" svg:height="0cm"><draw:image xlink:href="Pictures/bd783c41974b933dd8d67243da0b0c02.svg" xlink:type="simple" xlink:show="embed" xlink:actuate="onLoad"/></draw:frame></text:p>
      <text:p text:style-name="Text_20_body">A rendszer <text:span text:style-name="Strong_20_Emphasis">raktár-központú</text:span>. A készletkezelés alapszabálya, ami az egész folyamatot meghatározza:</text:p>
      <text:p text:style-name="Text_20_body"><text:span text:style-name=""/> Termék <text:span text:style-name="Strong_20_Emphasis">kizárólag raktári bevételezéssel</text:span> (vagy gyártással) kerülhet be a rendszerbe, és <text:span text:style-name="Strong_20_Emphasis">kizárólag számlán vagy szállítólevélen</text:span> hagyhatja el azt. Közben tetszőleges számú raktárban és bizonylaton megfordulhat. Részletesen: <text:a xlink:type="simple" xlink:href="https://doc.evir.hu/doku.php/evir:raktar:keszletkezeles" text:style-name="Internet_20_link" text:visited-style-name="Visited_20_Internet_20_Link">Készletkezelés</text:a>.</text:p>
      <text:p text:style-name="Horizontal_20_Line"/>
      <text:h text:style-name="Heading_20_3" text:outline-level="3"><text:bookmark-start text:name="__RefHeading___alapfogalmak_3"/><text:bookmark-start text:name="alapfogalmak"/>Alapfogalmak<text:bookmark-end text:name="__RefHeading___alapfogalmak_3"/><text:bookmark-end text:name="alapfogalmak"/></text:h>
      <text:p text:style-name="Text_20_body">Ezek azok a fogalmak, amelyeken a kezdő felhasználók a leggyakrabban elcsúsznak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ogalom </text:p>
          </table:table-cell>
          <table:table-cell office:value-type="string" table:style-name="tableheader">
            <text:p text:style-name="Table_20_Heading"> Mit jelen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ikktörzs</text:span> </text:p>
          </table:table-cell>
          <table:table-cell office:value-type="string" table:style-name="tablecell">
            <text:p text:style-name="tablealignleft"> A termékek és szolgáltatások törzsadata. <text:span text:style-name="Strong_20_Emphasis">Mennyiség nincs benne</text:span>, csak maga a cikk (cikkszám, megnevezés, mennyiségi egység, ÁFA, árak). Hogy miből mennyi van, azt a raktár mondja meg. → <text:a xlink:type="simple" xlink:href="https://doc.evir.hu/doku.php/evir:torzsadatok:cikktorzs:cikkszamok" text:style-name="Internet_20_link" text:visited-style-name="Visited_20_Internet_20_Link">Cikkszámok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ermék / szolgáltatás</text:span> </text:p>
          </table:table-cell>
          <table:table-cell office:value-type="string" table:style-name="tablecell">
            <text:p text:style-name="tablealignleft"> A <text:span text:style-name="Strong_20_Emphasis">termék</text:span> raktárban tartható, mozgatható, leltározható. A <text:span text:style-name="Strong_20_Emphasis">szolgáltatás</text:span> nem: nincs készlete, közvetlenül bizonylatra kerül. Szerződésre kizárólag szolgáltatás tehető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artner</text:span> </text:p>
          </table:table-cell>
          <table:table-cell office:value-type="string" table:style-name="tablecell">
            <text:p text:style-name="tablealignleft"> A vevő és a szállító <text:span text:style-name="Strong_20_Emphasis">ugyanabban a partnertörzsben</text:span> van. Hogy valaki vevő vagy szállító, azt nem a törzsadat dönti el, hanem az, hogy milyen bizonylatra kerül. → <text:a xlink:type="simple" xlink:href="https://doc.evir.hu/doku.php/evir:partnerek:partner_nyilvantartas" text:style-name="Internet_20_link" text:visited-style-name="Visited_20_Internet_20_Link">Partnernyilvántartás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aktár</text:span> </text:p>
          </table:table-cell>
          <table:table-cell office:value-type="string" table:style-name="tablecell">
            <text:p text:style-name="tablealignleft"> Virtuális raktárból korlátlan számú lehet: főraktár, alapanyagraktár, telephelyi raktár, partnernek félretett áru raktára, bizományos raktár. → <text:a xlink:type="simple" xlink:href="https://doc.evir.hu/doku.php/evir:torzsadatok:raktar:torzs_raktar" text:style-name="Internet_20_link" text:visited-style-name="Visited_20_Internet_20_Link">Raktár törzsadatok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 rendelés raktára</text:span> </text:p>
          </table:table-cell>
          <table:table-cell office:value-type="string" table:style-name="tablecell">
            <text:p text:style-name="tablealignleft"> <text:span text:style-name="Strong_20_Emphasis">Minden vevői rendeléshez automatikusan létrejön egy saját, virtuális raktár.</text:span> A rendelés teljesíthetőségét a rendszer úgy dönti el, hogy ennek a raktárnak a tartalmát veti össze a rendelés tételeivel. A készlet „lefoglalása” azt jelenti, hogy a termék raktárközi mozgással ide kerül. A rendelés kiszámlázásával ez a raktár megszűnik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egen készlet</text:span> </text:p>
          </table:table-cell>
          <table:table-cell office:value-type="string" table:style-name="tablecell">
            <text:p text:style-name="tablealignleft"> Szállítólevélről bevételezett, a szállító által még ki nem számlázott áru. A rendszer nyilvántartja, és bizonylatkészítéskor jelzi. A szállítói számla megérkezésekor kell összevezetni. → <text:a xlink:type="simple" xlink:href="https://doc.evir.hu/doku.php/evir:raktar:raktar_bevetelezes" text:style-name="Internet_20_link" text:visited-style-name="Visited_20_Internet_20_Link">Raktári bevételezés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eljesíthetőségi állapot</text:span> </text:p>
          </table:table-cell>
          <table:table-cell office:value-type="string" table:style-name="tablecell">
            <text:p text:style-name="tablealignleft"> A vevői rendelés állapota: <text:span text:style-name="Emphasis">Nyitva</text:span> → <text:span text:style-name="Emphasis">Részteljesíthető</text:span> → <text:span text:style-name="Emphasis">Teljesíthető</text:span> → <text:span text:style-name="Emphasis">Teljesítve</text:span>. Nem kézzel állítjuk, a rendszer számolja a rendelés raktárának tartalmából. → <text:a xlink:type="simple" xlink:href="https://doc.evir.hu/doku.php/evir:rendeles:vevoi:rendeles_allapotok" text:style-name="Internet_20_link" text:visited-style-name="Visited_20_Internet_20_Link">Rendelés állapotok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zámlázandó</text:span> </text:p>
          </table:table-cell>
          <table:table-cell office:value-type="string" table:style-name="tablecell">
            <text:p text:style-name="tablealignleft"> Előkészített, még ki nem számlázott tétel (tipikusan teljesített szerződésből). Innen készül a tömeges számlázás. → <text:a xlink:type="simple" xlink:href="https://doc.evir.hu/doku.php/evir:szamlazandok:szamlazandok" text:style-name="Internet_20_link" text:visited-style-name="Visited_20_Internet_20_Link">Számlázandók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lőzmény bizonylat</text:span> </text:p>
          </table:table-cell>
          <table:table-cell office:value-type="string" table:style-name="tablecell">
            <text:p text:style-name="tablealignleft"> Számlát lehet a semmiből is készíteni, de készülhet vevői rendelésből, szállítólevélből, munkalapból is — ilyenkor a tételeket nem kell újra bevinni. </text:p>
          </table:table-cell>
        </table:table-row>
      </table:table>
      <text:p text:style-name="Horizontal_20_Line"/>
      <text:h text:style-name="Heading_20_3" text:outline-level="3"><text:bookmark-start text:name="__RefHeading___a_folyamat_szakaszai_4"/><text:bookmark-start text:name="a_folyamat_szakaszai"/>A folyamat szakaszai<text:bookmark-end text:name="__RefHeading___a_folyamat_szakaszai_4"/><text:bookmark-end text:name="a_folyamat_szakaszai"/></text:h>
      <text:h text:style-name="Heading_20_4" text:outline-level="4"><text:bookmark-start text:name="__RefHeading___elokeszites_toerzsadatok_5"/><text:bookmark-start text:name="elokeszites_toerzsadatok"/>1. Előkészítés — törzsadatok<text:bookmark-end text:name="__RefHeading___elokeszites_toerzsadatok_5"/><text:bookmark-end text:name="elokeszites_toerzsadatok"/></text:h>
      <text:p text:style-name="Text_20_body"><text:span text:style-name="Source_20_Text">Törzsadatok</text:span></text:p>
      <text:p text:style-name="Text_20_body">Mielőtt bármi mozogna: cikkek (termék és/vagy szolgáltatás), legalább egy raktár, partnerek, árkategóriák, ÁFA kulcsok és fizetési módok. Ha webshop is lesz, ugyanitt kell elvégezni a cikkek webshopos előkészítését (tulajdonságok, kategóriák, képek, láthatóság).</text:p>
      <text:list text:style-name="List_20_1" text:continue-numbering="false">
        <text:list-item>
          <text:p text:style-name="List_20_1_Content_First"> <text:span text:style-name="Strong_20_Emphasis">Részletesen:</text:span> <text:a xlink:type="simple" xlink:href="https://doc.evir.hu/doku.php/evir:folyamatok:elokeszites" text:style-name="Internet_20_link" text:visited-style-name="Visited_20_Internet_20_Link">Előkészítés — törzsadatok</text:a></text:p>
        </text:list-item>
        <text:list-item>
          <text:p text:style-name="List_20_1_Content_Last"> <text:a xlink:type="simple" xlink:href="https://doc.evir.hu/doku.php/evir:torzsadatok:torzsadat_kezeles" text:style-name="Internet_20_link" text:visited-style-name="Visited_20_Internet_20_Link">Törzsadat kezelés</text:a>, <text:a xlink:type="simple" xlink:href="https://doc.evir.hu/doku.php/evir:torzsadatok:cikktorzs:cikkszamok" text:style-name="Internet_20_link" text:visited-style-name="Visited_20_Internet_20_Link">Cikkszámok</text:a>, <text:a xlink:type="simple" xlink:href="https://doc.evir.hu/doku.php/evir:torzsadatok:raktar:torzs_raktar" text:style-name="Internet_20_link" text:visited-style-name="Visited_20_Internet_20_Link">Raktár törzsadatok</text:a>, <text:a xlink:type="simple" xlink:href="https://doc.evir.hu/doku.php/evir:torzsadatok:penzugyi:torzs_penzugy" text:style-name="Internet_20_link" text:visited-style-name="Visited_20_Internet_20_Link">Pénzügyi törzsadatok</text:a></text:p>
        </text:list-item>
      </text:list>
      <text:h text:style-name="Heading_20_4" text:outline-level="4"><text:bookmark-start text:name="__RefHeading___beszerzes_6"/><text:bookmark-start text:name="beszerzes"/>2. Beszerzés<text:bookmark-end text:name="__RefHeading___beszerzes_6"/><text:bookmark-end text:name="beszerzes"/></text:h>
      <text:p text:style-name="Text_20_body"><text:span text:style-name="Source_20_Text">Rendelések → Beszállítói</text:span> , <text:span text:style-name="Source_20_Text">Raktár → Bevételezés számláról</text:span> / <text:span text:style-name="Source_20_Text">Bevételezés szállítólevélről</text:span></text:p>
      <text:p text:style-name="Text_20_body">A beszerzés opcionálisan <text:span text:style-name="Strong_20_Emphasis">beszállítói rendeléssel</text:span> kezdődik, ami később a bevételezés alapja lehet (nem kell újra rögzíteni a tételeket). A bevételezés kétféle lehet: a szállító <text:span text:style-name="Strong_20_Emphasis">számlája</text:span> alapján (ez az egyszerűbb, tipikus eset), vagy a <text:span text:style-name="Strong_20_Emphasis">szállítólevele</text:span> alapján — utóbbinál a termék <text:span text:style-name="Emphasis">idegen készletként</text:span> kerül be, és a számla megérkezésekor kell összevezetni. A bevételezésből automatikusan lehet szállítói számlát rögzíteni a pénzügyi nyilvántartásba.</text:p>
      <text:list text:style-name="List_20_1" text:continue-numbering="false">
        <text:list-item>
          <text:p text:style-name="List_20_1_Content_First"> <text:span text:style-name="Strong_20_Emphasis">Részletesen:</text:span> <text:a xlink:type="simple" xlink:href="https://doc.evir.hu/doku.php/evir:folyamatok:beszerzes" text:style-name="Internet_20_link" text:visited-style-name="Visited_20_Internet_20_Link">Beszerzési folyamat</text:a></text:p>
        </text:list-item>
        <text:list-item>
          <text:p text:style-name="List_20_1_Content_Last"> <text:a xlink:type="simple" xlink:href="https://doc.evir.hu/doku.php/evir:rendeles:szallitoi:szallitoi_rendeles" text:style-name="Internet_20_link" text:visited-style-name="Visited_20_Internet_20_Link">Szállítói rendelés</text:a>, <text:a xlink:type="simple" xlink:href="https://doc.evir.hu/doku.php/evir:raktar:raktar_bevetelezes" text:style-name="Internet_20_link" text:visited-style-name="Visited_20_Internet_20_Link">Raktári bevételezés</text:a></text:p>
        </text:list-item>
      </text:list>
      <text:h text:style-name="Heading_20_4" text:outline-level="4"><text:bookmark-start text:name="__RefHeading___gyartas_7"/><text:bookmark-start text:name="gyartas"/>3. Gyártás<text:bookmark-end text:name="__RefHeading___gyartas_7"/><text:bookmark-end text:name="gyartas"/></text:h>
      <text:p text:style-name="Text_20_body"><text:span text:style-name="Source_20_Text">Gyártás</text:span></text:p>
      <text:p text:style-name="Text_20_body">Termék nem csak beszerzéssel kerülhet raktárba: a gyártás modul az alapanyagokat kivezeti az alapanyagraktárból, és a legyártott terméket bevételezi a célraktárba. Történhet egyedileg, vagy előre rögzített <text:span text:style-name="Strong_20_Emphasis">recept</text:span> alapján.</text:p>
      <text:list text:style-name="List_20_1" text:continue-numbering="false">
        <text:list-item>
          <text:p text:style-name="List_20_1_Content_First"> <text:span text:style-name="Strong_20_Emphasis">Részletesen:</text:span> <text:a xlink:type="simple" xlink:href="https://doc.evir.hu/doku.php/evir:folyamatok:gyartas" text:style-name="Internet_20_link" text:visited-style-name="Visited_20_Internet_20_Link">Gyártási folyamat</text:a></text:p>
        </text:list-item>
        <text:list-item>
          <text:p text:style-name="List_20_1_Content_Last"> <text:a xlink:type="simple" xlink:href="https://doc.evir.hu/doku.php/evir:gyartas:gyartas" text:style-name="Internet_20_link" text:visited-style-name="Visited_20_Internet_20_Link">Gyártás</text:a></text:p>
        </text:list-item>
      </text:list>
      <text:h text:style-name="Heading_20_4" text:outline-level="4"><text:bookmark-start text:name="__RefHeading___keszletkezeles_8"/><text:bookmark-start text:name="keszletkezeles"/>4. Készletkezelés<text:bookmark-end text:name="__RefHeading___keszletkezeles_8"/><text:bookmark-end text:name="keszletkezeles"/></text:h>
      <text:p text:style-name="Text_20_body"><text:span text:style-name="Source_20_Text">Raktár</text:span></text:p>
      <text:p text:style-name="Text_20_body">A raktárak közötti mozgatás, a leltározás (vak- és tükörleltár, leltárfelvételi ívek), az eltérések rendezése raktár korrekcióval, és a készlet lekérdezése.</text:p>
      <text:list text:style-name="List_20_1" text:continue-numbering="false">
        <text:list-item>
          <text:p text:style-name="List_20_1_Content_First"> <text:span text:style-name="Strong_20_Emphasis">Részletesen:</text:span> <text:a xlink:type="simple" xlink:href="https://doc.evir.hu/doku.php/evir:folyamatok:keszletkezeles" text:style-name="Internet_20_link" text:visited-style-name="Visited_20_Internet_20_Link">Készletkezelési folyamat</text:a></text:p>
        </text:list-item>
        <text:list-item>
          <text:p text:style-name="List_20_1_Content_Last"> <text:a xlink:type="simple" xlink:href="https://doc.evir.hu/doku.php/evir:raktar:keszletkezeles" text:style-name="Internet_20_link" text:visited-style-name="Visited_20_Internet_20_Link">Készletkezelés</text:a>, <text:a xlink:type="simple" xlink:href="https://doc.evir.hu/doku.php/evir:raktar:raktarkozi_mozgas" text:style-name="Internet_20_link" text:visited-style-name="Visited_20_Internet_20_Link">Raktárközi mozgás</text:a>, <text:a xlink:type="simple" xlink:href="https://doc.evir.hu/doku.php/evir:raktar:leltar:leltar" text:style-name="Internet_20_link" text:visited-style-name="Visited_20_Internet_20_Link">Leltár</text:a>, <text:a xlink:type="simple" xlink:href="https://doc.evir.hu/doku.php/evir:raktar:raktar_korrekcio" text:style-name="Internet_20_link" text:visited-style-name="Visited_20_Internet_20_Link">Raktár korrekció</text:a></text:p>
        </text:list-item>
      </text:list>
      <text:h text:style-name="Heading_20_4" text:outline-level="4"><text:bookmark-start text:name="__RefHeading___ertekesites_ajanlat_es_vevoi_rendeles_9"/><text:bookmark-start text:name="ertekesites_ajanlat_es_vevoi_rendeles"/>5. Értékesítés — ajánlat és vevői rendelés<text:bookmark-end text:name="__RefHeading___ertekesites_ajanlat_es_vevoi_rendeles_9"/><text:bookmark-end text:name="ertekesites_ajanlat_es_vevoi_rendeles"/></text:h>
      <text:p text:style-name="Text_20_body"><text:span text:style-name="Source_20_Text">Árajánlatok</text:span> , <text:span text:style-name="Source_20_Text">Rendelések → Vevői</text:span></text:p>
      <text:p text:style-name="Text_20_body">Az <text:span text:style-name="Strong_20_Emphasis">ajánlat</text:span> nem foglal készletet, csak tájékoztat. Belőle egy gombnyomással vevői rendelés generálható, de rendelés ajánlat nélkül is készülhet. A vevői rendelés tételei háromféleképpen vehetők fel: a <text:span text:style-name="Strong_20_Emphasis">cikktörzsből</text:span> (később kell hozzá készletet foglalni), a <text:span text:style-name="Strong_20_Emphasis">raktárból</text:span> (a rendszer azonnal átmozgatja a rendelés raktárába), vagy <text:span text:style-name="Strong_20_Emphasis">beszállítótól</text:span> (a vevői rendeléssel egyidejűleg beszállítói rendelés is készül).</text:p>
      <text:list text:style-name="List_20_1" text:continue-numbering="false">
        <text:list-item>
          <text:p text:style-name="List_20_1_Content_First"> <text:span text:style-name="Strong_20_Emphasis">Részletesen:</text:span> <text:a xlink:type="simple" xlink:href="https://doc.evir.hu/doku.php/evir:folyamatok:ertekesites" text:style-name="Internet_20_link" text:visited-style-name="Visited_20_Internet_20_Link">Értékesítési folyamat</text:a></text:p>
        </text:list-item>
        <text:list-item>
          <text:p text:style-name="List_20_1_Content_Last"> <text:a xlink:type="simple" xlink:href="https://doc.evir.hu/doku.php/evir:arajanlat:ajanlat" text:style-name="Internet_20_link" text:visited-style-name="Visited_20_Internet_20_Link">Árajánlat</text:a>, <text:a xlink:type="simple" xlink:href="https://doc.evir.hu/doku.php/evir:rendeles:vevoi:vevoi_rendeles" text:style-name="Internet_20_link" text:visited-style-name="Visited_20_Internet_20_Link">Vevői rendelés</text:a>, <text:a xlink:type="simple" xlink:href="https://doc.evir.hu/doku.php/evir:rendeles:muveletek:rendeles_raktarmozgas" text:style-name="Internet_20_link" text:visited-style-name="Visited_20_Internet_20_Link">Rendelés raktármozgás</text:a>, <text:a xlink:type="simple" xlink:href="https://doc.evir.hu/doku.php/evir:proforma:proforma_szamla" text:style-name="Internet_20_link" text:visited-style-name="Visited_20_Internet_20_Link">Proforma számla</text:a></text:p>
        </text:list-item>
      </text:list>
      <text:h text:style-name="Heading_20_4" text:outline-level="4"><text:bookmark-start text:name="__RefHeading___webshop_a_megrendeles_masik_utja_10"/><text:bookmark-start text:name="webshop_a_megrendeles_masik_utja"/>Webshop — a megrendelés másik útja<text:bookmark-end text:name="__RefHeading___webshop_a_megrendeles_masik_utja_10"/><text:bookmark-end text:name="webshop_a_megrendeles_masik_utja"/></text:h>
      <text:p text:style-name="Text_20_body"><text:span text:style-name="Source_20_Text">Webshop</text:span> , <text:span text:style-name="Source_20_Text">Webshop connector</text:span></text:p>
      <text:p text:style-name="Text_20_body">A vevői rendelés nem csak kézzel keletkezhet. Az eVIR <text:span text:style-name="Strong_20_Emphasis">saját (B2B) webshopjából</text:span> és a csatlakoztatott <text:span text:style-name="Strong_20_Emphasis">külső (B2C) webáruházakból</text:span> (Unas, Shoprenter, Shopify, WooCommerce) beérkező megrendelések ugyanabba a vevői rendeléskezelőbe kerülnek, és onnantól ugyanaz a folyamatuk.</text:p>
      <text:list text:style-name="List_20_1" text:continue-numbering="false">
        <text:list-item>
          <text:p text:style-name="List_20_1_Content_First"> <text:span text:style-name="Strong_20_Emphasis">Részletesen:</text:span> <text:a xlink:type="simple" xlink:href="https://doc.evir.hu/doku.php/evir:folyamatok:webshop_belso" text:style-name="Internet_20_link" text:visited-style-name="Visited_20_Internet_20_Link">Belső (B2B) webshop beüzemelése</text:a> · <text:a xlink:type="simple" xlink:href="https://doc.evir.hu/doku.php/evir:folyamatok:webshop_kulso" text:style-name="Internet_20_link" text:visited-style-name="Visited_20_Internet_20_Link">Külső webshop csatlakoztatása</text:a></text:p>
        </text:list-item>
        <text:list-item>
          <text:p text:style-name="List_20_1_Content_Last"> <text:a xlink:type="simple" xlink:href="https://doc.evir.hu/doku.php/evir:webshop:altalanos" text:style-name="Internet_20_link" text:visited-style-name="Visited_20_Internet_20_Link">Webshop</text:a>, <text:a xlink:type="simple" xlink:href="https://doc.evir.hu/doku.php/evir:webshop_connector:kulso_webshop" text:style-name="Internet_20_link" text:visited-style-name="Visited_20_Internet_20_Link">Külső webshop üzemeltetése</text:a></text:p>
        </text:list-item>
      </text:list>
      <text:h text:style-name="Heading_20_4" text:outline-level="4"><text:bookmark-start text:name="__RefHeading___kiszallitas_11"/><text:bookmark-start text:name="kiszallitas"/>6. Kiszállítás<text:bookmark-end text:name="__RefHeading___kiszallitas_11"/><text:bookmark-end text:name="kiszallitas"/></text:h>
      <text:p text:style-name="Text_20_body"><text:span text:style-name="Source_20_Text">Szállítólevél</text:span></text:p>
      <text:p text:style-name="Text_20_body">Az árumozgás dokumentálása és az átvétel igazolása. A szállítólevél lehet a számla előzménye — a rendszer a részszámlázást is kezeli. Ide tartoznak a szállítási módok, csomagpontok, futárcégek is.</text:p>
      <text:list text:style-name="List_20_1" text:continue-numbering="false">
        <text:list-item>
          <text:p text:style-name="List_20_1_Content_First"> <text:span text:style-name="Strong_20_Emphasis">Részletesen:</text:span> <text:a xlink:type="simple" xlink:href="https://doc.evir.hu/doku.php/evir:folyamatok:kiszallitas" text:style-name="Internet_20_link" text:visited-style-name="Visited_20_Internet_20_Link">Kiszállítási folyamat</text:a></text:p>
        </text:list-item>
        <text:list-item>
          <text:p text:style-name="List_20_1_Content_Last"> <text:a xlink:type="simple" xlink:href="https://doc.evir.hu/doku.php/evir:szallitolevel:szallitolevel" text:style-name="Internet_20_link" text:visited-style-name="Visited_20_Internet_20_Link">Szállítólevél</text:a>, <text:a xlink:type="simple" xlink:href="https://doc.evir.hu/doku.php/evir:torzsadatok:rendeles:rendeles_szallitasi_mod" text:style-name="Internet_20_link" text:visited-style-name="Visited_20_Internet_20_Link">Szállítási módok</text:a></text:p>
        </text:list-item>
      </text:list>
      <text:h text:style-name="Heading_20_4" text:outline-level="4"><text:bookmark-start text:name="__RefHeading___munkalap_es_tms_munkaorak_12"/><text:bookmark-start text:name="munkalap_es_tms_munkaorak"/>7. Munkalap és TMS munkaórák<text:bookmark-end text:name="__RefHeading___munkalap_es_tms_munkaorak_12"/><text:bookmark-end text:name="munkalap_es_tms_munkaorak"/></text:h>
      <text:p text:style-name="Text_20_body"><text:span text:style-name="Source_20_Text">Munkalap</text:span> , <text:span text:style-name="Source_20_Text">TMS</text:span></text:p>
      <text:p text:style-name="Text_20_body">A munkalapra termék és szolgáltatás egyaránt kerülhet, majd a munkalap számlázható. A <text:span text:style-name="Strong_20_Emphasis">TMS</text:span> feladat- és projektkezelőben rögzített munkaórákból szintén készülhet munkalap.</text:p>
      <text:list text:style-name="List_20_1" text:continue-numbering="false">
        <text:list-item>
          <text:p text:style-name="List_20_1_Content_First"> <text:span text:style-name="Strong_20_Emphasis">Részletesen:</text:span> <text:a xlink:type="simple" xlink:href="https://doc.evir.hu/doku.php/evir:folyamatok:munkalap" text:style-name="Internet_20_link" text:visited-style-name="Visited_20_Internet_20_Link">Munkalap és TMS munkaórák</text:a></text:p>
        </text:list-item>
        <text:list-item>
          <text:p text:style-name="List_20_1_Content_Last"> <text:a xlink:type="simple" xlink:href="https://doc.evir.hu/doku.php/evir:munkalap:munkalap" text:style-name="Internet_20_link" text:visited-style-name="Visited_20_Internet_20_Link">Munkalap</text:a>, <text:a xlink:type="simple" xlink:href="https://doc.evir.hu/doku.php/evir:tms:tms" text:style-name="Internet_20_link" text:visited-style-name="Visited_20_Internet_20_Link">TMS</text:a></text:p>
        </text:list-item>
      </text:list>
      <text:h text:style-name="Heading_20_4" text:outline-level="4"><text:bookmark-start text:name="__RefHeading___szolgaltatasok_es_szerzodesek_13"/><text:bookmark-start text:name="szolgaltatasok_es_szerzodesek"/>8. Szolgáltatások és szerződések<text:bookmark-end text:name="__RefHeading___szolgaltatasok_es_szerzodesek_13"/><text:bookmark-end text:name="szolgaltatasok_es_szerzodesek"/></text:h>
      <text:p text:style-name="Text_20_body"><text:span text:style-name="Source_20_Text">Szerződés</text:span> , <text:span text:style-name="Source_20_Text">Számlázandók</text:span></text:p>
      <text:p text:style-name="Text_20_body">A szerződésnyilvántartásban <text:span text:style-name="Strong_20_Emphasis">kizárólag szolgáltatások</text:span> szerepelnek (pl. előfizetés, bérleti díj, támogatás). A szerződéseket egyedileg vagy tömegesen lehet teljesíteni; a teljesítésekből <text:span text:style-name="Emphasis">számlázandó</text:span> tételek lesznek, amelyeket aztán tömegesen ki lehet számlázni.</text:p>
      <text:list text:style-name="List_20_1" text:continue-numbering="false">
        <text:list-item>
          <text:p text:style-name="List_20_1_Content_First"> <text:span text:style-name="Strong_20_Emphasis">Részletesen:</text:span> <text:a xlink:type="simple" xlink:href="https://doc.evir.hu/doku.php/evir:folyamatok:szolgaltatas_szerzodes" text:style-name="Internet_20_link" text:visited-style-name="Visited_20_Internet_20_Link">Szolgáltatás- és szerződésfolyamat</text:a></text:p>
        </text:list-item>
        <text:list-item>
          <text:p text:style-name="List_20_1_Content_Last"> <text:a xlink:type="simple" xlink:href="https://doc.evir.hu/doku.php/evir:szerzodes:altalanos" text:style-name="Internet_20_link" text:visited-style-name="Visited_20_Internet_20_Link">Szerződések</text:a>, <text:a xlink:type="simple" xlink:href="https://doc.evir.hu/doku.php/evir:szamlazandok:szamlazandok" text:style-name="Internet_20_link" text:visited-style-name="Visited_20_Internet_20_Link">Számlázandók</text:a></text:p>
        </text:list-item>
      </text:list>
      <text:h text:style-name="Heading_20_4" text:outline-level="4"><text:bookmark-start text:name="__RefHeading___szamlazas_14"/><text:bookmark-start text:name="szamlazas"/>9. Számlázás<text:bookmark-end text:name="__RefHeading___szamlazas_14"/><text:bookmark-end text:name="szamlazas"/></text:h>
      <text:p text:style-name="Text_20_body"><text:span text:style-name="Source_20_Text">Számlázás</text:span></text:p>
      <text:p text:style-name="Text_20_body">Számlát lehet előzmény bizonylat nélkül készíteni (raktárból, cikktörzsből vagy szolgáltatásból), illetve vevői rendelésből, szállítólevélből, munkalapból, vagy a számlázandókból tömegesen. Ide tartozik a pénztárgépes bizonylat és a NAV Online Számla adatszolgáltatás is.</text:p>
      <text:list text:style-name="List_20_1" text:continue-numbering="false">
        <text:list-item>
          <text:p text:style-name="List_20_1_Content_First"> <text:span text:style-name="Strong_20_Emphasis">Részletesen:</text:span> <text:a xlink:type="simple" xlink:href="https://doc.evir.hu/doku.php/evir:folyamatok:szamlazas" text:style-name="Internet_20_link" text:visited-style-name="Visited_20_Internet_20_Link">Számlázási folyamat</text:a></text:p>
        </text:list-item>
        <text:list-item>
          <text:p text:style-name="List_20_1_Content_Last"> <text:a xlink:type="simple" xlink:href="https://doc.evir.hu/doku.php/evir:szamlazas:szamla" text:style-name="Internet_20_link" text:visited-style-name="Visited_20_Internet_20_Link">Számla</text:a>, <text:a xlink:type="simple" xlink:href="https://doc.evir.hu/doku.php/evir:szamlazas:szamlazas_menu" text:style-name="Internet_20_link" text:visited-style-name="Visited_20_Internet_20_Link">Számlázás menü</text:a>, <text:a xlink:type="simple" xlink:href="https://doc.evir.hu/doku.php/evir:onlineszamla:onlineszamla" text:style-name="Internet_20_link" text:visited-style-name="Visited_20_Internet_20_Link">Online Számla</text:a></text:p>
        </text:list-item>
      </text:list>
      <text:h text:style-name="Heading_20_4" text:outline-level="4"><text:bookmark-start text:name="__RefHeading___penzuegy_15"/><text:bookmark-start text:name="penzuegy"/>10. Pénzügy<text:bookmark-end text:name="__RefHeading___penzuegy_15"/><text:bookmark-end text:name="penzuegy"/></text:h>
      <text:p text:style-name="Text_20_body"><text:span text:style-name="Source_20_Text">Pénzügy</text:span></text:p>
      <text:p text:style-name="Text_20_body">A kiállított vevői számla <text:span text:style-name="Strong_20_Emphasis">automatikusan</text:span> átkerül a pénzügyi számlanyilvántartásba. A szállítói számlák a bevételezésből importálhatók vagy kézzel rögzíthetők. A kiegyenlítést bankon vagy házipénztáron keresztül lehet kezelni, vagy a számla egyszerűen lezárható. A nyitott vevői számlák alapján a rendszer automatikusan küld egyenlegértesítőt és fizetési felszólítást.</text:p>
      <text:list text:style-name="List_20_1" text:continue-numbering="false">
        <text:list-item>
          <text:p text:style-name="List_20_1_Content_First"> <text:span text:style-name="Strong_20_Emphasis">Részletesen:</text:span> <text:a xlink:type="simple" xlink:href="https://doc.evir.hu/doku.php/evir:folyamatok:penzugy" text:style-name="Internet_20_link" text:visited-style-name="Visited_20_Internet_20_Link">Pénzügyi folyamat</text:a></text:p>
        </text:list-item>
        <text:list-item>
          <text:p text:style-name="List_20_1_Content_Last"> <text:a xlink:type="simple" xlink:href="https://doc.evir.hu/doku.php/evir:penzugy:penzugy" text:style-name="Internet_20_link" text:visited-style-name="Visited_20_Internet_20_Link">Pénzügy</text:a>, <text:a xlink:type="simple" xlink:href="https://doc.evir.hu/doku.php/evir:penzugy:penzugyi_szamlak:szamla_nyilvantartas" text:style-name="Internet_20_link" text:visited-style-name="Visited_20_Internet_20_Link">Számla nyilvántartás</text:a>, <text:a xlink:type="simple" xlink:href="https://doc.evir.hu/doku.php/evir:penzugy:penzugyi_levelek" text:style-name="Internet_20_link" text:visited-style-name="Visited_20_Internet_20_Link">Pénzügyi levelek</text:a></text:p>
        </text:list-item>
      </text:list>
      <text:h text:style-name="Heading_20_4" text:outline-level="4"><text:bookmark-start text:name="__RefHeading___ha_valami_visszafele_megy_16"/><text:bookmark-start text:name="ha_valami_visszafele_megy"/>Ha valami visszafelé megy<text:bookmark-end text:name="__RefHeading___ha_valami_visszafele_megy_16"/><text:bookmark-end text:name="ha_valami_visszafele_megy"/></text:h>
      <text:p text:style-name="Text_20_body">Sztornó, helyesbítés, visszáru, téves bevételezés, lezárás visszavonása:
<text:a xlink:type="simple" xlink:href="https://doc.evir.hu/doku.php/evir:folyamatok:visszaru_storno" text:style-name="Internet_20_link" text:visited-style-name="Visited_20_Internet_20_Link">Visszáru, sztornó, helyesbítés</text:a></text:p>
      <text:h text:style-name="Heading_20_4" text:outline-level="4"><text:bookmark-start text:name="__RefHeading___specialis_keszletmozgasok_17"/><text:bookmark-start text:name="specialis_keszletmozgasok"/>Speciális készletmozgások<text:bookmark-end text:name="__RefHeading___specialis_keszletmozgasok_17"/><text:bookmark-end text:name="specialis_keszletmozgasok"/></text:h>
      <text:p text:style-name="Text_20_body">Bizományba adás és vétel, kölcsönzés, szerviz (eszközkezelő):
<text:a xlink:type="simple" xlink:href="https://doc.evir.hu/doku.php/evir:folyamatok:specialis_keszletmozgas" text:style-name="Internet_20_link" text:visited-style-name="Visited_20_Internet_20_Link">Speciális készletmozgások</text:a></text:p>
      <text:p text:style-name="Horizontal_20_Line"/>
      <text:h text:style-name="Heading_20_3" text:outline-level="3"><text:bookmark-start text:name="__RefHeading___melyik_utat_erdemes_valasztani_18"/><text:bookmark-start text:name="melyik_utat_erdemes_valasztani"/>Melyik utat érdemes választani?<text:bookmark-end text:name="__RefHeading___melyik_utat_erdemes_valasztani_18"/><text:bookmark-end text:name="melyik_utat_erdemes_valasztani"/></text:h>
      <text:h text:style-name="Heading_20_4" text:outline-level="4"><text:bookmark-start text:name="__RefHeading___bevetelezesszallitolevelrol_vagy_szamlarol_19"/><text:bookmark-start text:name="bevetelezesszallitolevelrol_vagy_szamlarol"/>Bevételezés: szállítólevélről vagy számláról?<text:bookmark-end text:name="__RefHeading___bevetelezesszallitolevelrol_vagy_szamlarol_19"/><text:bookmark-end text:name="bevetelezesszallitolevelrol_vagy_szamlaro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Helyzet </text:p>
          </table:table-cell>
          <table:table-cell office:value-type="string" table:style-name="tableheader">
            <text:p text:style-name="Table_20_Heading"> Melyik menüpont </text:p>
          </table:table-cell>
        </table:table-row>
        <table:table-row>
          <table:table-cell office:value-type="string" table:style-name="tablecell">
            <text:p text:style-name="tablealignleft"> A szállító a számlát az áruval együtt hozza </text:p>
          </table:table-cell>
          <table:table-cell office:value-type="string" table:style-name="tablecell">
            <text:p text:style-name="tablealignleft"> <text:span text:style-name="Source_20_Text">Raktár → Bevételezés számláról</text:span> — ez az egyszerűbb, tipikus eset </text:p>
          </table:table-cell>
        </table:table-row>
        <table:table-row>
          <table:table-cell office:value-type="string" table:style-name="tablecell">
            <text:p text:style-name="tablealignleft"> Az áru szállítólevéllel érkezik, a számla később jön </text:p>
          </table:table-cell>
          <table:table-cell office:value-type="string" table:style-name="tablecell">
            <text:p text:style-name="tablealignleft"> <text:span text:style-name="Source_20_Text">Raktár → Bevételezés szállítólevélről</text:span>, majd a számla megérkezésekor <text:span text:style-name="Source_20_Text">Bevételezés számláról</text:span> a <text:span text:style-name=""><text:span text:style-name="Strong_20_Emphasis">| <text:span text:style-name="">Rendezetlen szállítólevelek</text:span> |</text:span></text:span> gombbal. Ekkor <text:span text:style-name="Strong_20_Emphasis">nem történik újabb árumozgás.</text:span> </text:p>
          </table:table-cell>
        </table:table-row>
        <table:table-row>
          <table:table-cell office:value-type="string" table:style-name="tablecell">
            <text:p text:style-name="tablealignleft"> Nyitókészlet bevitele más rendszerből </text:p>
          </table:table-cell>
          <table:table-cell office:value-type="string" table:style-name="tablecell">
            <text:p text:style-name="tablealignleft"> <text:span text:style-name="Source_20_Text">Raktár → Bevételezés számláról</text:span> egy „Nyitókészlet„ nevű partnerrel → <text:a xlink:type="simple" xlink:href="https://doc.evir.hu/doku.php/evir:folyamatok:atteres" text:style-name="Internet_20_link" text:visited-style-name="Visited_20_Internet_20_Link">Áttérés</text:a> </text:p>
          </table:table-cell>
        </table:table-row>
      </table:table>
      <text:h text:style-name="Heading_20_4" text:outline-level="4"><text:bookmark-start text:name="__RefHeading___vevoi_rendeleshonnan_kerueljenek_ra_a_tetelek_20"/><text:bookmark-start text:name="vevoi_rendeleshonnan_kerueljenek_ra_a_tetelek"/>Vevői rendelés: honnan kerüljenek rá a tételek?<text:bookmark-end text:name="__RefHeading___vevoi_rendeleshonnan_kerueljenek_ra_a_tetelek_20"/><text:bookmark-end text:name="vevoi_rendeleshonnan_kerueljenek_ra_a_tetelek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Gomb </text:p>
          </table:table-cell>
          <table:table-cell office:value-type="string" table:style-name="tableheader">
            <text:p text:style-name="Table_20_Heading"> Mikor </text:p>
          </table:table-cell>
          <table:table-cell office:value-type="string" table:style-name="tableheader">
            <text:p text:style-name="Table_20_Heading"> Mi történik a készlettel </text:p>
          </table:table-cell>
        </table:table-row>
        <table:table-row>
          <table:table-cell office:value-type="string" table:style-name="tablecell">
            <text:p text:style-name="tablealignleft"> <text:span text:style-name=""><text:span text:style-name="Strong_20_Emphasis">| <text:span text:style-name="">Termék cikktörzsből</text:span> |</text:span></text:span> </text:p>
          </table:table-cell>
          <table:table-cell office:value-type="string" table:style-name="tablecell">
            <text:p text:style-name="tablealignleft"> Még nincs (elég) készlet, vagy később dől el, honnan lesz </text:p>
          </table:table-cell>
          <table:table-cell office:value-type="string" table:style-name="tablecell">
            <text:p text:style-name="tablealignleft"> Semmi. A készletet később kell a rendelés raktárába mozgatni (<text:span text:style-name="Source_20_Text">Rendelések → Műveletek → Rendelés raktármozgás</text:span>) </text:p>
          </table:table-cell>
        </table:table-row>
        <table:table-row>
          <table:table-cell office:value-type="string" table:style-name="tablecell">
            <text:p text:style-name="tablealignleft"> <text:span text:style-name=""><text:span text:style-name="Strong_20_Emphasis">| <text:span text:style-name="">Termék raktárból</text:span> |</text:span></text:span> </text:p>
          </table:table-cell>
          <table:table-cell office:value-type="string" table:style-name="tablecell">
            <text:p text:style-name="tablealignleft"> Van készlet, és azonnal le kell foglalni </text:p>
          </table:table-cell>
          <table:table-cell office:value-type="string" table:style-name="tablecell">
            <text:p text:style-name="tablealignleft"> A rendszer azonnal átmozgatja a terméket a főraktárból a rendelés raktárába </text:p>
          </table:table-cell>
        </table:table-row>
        <table:table-row>
          <table:table-cell office:value-type="string" table:style-name="tablecell">
            <text:p text:style-name="tablealignleft"> <text:span text:style-name=""><text:span text:style-name="Strong_20_Emphasis">| <text:span text:style-name="">Termék beszállítótól</text:span> |</text:span></text:span> </text:p>
          </table:table-cell>
          <table:table-cell office:value-type="string" table:style-name="tablecell">
            <text:p text:style-name="tablealignleft"> Nincs készlet, és a beszállítótól kell rendelni </text:p>
          </table:table-cell>
          <table:table-cell office:value-type="string" table:style-name="tablecell">
            <text:p text:style-name="tablealignleft"> Nem mozdul semmi, de a vevői rendeléssel egyidejűleg elkészül a beszállítói rendelés is </text:p>
          </table:table-cell>
        </table:table-row>
      </table:table>
      <text:h text:style-name="Heading_20_4" text:outline-level="4"><text:bookmark-start text:name="__RefHeading___szamlakell-e_ele_szallitolevel_21"/><text:bookmark-start text:name="szamlakell-e_ele_szallitolevel"/>Számla: kell-e elé szállítólevél?<text:bookmark-end text:name="__RefHeading___szamlakell-e_ele_szallitolevel_21"/><text:bookmark-end text:name="szamlakell-e_ele_szallitoleve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Helyzet </text:p>
          </table:table-cell>
          <table:table-cell office:value-type="string" table:style-name="tableheader">
            <text:p text:style-name="Table_20_Heading"> Út </text:p>
          </table:table-cell>
        </table:table-row>
        <table:table-row>
          <table:table-cell office:value-type="string" table:style-name="tablecell">
            <text:p text:style-name="tablealignleft"> Az áru és a számla egyszerre jut el a vevőhöz </text:p>
          </table:table-cell>
          <table:table-cell office:value-type="string" table:style-name="tablecell">
            <text:p text:style-name="tablealignleft"> Közvetlenül számla — szállítólevél nélkül </text:p>
          </table:table-cell>
        </table:table-row>
        <table:table-row>
          <table:table-cell office:value-type="string" table:style-name="tablecell">
            <text:p text:style-name="tablealignleft"> Az áru előbb megy ki, a számla később </text:p>
          </table:table-cell>
          <table:table-cell office:value-type="string" table:style-name="tablecell">
            <text:p text:style-name="tablealignleft"> Szállítólevél, majd később számla a szállítólevélről (részszámlázás is lehetséges) </text:p>
          </table:table-cell>
        </table:table-row>
        <table:table-row>
          <table:table-cell office:value-type="string" table:style-name="tablecell">
            <text:p text:style-name="tablealignleft"> Sok kis szállítás, egy havi számla </text:p>
          </table:table-cell>
          <table:table-cell office:value-type="string" table:style-name="tablecell">
            <text:p text:style-name="tablealignleft"> Több szállítólevél, majd egy számla mindegyikről </text:p>
          </table:table-cell>
        </table:table-row>
      </table:table>
      <text:p text:style-name="Text_20_body"> A kiállított szállítólevelet a hatályos szabályozás szerint ésszerű időn belül (tipikusan 15 nap) számlázni kell.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folyamatok:beuzemeles" text:style-name="Internet_20_link" text:visited-style-name="Visited_20_Internet_20_Link">Az első lépések — frissen telepített rendszer használatba vétele</text:a></text:p>
        </text:list-item>
        <text:list-item>
          <text:p text:style-name="List_20_1_Content"> <text:a xlink:type="simple" xlink:href="https://doc.evir.hu/doku.php/evir:folyamatok:atteres" text:style-name="Internet_20_link" text:visited-style-name="Visited_20_Internet_20_Link">Áttérés más rendszerről az eVIR-re</text:a></text:p>
        </text:list-item>
        <text:list-item>
          <text:p text:style-name="List_20_1_Content"> <text:a xlink:type="simple" xlink:href="https://doc.evir.hu/doku.php/evir:folyamatok:hogyan" text:style-name="Internet_20_link" text:visited-style-name="Visited_20_Internet_20_Link">Hogyan tudom azt megcsinálni, hogy... (GYIK)</text:a></text:p>
        </text:list-item>
        <text:list-item>
          <text:p text:style-name="List_20_1_Content"> <text:a xlink:type="simple" xlink:href="https://doc.evir.hu/doku.php/evir:folyamatok:kereskedelmi_folyamat" text:style-name="Internet_20_link" text:visited-style-name="Visited_20_Internet_20_Link">Kereskedelmi folyamat</text:a></text:p>
        </text:list-item>
        <text:list-item>
          <text:p text:style-name="List_20_1_Content"> <text:a xlink:type="simple" xlink:href="https://doc.evir.hu/doku.php/evir:logisztika:logisztika" text:style-name="Internet_20_link" text:visited-style-name="Visited_20_Internet_20_Link">Logisztika</text:a></text:p>
        </text:list-item>
        <text:list-item>
          <text:p text:style-name="List_20_1_Content"> <text:a xlink:type="simple" xlink:href="https://doc.evir.hu/doku.php/evir:logisztika:logisztikai_muveletek" text:style-name="Internet_20_link" text:visited-style-name="Visited_20_Internet_20_Link">Logisztikai műveletek</text:a></text:p>
        </text:list-item>
        <text:list-item>
          <text:p text:style-name="List_20_1_Content"> <text:a xlink:type="simple" xlink:href="https://doc.evir.hu/doku.php/evir:raktar:keszletkezeles" text:style-name="Internet_20_link" text:visited-style-name="Visited_20_Internet_20_Link">Készletkezelés</text:a></text:p>
        </text:list-item>
        <text:list-item>
          <text:p text:style-name="List_20_1_Content"> <text:a xlink:type="simple" xlink:href="https://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_Last"> <text:a xlink:type="simple" xlink:href="https://doc.evir.hu/doku.php/evir:alapok:felepites_mukodes" text:style-name="Internet_20_link" text:visited-style-name="Visited_20_Internet_20_Link">Felépítés és működ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7::26:41</meta:creation-date>
    <dc:creator>Generated</dc:creator>
    <dc:date>2026-08-27T17::26:41</dc:date>
    <dc:language>en-US</dc:language>
    <meta:editing-cycles>1</meta:editing-cycles>
    <meta:editing-duration>PT0S</meta:editing-duration>
    <dc:title>evir:folyamatok:logisztikai_folyamat</dc:title>
  </office:meta>
</office:document-meta>
</file>