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svg+xml" manifest:full-path="Pictures/9569c45df718f3e980386c274c6aafb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vir:folyamatok:munkalap"/><text:bookmark-start text:name="__RefHeading___munkalap_es_tms_munkaorak_1"/><text:bookmark-start text:name="munkalap_es_tms_munkaorak"/>Munkalap és TMS munkaórák<text:bookmark-end text:name="__RefHeading___munkalap_es_tms_munkaorak_1"/><text:bookmark-end text:name="munkalap_es_tms_munkaorak"/></text:h>
      <text:p text:style-name="Text_20_body">A munkalap az elvégzett munka bizonylata: termék és szolgáltatás egyaránt kerülhet rá, majd a munkalap számlázható. A munkalap két úton keletkezhet — kézzel, vagy a <text:span text:style-name="Strong_20_Emphasis">TMS</text:span> feladatkezelőben nyilvántartott taszkból, a ráfordított munkaórákkal együtt.</text:p>
      <text:p text:style-name="Text_20_body">Vissza az áttekintőhöz: <text:a xlink:type="simple" xlink:href="https://doc.evir.hu/doku.php/evir:folyamatok:logisztikai_folyamat" text:style-name="Internet_20_link" text:visited-style-name="Visited_20_Internet_20_Link">Az eVIR logisztikai folyamata</text:a></text:p>
      <text:p text:style-name="Horizontal_20_Line"/>
      <text:h text:style-name="Heading_20_3" text:outline-level="3"><text:bookmark-start text:name="__RefHeading___a_folyamat_2"/><text:bookmark-start text:name="a_folyamat"/>A folyamat<text:bookmark-end text:name="__RefHeading___a_folyamat_2"/><text:bookmark-end text:name="a_folyamat"/></text:h>
      <text:p text:style-name="Text_20_body"><draw:frame draw:style-name="media" draw:name="0" text:anchor-type="as-char" draw:z-index="0" svg:width="" svg:rel-width="100%" svg:height="0cm"><draw:image xlink:href="Pictures/9569c45df718f3e980386c274c6aafbf.svg" xlink:type="simple" xlink:show="embed" xlink:actuate="onLoad"/></draw:frame></text:p>
      <text:p text:style-name="Horizontal_20_Line"/>
      <text:h text:style-name="Heading_20_3" text:outline-level="3"><text:bookmark-start text:name="__RefHeading___elofeltetelek_3"/><text:bookmark-start text:name="elofeltetelek"/>Előfeltételek<text:bookmark-end text:name="__RefHeading___elofeltetelek_3"/><text:bookmark-end text:name="elofeltetelek"/></text:h>
      <text:list text:style-name="List_20_1" text:continue-numbering="false">
        <text:list-item>
          <text:p text:style-name="List_20_1_Content_First"> A munkadíj mint <text:span text:style-name="Strong_20_Emphasis">szolgáltatás</text:span> a cikktörzsben → <text:a xlink:type="simple" xlink:href="https://doc.evir.hu/doku.php/evir:torzsadatok:cikktorzs:szolgaltatasok" text:style-name="Internet_20_link" text:visited-style-name="Visited_20_Internet_20_Link">Szolgáltatások</text:a></text:p>
        </text:list-item>
        <text:list-item>
          <text:p text:style-name="List_20_1_Content"> Ha a munkalapra alkatrész is kerül: a termékek bevételezve → <text:a xlink:type="simple" xlink:href="https://doc.evir.hu/doku.php/evir:folyamatok:beszerzes" text:style-name="Internet_20_link" text:visited-style-name="Visited_20_Internet_20_Link">Beszerzési folyamat</text:a></text:p>
        </text:list-item>
        <text:list-item>
          <text:p text:style-name="List_20_1_Content"> Értékesítési árkategória → <text:a xlink:type="simple" xlink:href="https://doc.evir.hu/doku.php/evir:torzsadatok:cikktorzs:arkategoriak:arkategoriak" text:style-name="Internet_20_link" text:visited-style-name="Visited_20_Internet_20_Link">Árkategóriák</text:a></text:p>
        </text:list-item>
        <text:list-item>
          <text:p text:style-name="List_20_1_Content_Last"> A munkalap megjelenéséhez, példányszámához → <text:a xlink:type="simple" xlink:href="https://doc.evir.hu/doku.php/evir:rendszer:beallitasok:munkalap" text:style-name="Internet_20_link" text:visited-style-name="Visited_20_Internet_20_Link">Rendszerbeállítások: Munkalap</text:a>, <text:a xlink:type="simple" xlink:href="https://doc.evir.hu/doku.php/evir:torzsadatok:pdf_sablon:pml_munkalap" text:style-name="Internet_20_link" text:visited-style-name="Visited_20_Internet_20_Link">Munkalap PDF sablon</text:a></text:p>
        </text:list-item>
      </text:list>
      <text:p text:style-name="Horizontal_20_Line"/>
      <text:h text:style-name="Heading_20_3" text:outline-level="3"><text:bookmark-start text:name="__RefHeading___munkalap_keszitese_4"/><text:bookmark-start text:name="munkalap_keszitese"/>1. Munkalap készítése<text:bookmark-end text:name="__RefHeading___munkalap_keszitese_4"/><text:bookmark-end text:name="munkalap_keszitese"/></text:h>
      <text:list text:style-name="Numbering_20_1" text:continue-numbering="false">
        <text:list-item>
          <text:p text:style-name="Numbering_20_1_Content_First"> <text:span text:style-name="Source_20_Text">Munkalap → <text:span text:style-name="Strong_20_Emphasis">Munkalap készítése</text:span></text:span></text:p>
        </text:list-item>
        <text:list-item>
          <text:p text:style-name="Numbering_20_1_Content"> <text:a xlink:type="simple" xlink:href="https://doc.evir.hu/doku.php/evir:bizonylatok:partner_adatok" text:style-name="Internet_20_link" text:visited-style-name="Visited_20_Internet_20_Link">Partner</text:a> kiválasztása</text:p>
        </text:list-item>
        <text:list-item>
          <text:p text:style-name="Numbering_20_1_Content"> <text:a xlink:type="simple" xlink:href="https://doc.evir.hu/doku.php/evir:bizonylatok:parameterek" text:style-name="Internet_20_link" text:visited-style-name="Visited_20_Internet_20_Link">Paraméterek</text:a>:</text:p>
          <text:list text:style-name="List_20_1">
            <text:list-item>
              <text:p text:style-name="List_20_1_Content"> <text:span text:style-name="Strong_20_Emphasis">Munkalap állapota</text:span></text:p>
            </text:list-item>
            <text:list-item>
              <text:p text:style-name="List_20_1_Content"> <text:span text:style-name="Strong_20_Emphasis">Lezárás dátuma</text:span></text:p>
            </text:list-item>
            <text:list-item>
              <text:p text:style-name="List_20_1_Content"> <text:a xlink:type="simple" xlink:href="https://doc.evir.hu/doku.php/evir:torzsadatok:cikktorzs:arkategoriak:arkategoriak" text:style-name="Internet_20_link" text:visited-style-name="Visited_20_Internet_20_Link">Árkategória</text:a></text:p>
            </text:list-item>
            <text:list-item>
              <text:p text:style-name="List_20_1_Content"> <text:span text:style-name="Strong_20_Emphasis">Nyelv</text:span></text:p>
            </text:list-item>
          </text:list>
        </text:list-item>
        <text:list-item>
          <text:p text:style-name="Numbering_20_1_Content"> <text:span text:style-name="Strong_20_Emphasis">Esemény leírása</text:span> — mi történt, mit végeztek el</text:p>
        </text:list-item>
        <text:list-item>
          <text:p text:style-name="Numbering_20_1_Content"> <text:a xlink:type="simple" xlink:href="https://doc.evir.hu/doku.php/evir:bizonylatok:megjegyzes" text:style-name="Internet_20_link" text:visited-style-name="Visited_20_Internet_20_Link">Megjegyzés</text:a></text:p>
        </text:list-item>
        <text:list-item>
          <text:p text:style-name="Numbering_20_1_Content"> <text:a xlink:type="simple" xlink:href="https://doc.evir.hu/doku.php/evir:bizonylatok:tetelek_hozzaadasa" text:style-name="Internet_20_link" text:visited-style-name="Visited_20_Internet_20_Link">Tételek hozzáadása</text:a> — felhasznált <text:span text:style-name="Strong_20_Emphasis">termékek</text:span> (készletről) és <text:span text:style-name="Strong_20_Emphasis">szolgáltatások</text:span> (pl. munkaóra, kiszállási díj)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</text:p>
        </text:list-item>
      </text:list>
      <text:p text:style-name="Text_20_body"> A munkalap <text:span text:style-name="Strong_20_Emphasis">nyitva maradhat</text:span>: a <text:span text:style-name="Source_20_Text">Munkalap → <text:span text:style-name="Strong_20_Emphasis">Munkalap folytatása</text:span></text:span> menüpont a nyitott munkalapokat listázza, és a sorra kattintva a munkalap szerkesztő oldala nyílik meg. Így egy több napig tartó munka egyetlen munkalapon vezethető.</text:p>
      <text:p text:style-name="Text_20_body"><text:span text:style-name=""/> A munkalapra tett <text:span text:style-name="Strong_20_Emphasis">termék a raktárból kikerül</text:span>, de nem a raktárkészletre kerül vissza, ha a későbbi bizonylatot sztornózzák — a bizonylatlánc szerint arra a bizonylatra kerül vissza, ahonnan jött. → <text:a xlink:type="simple" xlink:href="https://doc.evir.hu/doku.php/evir:raktar:bizonylat_korrekcio" text:style-name="Internet_20_link" text:visited-style-name="Visited_20_Internet_20_Link">Bizonylat korrekció raktár szempontjából</text:a></text:p>
      <text:p text:style-name="Text_20_body">Részletesen: <text:a xlink:type="simple" xlink:href="https://doc.evir.hu/doku.php/evir:munkalap:munkalap_keszitese" text:style-name="Internet_20_link" text:visited-style-name="Visited_20_Internet_20_Link">Munkalap készítése</text:a></text:p>
      <text:h text:style-name="Heading_20_4" text:outline-level="4"><text:bookmark-start text:name="__RefHeading___lezaras_5"/><text:bookmark-start text:name="lezaras"/>Lezárás<text:bookmark-end text:name="__RefHeading___lezaras_5"/><text:bookmark-end text:name="lezaras"/></text:h>
      <text:p text:style-name="Text_20_body">A nyitott munkalap lezárása ugyanúgy történik, mint a többi logisztikai bizonylat esetében. → <text:a xlink:type="simple" xlink:href="https://doc.evir.hu/doku.php/evir:logisztika:bizonylat_lezaras" text:style-name="Internet_20_link" text:visited-style-name="Visited_20_Internet_20_Link">Bizonylat lezárás</text:a></text:p>
      <text:p text:style-name="Text_20_body">Ha a lezárás után derül ki, hogy változtatni kell: <text:span text:style-name="Source_20_Text">Logisztika → <text:span text:style-name="Strong_20_Emphasis">Lezárás visszavonása</text:span></text:span> → <text:a xlink:type="simple" xlink:href="https://doc.evir.hu/doku.php/evir:logisztika:lezaras_visszavonasa" text:style-name="Internet_20_link" text:visited-style-name="Visited_20_Internet_20_Link">Lezárás visszavonása</text:a></text:p>
      <text:h text:style-name="Heading_20_4" text:outline-level="4"><text:bookmark-start text:name="__RefHeading___arjavitas_6"/><text:bookmark-start text:name="arjavitas"/>Árjavítás<text:bookmark-end text:name="__RefHeading___arjavitas_6"/><text:bookmark-end text:name="arjavitas"/></text:h>
      <text:p text:style-name="Text_20_body"><text:span text:style-name="Source_20_Text">Munkalap → <text:span text:style-name="Strong_20_Emphasis">Munkalap árjavítás</text:span></text:span> — a kereső mezővel szűrt partner vagy partnerek <text:span text:style-name="Strong_20_Emphasis">nyitott</text:span> munkalapjain lévő tételek árának javítása. → <text:a xlink:type="simple" xlink:href="https://doc.evir.hu/doku.php/evir:munkalap:munkalap_arjavitas" text:style-name="Internet_20_link" text:visited-style-name="Visited_20_Internet_20_Link">Munkalap árjavítás</text:a></text:p>
      <text:p text:style-name="Horizontal_20_Line"/>
      <text:h text:style-name="Heading_20_3" text:outline-level="3"><text:bookmark-start text:name="__RefHeading___munkalap_a_tms-bol_7"/><text:bookmark-start text:name="munkalap_a_tms-bol"/>2. Munkalap a TMS-ből<text:bookmark-end text:name="__RefHeading___munkalap_a_tms-bol_7"/><text:bookmark-end text:name="munkalap_a_tms-bol"/></text:h>
      <text:p text:style-name="Text_20_body">A <text:span text:style-name="Strong_20_Emphasis">TMS</text:span> (Task Management System) az eVIR feladat- és projektkezelője: munkacsoport-szemléletű, a feladatokat elsősorban munkacsoport kapja, azon belül jelölhető ki intéző. A taszkok korlátlan mélységben egymásba ágyazhatók, így projektstruktúra építhető belőlük.</text:p>
      <text:h text:style-name="Heading_20_4" text:outline-level="4"><text:bookmark-start text:name="__RefHeading___taszkbol_munkalap_8"/><text:bookmark-start text:name="taszkbol_munkalap"/>Taszkból munkalap<text:bookmark-end text:name="__RefHeading___taszkbol_munkalap_8"/><text:bookmark-end text:name="taszkbol_munkalap"/></text:h>
      <text:p text:style-name="Text_20_body">Ha a munkalap modul telepítve van, a taszk nézetének navigációs részén megjelenik a <text:span text:style-name="Source_20_Text"><text:span text:style-name="Strong_20_Emphasis">Munkalap</text:span></text:span> művelet:</text:p>
      <text:list text:style-name="Numbering_20_1" text:continue-numbering="false">
        <text:list-item>
          <text:p text:style-name="Numbering_20_1_Content_First"> <text:span text:style-name="Source_20_Text">TMS → <text:span text:style-name="Strong_20_Emphasis">Új taszk</text:span></text:span> (vagy egy meglévő taszk megnyitása valamelyik listáról / portálról)</text:p>
        </text:list-item>
        <text:list-item>
          <text:p text:style-name="Numbering_20_1_Content"> A taszk nézetének navigációs részén a <text:span text:style-name="Source_20_Text"><text:span text:style-name="Strong_20_Emphasis">Munkalap</text:span></text:span> művelet</text:p>
        </text:list-item>
        <text:list-item>
          <text:p text:style-name="Numbering_20_1_Content"> A munkalap rögzítése a szokásos módon</text:p>
        </text:list-item>
        <text:list-item>
          <text:p text:style-name="Numbering_20_1_Content_Last"> A munkalap <text:span text:style-name="Strong_20_Emphasis">esemény</text:span> mezőjének tartalma a rögzítés után <text:span text:style-name="Strong_20_Emphasis">hozzáfűződik a taszkhoz</text:span> — így a taszk eseménytörténetében is látszik, mi történt</text:p>
        </text:list-item>
      </text:list>
      <text:p text:style-name="Text_20_body">Ezt a kapcsolatot a <text:span text:style-name="Strong_20_Emphasis">TMS Munkalap</text:span> (<text:span text:style-name="Source_20_Text">tmsmlap</text:span>) kiegészítő modul adja.</text:p>
      <text:h text:style-name="Heading_20_4" text:outline-level="4"><text:bookmark-start text:name="__RefHeading___munkaorak_9"/><text:bookmark-start text:name="munkaorak"/>Munkaórák<text:bookmark-end text:name="__RefHeading___munkaorak_9"/><text:bookmark-end text:name="munkaorak"/></text:h>
      <text:p text:style-name="Text_20_body">A <text:span text:style-name="Strong_20_Emphasis">TMS Munkaóra</text:span> (<text:span text:style-name="Source_20_Text">tmsmunkaora</text:span>) kiegészítő modullal a taszkokhoz <text:span text:style-name="Strong_20_Emphasis">kiajánlott, tervezett és ráfordított</text:span> órák rögzíthetők, és a rendszer ezeket a gyerektaszkokból összegzi a szülőtaszkba. Így egy projekt szintjén is látszik, mennyi munka lett betervezve és mennyi fogyott el belőle.</text:p>
      <text:p text:style-name="Text_20_body">Kapcsolódó kiegészítő modulok: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Modul </text:p>
          </table:table-cell>
          <table:table-cell office:value-type="string" table:style-name="tableheader">
            <text:p text:style-name="Table_20_Heading"> Mit ad hozzá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MS Munkaóra</text:span> (<text:span text:style-name="Source_20_Text">tmsmunkaora</text:span>) </text:p>
          </table:table-cell>
          <table:table-cell office:value-type="string" table:style-name="tablecell">
            <text:p text:style-name="tablealignleft"> Kiajánlott / tervezett / ráfordított órák a taszkon, összegzés a szülőtaszkba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MS Munkalap</text:span> (<text:span text:style-name="Source_20_Text">tmsmlap</text:span>) </text:p>
          </table:table-cell>
          <table:table-cell office:value-type="string" table:style-name="tablecell">
            <text:p text:style-name="tablealignleft"> Taszkból indítható munkalap készítés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MS Esemény</text:span> (<text:span text:style-name="Source_20_Text">tmsesemeny</text:span>) </text:p>
          </table:table-cell>
          <table:table-cell office:value-type="string" table:style-name="tablecell">
            <text:p text:style-name="tablealignleft"> Esemény rögzítése a ráfordítással együtt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MS Csatolmányok</text:span> (<text:span text:style-name="Source_20_Text">tms_map</text:span>) </text:p>
          </table:table-cell>
          <table:table-cell office:value-type="string" table:style-name="tablecell">
            <text:p text:style-name="tablealignleft"> Taszkhoz más objektum (számla, szerződés, dokumentum, rendelés) rendelése → <text:a xlink:type="simple" xlink:href="https://doc.evir.hu/doku.php/evir:rendszer:beallitasok:tms_csatolmanyok" text:style-name="Internet_20_link" text:visited-style-name="Visited_20_Internet_20_Link">TMS csatolmányok</text:a> </text:p>
          </table:table-cell>
        </table:table-row>
        <table:table-row>
          <table:table-cell office:value-type="string" table:style-name="tablecell">
            <text:p text:style-name="tablealignleft"> <text:span text:style-name="Strong_20_Emphasis">TMS Ajánlat</text:span> (<text:span text:style-name="Source_20_Text">tmsajnl</text:span>) </text:p>
          </table:table-cell>
          <table:table-cell office:value-type="string" table:style-name="tablecell">
            <text:p text:style-name="tablealignleft"> Taszkból indítható ajánlatkészítés → <text:a xlink:type="simple" xlink:href="https://doc.evir.hu/doku.php/evir:folyamatok:ertekesites" text:style-name="Internet_20_link" text:visited-style-name="Visited_20_Internet_20_Link">Értékesítési folyamat</text:a> </text:p>
          </table:table-cell>
        </table:table-row>
      </table:table>
      <text:p text:style-name="Text_20_body"><text:span text:style-name=""/> Ezek <text:span text:style-name="Strong_20_Emphasis">kiegészítő modulok</text:span>: hogy egy adott rendszerben elérhetők-e, a telepítéstől függ. Ha a taszk nézetében nem jelenik meg a <text:span text:style-name="Source_20_Text">Munkalap</text:span> művelet, a modul nincs telepítve.</text:p>
      <text:h text:style-name="Heading_20_4" text:outline-level="4"><text:bookmark-start text:name="__RefHeading___a_tms_beuezemelese_10"/><text:bookmark-start text:name="a_tms_beuezemelese"/>A TMS beüzemelése<text:bookmark-end text:name="__RefHeading___a_tms_beuezemelese_10"/><text:bookmark-end text:name="a_tms_beuezemelese"/></text:h>
      <text:p text:style-name="Text_20_body">Friss rendszerben érdemes a lépésenkénti leírást követni:</text:p>
      <text:list text:style-name="List_20_1" text:continue-numbering="false">
        <text:list-item>
          <text:p text:style-name="List_20_1_Content_First"> <text:a xlink:type="simple" xlink:href="https://doc.evir.hu/doku.php/evir:tms:tms_kezdeti_beallitas" text:style-name="Internet_20_link" text:visited-style-name="Visited_20_Internet_20_Link">TMS kezdeti beállítás</text:a> — a taszk-kezeléshez <text:span text:style-name="Strong_20_Emphasis">négy</text:span> különböző törzsadat kell, ezek bármelyikének hiánya ugyanazzal az üzenettel hiúsítja meg a taszk létrehozását</text:p>
        </text:list-item>
        <text:list-item>
          <text:p text:style-name="List_20_1_Content"> <text:span text:style-name="Source_20_Text">Törzsadatok → <text:span text:style-name="Strong_20_Emphasis">TMS</text:span></text:span> — munkacsoportok, feladatkörök → <text:a xlink:type="simple" xlink:href="https://doc.evir.hu/doku.php/evir:torzsadatok:tms:torzs_tms" text:style-name="Internet_20_link" text:visited-style-name="Visited_20_Internet_20_Link">TMS törzsadatok</text:a></text:p>
        </text:list-item>
        <text:list-item>
          <text:p text:style-name="List_20_1_Content_Last"> <text:span text:style-name="Source_20_Text">Rendszer → Beállítások → Beállítások</text:span> → <text:a xlink:type="simple" xlink:href="https://doc.evir.hu/doku.php/evir:rendszer:beallitasok:tms" text:style-name="Internet_20_link" text:visited-style-name="Visited_20_Internet_20_Link">TMS rendszerbeállítások</text:a></text:p>
        </text:list-item>
      </text:list>
      <text:h text:style-name="Heading_20_4" text:outline-level="4"><text:bookmark-start text:name="__RefHeading___a_tms_napi_felueletei_11"/><text:bookmark-start text:name="a_tms_napi_felueletei"/>A TMS napi felületei<text:bookmark-end text:name="__RefHeading___a_tms_napi_felueletei_11"/><text:bookmark-end text:name="a_tms_napi_felueletei"/></text:h>
      <text:list text:style-name="List_20_1" text:continue-numbering="false">
        <text:list-item>
          <text:p text:style-name="List_20_1_Content_First"> <text:span text:style-name="Source_20_Text">TMS → <text:span text:style-name="Strong_20_Emphasis">TMS portál</text:span></text:span> — általános taszk áttekintő; tipikusan kezdőoldalnak érdemes beállítani → <text:a xlink:type="simple" xlink:href="https://doc.evir.hu/doku.php/evir:tms:tms_portal" text:style-name="Internet_20_link" text:visited-style-name="Visited_20_Internet_20_Link">TMS portál</text:a></text:p>
        </text:list-item>
        <text:list-item>
          <text:p text:style-name="List_20_1_Content"> <text:span text:style-name="Source_20_Text">TMS → <text:span text:style-name="Strong_20_Emphasis">Projekt portál</text:span></text:span> — prioritás szerinti áttekintés, gyors módosítás → <text:a xlink:type="simple" xlink:href="https://doc.evir.hu/doku.php/evir:tms:tms_project_portal" text:style-name="Internet_20_link" text:visited-style-name="Visited_20_Internet_20_Link">Projekt portál</text:a></text:p>
        </text:list-item>
        <text:list-item>
          <text:p text:style-name="List_20_1_Content"> <text:span text:style-name="Source_20_Text">TMS → <text:span text:style-name="Strong_20_Emphasis">TMS naptár</text:span></text:span> — a taszkok naptárnézetben, a tervezett határidők alapján → <text:a xlink:type="simple" xlink:href="https://doc.evir.hu/doku.php/evir:tms:tms_naptar" text:style-name="Internet_20_link" text:visited-style-name="Visited_20_Internet_20_Link">TMS naptár</text:a></text:p>
        </text:list-item>
        <text:list-item>
          <text:p text:style-name="List_20_1_Content_Last"> <text:span text:style-name="Source_20_Text">TMS → <text:span text:style-name="Strong_20_Emphasis">Feladat áttekintő</text:span></text:span> — kiemelve mutatja a módosult és az új taszkokat</text:p>
        </text:list-item>
      </text:list>
      <text:p text:style-name="Text_20_body"> A TMS e-mailben kétirányú kommunikációra is képes: a TMS értesítő e-mailre adott válasz megjegyzésként hozzáfűződik a taszkhoz, a válaszoló nevében. → <text:a xlink:type="simple" xlink:href="https://doc.evir.hu/doku.php/evir:tms:tms_commander" text:style-name="Internet_20_link" text:visited-style-name="Visited_20_Internet_20_Link">TMS Commander</text:a></text:p>
      <text:p text:style-name="Text_20_body">Részletesen: <text:a xlink:type="simple" xlink:href="https://doc.evir.hu/doku.php/evir:tms:tms" text:style-name="Internet_20_link" text:visited-style-name="Visited_20_Internet_20_Link">TMS</text:a></text:p>
      <text:p text:style-name="Horizontal_20_Line"/>
      <text:h text:style-name="Heading_20_3" text:outline-level="3"><text:bookmark-start text:name="__RefHeading___a_munkalap_szamlazasa_12"/><text:bookmark-start text:name="a_munkalap_szamlazasa"/>3. A munkalap számlázása<text:bookmark-end text:name="__RefHeading___a_munkalap_szamlazasa_12"/><text:bookmark-end text:name="a_munkalap_szamlazasa"/></text:h>
      <text:p text:style-name="Text_20_body">A munkalap a számla <text:span text:style-name="Strong_20_Emphasis">előzmény bizonylata</text:span>: a számla tételeinek hozzáadásakor a <text:span text:style-name=""><text:span text:style-name="Strong_20_Emphasis">| <text:span text:style-name="">Munkalapok</text:span> |</text:span></text:span> gombbal az adatok ismételt bevitele nélkül átemelhetők.</text:p>
      <text:list text:style-name="Numbering_20_1" text:continue-numbering="false">
        <text:list-item>
          <text:p text:style-name="Numbering_20_1_Content_First"> <text:span text:style-name="Source_20_Text">Számlázás → <text:span text:style-name="Strong_20_Emphasis">Számla készítése</text:span></text:span></text:p>
        </text:list-item>
        <text:list-item>
          <text:p text:style-name="Numbering_20_1_Content"> Partner kiválasztása</text:p>
        </text:list-item>
        <text:list-item>
          <text:p text:style-name="Numbering_20_1_Content"> Tételek hozzáadásakor a <text:span text:style-name=""><text:span text:style-name="Strong_20_Emphasis">| <text:span text:style-name="">Munkalapok</text:span> |</text:span></text:span> gomb, majd a számlázandó munkalapok kiválasztása</text:p>
        </text:list-item>
        <text:list-item>
          <text:p text:style-name="Numbering_20_1_Content_Last"> <text:span text:style-name=""><text:span text:style-name="Strong_20_Emphasis">| <text:span text:style-name="">Felvesz</text:span> |</text:span></text:span></text:p>
        </text:list-item>
      </text:list>
      <text:p text:style-name="Text_20_body"> Egy számlára több munkalap is felkerülhet, és a munkalapok mellé szállítólevelek, rendelések és közvetlenül felvitt tételek is tehetők.</text:p>
      <text:p text:style-name="Text_20_body">Folytatás: <text:a xlink:type="simple" xlink:href="https://doc.evir.hu/doku.php/evir:folyamatok:szamlazas" text:style-name="Internet_20_link" text:visited-style-name="Visited_20_Internet_20_Link">Számlázási folyamat</text:a></text:p>
      <text:p text:style-name="Horizontal_20_Line"/>
      <text:h text:style-name="Heading_20_3" text:outline-level="3"><text:bookmark-start text:name="__RefHeading___listak_es_ellenorzes_13"/><text:bookmark-start text:name="listak_es_ellenorzes"/>Listák és ellenőrzés<text:bookmark-end text:name="__RefHeading___listak_es_ellenorzes_13"/><text:bookmark-end text:name="listak_es_ellenorzes"/></text:h>
      <text:list text:style-name="List_20_1" text:continue-numbering="false">
        <text:list-item>
          <text:p text:style-name="List_20_1_Content_First"> <text:span text:style-name="Source_20_Text">Munkalap → <text:span text:style-name="Strong_20_Emphasis">Munkalaplista</text:span></text:span> — a rögzített munkalapok</text:p>
        </text:list-item>
        <text:list-item>
          <text:p text:style-name="List_20_1_Content"> <text:span text:style-name="Source_20_Text">Munkalap → <text:span text:style-name="Strong_20_Emphasis">Munkalap folytatása</text:span></text:span> — a nyitott munkalapok, szerkesztésre nyitva</text:p>
        </text:list-item>
        <text:list-item>
          <text:p text:style-name="List_20_1_Content"> <text:span text:style-name="Source_20_Text">Munkalap → <text:span text:style-name="Strong_20_Emphasis">Listák</text:span> → Tétellista</text:span> / <text:span text:style-name="Source_20_Text">Tételenkénti lista</text:span> / <text:span text:style-name="Source_20_Text">Összes</text:span> / <text:span text:style-name="Source_20_Text">Nyitott</text:span> / <text:span text:style-name="Source_20_Text">Mai összes</text:span> / <text:span text:style-name="Source_20_Text">Mai nyitott</text:span></text:p>
        </text:list-item>
        <text:list-item>
          <text:p text:style-name="List_20_1_Content"> <text:span text:style-name="Source_20_Text">Munkalap → <text:span text:style-name="Strong_20_Emphasis">Listák</text:span> → Tétellista taszkokkal</text:span> — a munkalap és a TMS taszk kapcsolata egy listában</text:p>
        </text:list-item>
        <text:list-item>
          <text:p text:style-name="List_20_1_Content"> <text:span text:style-name="Source_20_Text">Munkalap → <text:span text:style-name="Strong_20_Emphasis">Összesítés</text:span> → Napi</text:span></text:p>
        </text:list-item>
        <text:list-item>
          <text:p text:style-name="List_20_1_Content_Last"> <text:span text:style-name="Source_20_Text">Munkalap → <text:span text:style-name="Strong_20_Emphasis">Üres munkalap</text:span> → Sorszámozott</text:span> / <text:span text:style-name="Source_20_Text">Bianco</text:span> — kitöltetlen PDF nyomtatáshoz</text:p>
        </text:list-item>
      </text:list>
      <text:h text:style-name="Heading_20_3" text:outline-level="3"><text:bookmark-start text:name="__RefHeading___ha_hibas_a_munkalap_14"/><text:bookmark-start text:name="ha_hibas_a_munkalap"/>Ha hibás a munkalap<text:bookmark-end text:name="__RefHeading___ha_hibas_a_munkalap_14"/><text:bookmark-end text:name="ha_hibas_a_munkalap"/></text:h>
      <text:p text:style-name="Text_20_body"><text:span text:style-name="Source_20_Text">Munkalap → <text:span text:style-name="Strong_20_Emphasis">Munkalap storno</text:span></text:span> → <text:a xlink:type="simple" xlink:href="https://doc.evir.hu/doku.php/evir:folyamatok:visszaru_storno" text:style-name="Internet_20_link" text:visited-style-name="Visited_20_Internet_20_Link">Visszáru, sztornó, helyesbítés</text:a>, <text:a xlink:type="simple" xlink:href="https://doc.evir.hu/doku.php/evir:bizonylatok:bizonylat_storno" text:style-name="Internet_20_link" text:visited-style-name="Visited_20_Internet_20_Link">Bizonylat sztornózás</text:a></text:p>
      <text:p text:style-name="Horizontal_20_Line"/>
      <text:p text:style-name="Text_20_body"><text:span text:style-name="underline">Kapcsolódó oldalak:</text:span></text:p>
      <text:list text:style-name="List_20_1" text:continue-numbering="false">
        <text:list-item>
          <text:p text:style-name="List_20_1_Content_First"> <text:a xlink:type="simple" xlink:href="https://doc.evir.hu/doku.php/evir:folyamatok:logisztikai_folyamat" text:style-name="Internet_20_link" text:visited-style-name="Visited_20_Internet_20_Link">Az eVIR logisztikai folyamata (áttekintés)</text:a></text:p>
        </text:list-item>
        <text:list-item>
          <text:p text:style-name="List_20_1_Content"> <text:a xlink:type="simple" xlink:href="https://doc.evir.hu/doku.php/evir:folyamatok:szamlazas" text:style-name="Internet_20_link" text:visited-style-name="Visited_20_Internet_20_Link">Számlázási folyamat</text:a></text:p>
        </text:list-item>
        <text:list-item>
          <text:p text:style-name="List_20_1_Content"> <text:a xlink:type="simple" xlink:href="https://doc.evir.hu/doku.php/evir:munkalap:munkalap" text:style-name="Internet_20_link" text:visited-style-name="Visited_20_Internet_20_Link">Munkalap</text:a></text:p>
        </text:list-item>
        <text:list-item>
          <text:p text:style-name="List_20_1_Content"> <text:a xlink:type="simple" xlink:href="https://doc.evir.hu/doku.php/evir:tms:tms" text:style-name="Internet_20_link" text:visited-style-name="Visited_20_Internet_20_Link">TMS</text:a></text:p>
        </text:list-item>
        <text:list-item>
          <text:p text:style-name="List_20_1_Content"> <text:a xlink:type="simple" xlink:href="https://doc.evir.hu/doku.php/evir:tms:tms_kezdeti_beallitas" text:style-name="Internet_20_link" text:visited-style-name="Visited_20_Internet_20_Link">TMS kezdeti beállítás</text:a></text:p>
        </text:list-item>
        <text:list-item>
          <text:p text:style-name="List_20_1_Content"> <text:a xlink:type="simple" xlink:href="https://doc.evir.hu/doku.php/evir:folyamatok:specialis_keszletmozgas" text:style-name="Internet_20_link" text:visited-style-name="Visited_20_Internet_20_Link">Speciális készletmozgások — szerviz</text:a></text:p>
        </text:list-item>
        <text:list-item>
          <text:p text:style-name="List_20_1_Content_Last"> <text:a xlink:type="simple" xlink:href="https://doc.evir.hu/doku.php/evir:rendszer:beallitasok:munkalap" text:style-name="Internet_20_link" text:visited-style-name="Visited_20_Internet_20_Link">Rendszerbeállítások: Munkalap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7T18::31:19</meta:creation-date>
    <dc:creator>Generated</dc:creator>
    <dc:date>2026-08-27T18::31:19</dc:date>
    <dc:language>en-US</dc:language>
    <meta:editing-cycles>1</meta:editing-cycles>
    <meta:editing-duration>PT0S</meta:editing-duration>
    <dc:title>evir:folyamatok:munkalap</dc:title>
  </office:meta>
</office:document-meta>
</file>