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002682be0b18bdf777ab850ef1573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penzugy"/><text:bookmark-start text:name="__RefHeading___penzuegyi_folyamat_1"/><text:bookmark-start text:name="penzuegyi_folyamat"/>Pénzügyi folyamat<text:bookmark-end text:name="__RefHeading___penzuegyi_folyamat_1"/><text:bookmark-end text:name="penzuegyi_folyamat"/></text:h>
      <text:p text:style-name="Text_20_body">Ez az oldal a logisztikai folyamat lezárása: mi történik a számlával a kiállítása <text:span text:style-name="Strong_20_Emphasis">után</text:span>, hogyan lesz belőle kiegyenlített követelés vagy kötelezettség, és mit tesz a rendszer, ha a vevő nem fizet.</text:p>
      <text:p text:style-name="Text_20_body"> Az eVIR pénzügy modulja a <text:span text:style-name="Strong_20_Emphasis">vezetői számvitel</text:span> szemléletét követi, nem a pénzügyi számvitel elvárásainak felel meg. A hangsúly a gyorsaságon, naprakészségen és a döntéstámogatáson van. → <text:a xlink:type="simple" xlink:href="https://doc.evir.hu/doku.php/evir:penzugy:penzugy" text:style-name="Internet_20_link" text:visited-style-name="Visited_20_Internet_20_Link">Pénzügy</text:a>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d002682be0b18bdf777ab850ef157386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Numbering_20_1" text:continue-numbering="false">
        <text:list-item>
          <text:p text:style-name="Numbering_20_1_Content_First"> Legalább <text:span text:style-name="Strong_20_Emphasis">egy házipénztár</text:span> → <text:span text:style-name="Source_20_Text">Törzsadatok → Pénzügyi → <text:span text:style-name="Strong_20_Emphasis">Pénztár</text:span></text:span>. A kezdő egyenleg egy bevételi pénztárbizonylattal helyezhető el. → <text:a xlink:type="simple" xlink:href="https://doc.evir.hu/doku.php/evir:torzsadatok:penzugyi:penztar" text:style-name="Internet_20_link" text:visited-style-name="Visited_20_Internet_20_Link">Pénztár</text:a></text:p>
        </text:list-item>
        <text:list-item>
          <text:p text:style-name="Numbering_20_1_Content"> Legalább <text:span text:style-name="Strong_20_Emphasis">egy bankszámla</text:span> → <text:span text:style-name="Source_20_Text">Törzsadatok → Pénzügyi → <text:span text:style-name="Strong_20_Emphasis">Bankszámlák</text:span></text:span>. <text:span text:style-name=""/> A bankszámla létrehozásakor automatikusan létrejön egy <text:span text:style-name="Emphasis">kezdő egyenleg</text:span> bizonylat a létrehozás dátumával. Ha ez a dátum nem megfelelő, a további bankbizonylatok rögzítése <text:span text:style-name="Strong_20_Emphasis">előtt</text:span> még adatbázis szinten módosítható, később már nem. A kezdő egyenleg összegét a <text:span text:style-name="Source_20_Text">Pénzügy → Bank → <text:span text:style-name="Strong_20_Emphasis">Nyitott bizonylatok listája</text:span></text:span> menüpontból kiindulva lehet megadni. → <text:a xlink:type="simple" xlink:href="https://doc.evir.hu/doku.php/evir:torzsadatok:penzugyi:bankszamlak" text:style-name="Internet_20_link" text:visited-style-name="Visited_20_Internet_20_Link">Bankszámlák</text:a></text:p>
        </text:list-item>
        <text:list-item>
          <text:p text:style-name="Numbering_20_1_Content"> <text:span text:style-name="Strong_20_Emphasis">Tételtípusok</text:span> → <text:span text:style-name="Source_20_Text">Törzsadatok → Pénzügyi → <text:span text:style-name="Strong_20_Emphasis">Tételtípusok</text:span></text:span>. A lekérdezések ezek szerint csoportosítanak. → <text:a xlink:type="simple" xlink:href="https://doc.evir.hu/doku.php/evir:torzsadatok:penzugyi:teteltipusok" text:style-name="Internet_20_link" text:visited-style-name="Visited_20_Internet_20_Link">Tételtípusok</text:a></text:p>
        </text:list-item>
        <text:list-item>
          <text:p text:style-name="Numbering_20_1_Content_Last"> Kintlévőség-kezeléshez: felszólítás- és kamatlevél-sablonok (lásd lent)</text:p>
        </text:list-item>
      </text:list>
      <text:p text:style-name="Horizontal_20_Line"/>
      <text:h text:style-name="Heading_20_3" text:outline-level="3"><text:bookmark-start text:name="__RefHeading___hogyan_keruel_a_szamla_a_nyilvantartasba_4"/><text:bookmark-start text:name="hogyan_keruel_a_szamla_a_nyilvantartasba"/>1. Hogyan kerül a számla a nyilvántartásba?<text:bookmark-end text:name="__RefHeading___hogyan_keruel_a_szamla_a_nyilvantartasba_4"/><text:bookmark-end text:name="hogyan_keruel_a_szamla_a_nyilvantartasb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zámla </text:p>
          </table:table-cell>
          <table:table-cell office:value-type="string" table:style-name="tableheader">
            <text:p text:style-name="Table_20_Heading"> Hogyan kerül b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vői számla</text:span>, az eVIR-ben kiállítva </text:p>
          </table:table-cell>
          <table:table-cell office:value-type="string" table:style-name="tablecell">
            <text:p text:style-name="tablealignleft"> <text:span text:style-name=""/> <text:span text:style-name="Strong_20_Emphasis">Automatikusan</text:span>, a bizonylat kiállításának pillanatában. Nem kell semmit tenni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állítói számla</text:span>, bevételezéssel </text:p>
          </table:table-cell>
          <table:table-cell office:value-type="string" table:style-name="tablecell">
            <text:p text:style-name="tablealignleft"> Félautomatán: a <text:span text:style-name="Source_20_Text">Szállítói számla automatikus import</text:span> rendszerbeállítással a bevételezés végén a program azonnal a szállítói számla rögzítésére irányít, kitöltött partner-, számlaszám- és tételadatokkal. → <text:a xlink:type="simple" xlink:href="https://doc.evir.hu/doku.php/evir:folyamatok:beszerzes" text:style-name="Internet_20_link" text:visited-style-name="Visited_20_Internet_20_Link">Beszerzési folyama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állítói számla</text:span>, utólag </text:p>
          </table:table-cell>
          <table:table-cell office:value-type="string" table:style-name="tablecell">
            <text:p text:style-name="tablealignleft"> <text:span text:style-name="Source_20_Text">Raktár → <text:span text:style-name="Strong_20_Emphasis">Bevétel pénzügyi import</text:span> → Importálandó számlák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ármely számla</text:span> kézzel </text:p>
          </table:table-cell>
          <table:table-cell office:value-type="string" table:style-name="tablecell">
            <text:p text:style-name="tablealignleft"> <text:span text:style-name="Source_20_Text">Pénzügy → Számlák → <text:span text:style-name="Strong_20_Emphasis">Új számla</text:span></text:span> — így rögzíthetők a nem az eVIR-ben kiállított számlák is (számlatömb, másik számlázóprogram) → <text:a xlink:type="simple" xlink:href="https://doc.evir.hu/doku.php/evir:penzugy:penzugyi_szamlak:uj_szamla" text:style-name="Internet_20_link" text:visited-style-name="Visited_20_Internet_20_Link">Új számla</text:a> </text:p>
          </table:table-cell>
        </table:table-row>
      </table:table>
      <text:p text:style-name="Text_20_body"> Ha ugyanaz a számlaszám kétszer kerülne be: <text:a xlink:type="simple" xlink:href="https://doc.evir.hu/doku.php/evir:penzugy:penzugyi_szamlak:penzugyi_szamla_duplikalt_szamlaszam" text:style-name="Internet_20_link" text:visited-style-name="Visited_20_Internet_20_Link">Duplikált számlaszám</text:a></text:p>
      <text:p text:style-name="Text_20_body">Részletesen: <text:a xlink:type="simple" xlink:href="https://doc.evir.hu/doku.php/evir:penzugy:penzugyi_szamlak:szamla_nyilvantartas" text:style-name="Internet_20_link" text:visited-style-name="Visited_20_Internet_20_Link">Pénzügyi számla nyilvántartás</text:a></text:p>
      <text:p text:style-name="Horizontal_20_Line"/>
      <text:h text:style-name="Heading_20_3" text:outline-level="3"><text:bookmark-start text:name="__RefHeading___kiegyenlites_5"/><text:bookmark-start text:name="kiegyenlites"/>2. Kiegyenlítés<text:bookmark-end text:name="__RefHeading___kiegyenlites_5"/><text:bookmark-end text:name="kiegyenlites"/></text:h>
      <text:p text:style-name="Text_20_body"><text:span text:style-name=""/> <text:span text:style-name="Strong_20_Emphasis">A számla pénzügyi rendezettségét a házipénztár és a bank tételei határozzák meg.</text:span> Amint egy pénztárbizonylathoz vagy banki tranzakcióhoz hozzárendelésre kerül a számla, az állapota automatikusan változik — nincs külön „kifizetve„ kapcsoló.</text:p>
      <text:h text:style-name="Heading_20_4" text:outline-level="4"><text:bookmark-start text:name="__RefHeading___a._bankon_keresztuel_6"/><text:bookmark-start text:name="a._bankon_keresztuel"/>2/a. Bankon keresztül<text:bookmark-end text:name="__RefHeading___a._bankon_keresztuel_6"/><text:bookmark-end text:name="a._bankon_keresztuel"/></text:h>
      <text:list text:style-name="Numbering_20_1" text:continue-numbering="false">
        <text:list-item>
          <text:p text:style-name="Numbering_20_1_Content_First"> <text:span text:style-name="Source_20_Text">Pénzügy → <text:span text:style-name="Strong_20_Emphasis">Bank</text:span> → Új bankbizonylat</text:span></text:p>
        </text:list-item>
        <text:list-item>
          <text:p text:style-name="Numbering_20_1_Content"> A bankkivonat tételeinek rögzítése, és a tételekhez a megfelelő számlák hozzárendelése</text:p>
        </text:list-item>
        <text:list-item>
          <text:p text:style-name="Numbering_20_1_Content_Last"> Ellenőrzés: <text:span text:style-name="Source_20_Text">Pénzügy → Bank → <text:span text:style-name="Strong_20_Emphasis">Hátralékos tranzakciók</text:span></text:span> — a még számlához nem rendelt tételek</text:p>
        </text:list-item>
      </text:list>
      <text:p text:style-name="Text_20_body">Részletesen: <text:a xlink:type="simple" xlink:href="https://doc.evir.hu/doku.php/evir:penzugy:bank:uj_bankbizonylat" text:style-name="Internet_20_link" text:visited-style-name="Visited_20_Internet_20_Link">Új bankbizonylat</text:a>, <text:a xlink:type="simple" xlink:href="https://doc.evir.hu/doku.php/evir:penzugy:bank:bankszamla_kezeles" text:style-name="Internet_20_link" text:visited-style-name="Visited_20_Internet_20_Link">Bankszámla kezelés</text:a></text:p>
      <text:h text:style-name="Heading_20_4" text:outline-level="4"><text:bookmark-start text:name="__RefHeading___b._hazipenztaron_keresztuel_7"/><text:bookmark-start text:name="b._hazipenztaron_keresztuel"/>2/b. Házipénztáron keresztül<text:bookmark-end text:name="__RefHeading___b._hazipenztaron_keresztuel_7"/><text:bookmark-end text:name="b._hazipenztaron_keresztuel"/></text:h>
      <text:list text:style-name="Numbering_20_1" text:continue-numbering="false">
        <text:list-item>
          <text:p text:style-name="Numbering_20_1_Content_First"> <text:span text:style-name="Source_20_Text">Pénzügy → <text:span text:style-name="Strong_20_Emphasis">Pénztár</text:span> → Új pénztárbizonylat</text:span></text:p>
        </text:list-item>
        <text:list-item>
          <text:p text:style-name="Numbering_20_1_Content"> Ellenőrzés: <text:span text:style-name="Source_20_Text">Pénzügy → Pénztár → <text:span text:style-name="Strong_20_Emphasis">Hátralékos tételek</text:span></text:span>, <text:span text:style-name="Source_20_Text"><text:span text:style-name="Strong_20_Emphasis">Pénztáregyenlegek</text:span></text:span></text:p>
        </text:list-item>
        <text:list-item>
          <text:p text:style-name="Numbering_20_1_Content_Last"> Zárások: <text:span text:style-name="Source_20_Text">Pénzügy → Pénztár → <text:span text:style-name="Strong_20_Emphasis">Pénztár jelentés</text:span> → Napi / Havi / Időszaki jelentés</text:span></text:p>
        </text:list-item>
      </text:list>
      <text:p text:style-name="Text_20_body">Részletesen: <text:a xlink:type="simple" xlink:href="https://doc.evir.hu/doku.php/evir:penzugy:penztar:penztarbizonylat" text:style-name="Internet_20_link" text:visited-style-name="Visited_20_Internet_20_Link">Pénztárbizonylat</text:a>, <text:a xlink:type="simple" xlink:href="https://doc.evir.hu/doku.php/evir:penzugy:penztar:hazipenztar_kezeles" text:style-name="Internet_20_link" text:visited-style-name="Visited_20_Internet_20_Link">Házipénztár kezelés</text:a></text:p>
      <text:h text:style-name="Heading_20_4" text:outline-level="4"><text:bookmark-start text:name="__RefHeading___c._egyszeru_lezaras_8"/><text:bookmark-start text:name="c._egyszeru_lezaras"/>2/c. Egyszerű lezárás<text:bookmark-end text:name="__RefHeading___c._egyszeru_lezaras_8"/><text:bookmark-end text:name="c._egyszeru_lezaras"/></text:h>
      <text:p text:style-name="Text_20_body">Ha a vállalkozás a bank- és pénztárkezelést <text:span text:style-name="Strong_20_Emphasis">nem</text:span> az eVIR-ben végzi, a számla akkor is rendezhető:</text:p>
      <text:list text:style-name="List_20_1" text:continue-numbering="false">
        <text:list-item>
          <text:p text:style-name="List_20_1_Content_First"> A számla kiválasztása után a számla nézet navigációs sorában a <text:span text:style-name="Source_20_Text"><text:span text:style-name="Strong_20_Emphasis">Lezár</text:span></text:span> funkció — ezzel jelezhető a rendszernek, hogy a pénzügyi állapot rendezett lett.</text:p>
        </text:list-item>
        <text:list-item>
          <text:p text:style-name="List_20_1_Content_Last"> Tömegesen: <text:span text:style-name="Source_20_Text">Pénzügy → Számlák → <text:span text:style-name="Strong_20_Emphasis">Rendezetlen számlák</text:span> → Gyors lezárás</text:span> — a bizonylatra kattintva a program egy <text:a xlink:type="simple" xlink:href="https://doc.evir.hu/doku.php/evir:penzugy:egyeb_bizonylatok" text:style-name="Internet_20_link" text:visited-style-name="Visited_20_Internet_20_Link">egyéb pénzügyi bizonylatot</text:a> társít a számlához.</text:p>
        </text:list-item>
      </text:list>
      <text:p text:style-name="Text_20_body"> Az így lezárt, de tranzakció nélküli számlák külön listázhatók: <text:span text:style-name="Source_20_Text">Pénzügy → Számlák → <text:span text:style-name="Strong_20_Emphasis">Rendezetlenül lezártak lista</text:span></text:span></text:p>
      <text:h text:style-name="Heading_20_4" text:outline-level="4"><text:bookmark-start text:name="__RefHeading___egyeb_bizonylatok_9"/><text:bookmark-start text:name="egyeb_bizonylatok"/>Egyéb bizonylatok<text:bookmark-end text:name="__RefHeading___egyeb_bizonylatok_9"/><text:bookmark-end text:name="egyeb_bizonylatok"/></text:h>
      <text:p text:style-name="Text_20_body">Nem számlához köthető kiadás és bevétel (pl. banki költség, kerekítés): <text:span text:style-name="Source_20_Text">Pénzügy → <text:span text:style-name="Strong_20_Emphasis">Egyéb bizonylatok</text:span> → Új pénzügyi bizonylat</text:span> → <text:a xlink:type="simple" xlink:href="https://doc.evir.hu/doku.php/evir:penzugy:egyeb_bizonylatok" text:style-name="Internet_20_link" text:visited-style-name="Visited_20_Internet_20_Link">Egyéb bizonylatok</text:a></text:p>
      <text:h text:style-name="Heading_20_4" text:outline-level="4"><text:bookmark-start text:name="__RefHeading___reszkiegyenlites_folyoszamla_10"/><text:bookmark-start text:name="reszkiegyenlites_folyoszamla"/>Részkiegyenlítés, folyószámla<text:bookmark-end text:name="__RefHeading___reszkiegyenlites_folyoszamla_10"/><text:bookmark-end text:name="reszkiegyenlites_folyoszamla"/></text:h>
      <text:list text:style-name="List_20_1" text:continue-numbering="false">
        <text:list-item>
          <text:p text:style-name="List_20_1_Content_First"> <text:span text:style-name="Source_20_Text">Pénzügy → <text:span text:style-name="Strong_20_Emphasis">Folyószámla</text:span></text:span> — partnerenkénti folyószámla-kivonat → <text:a xlink:type="simple" xlink:href="https://doc.evir.hu/doku.php/evir:penzugy:folyoszamla" text:style-name="Internet_20_link" text:visited-style-name="Visited_20_Internet_20_Link">Folyószámla</text:a></text:p>
        </text:list-item>
        <text:list-item>
          <text:p text:style-name="List_20_1_Content_Last"> → <text:a xlink:type="simple" xlink:href="https://doc.evir.hu/doku.php/evir:penzugy:penzugyi_elszamolas" text:style-name="Internet_20_link" text:visited-style-name="Visited_20_Internet_20_Link">Pénzügyi elszámolás</text:a></text:p>
        </text:list-item>
      </text:list>
      <text:p text:style-name="Horizontal_20_Line"/>
      <text:h text:style-name="Heading_20_3" text:outline-level="3"><text:bookmark-start text:name="__RefHeading___kintlevoseg-kezeles_11"/><text:bookmark-start text:name="kintlevoseg-kezeles"/>3. Kintlévőség-kezelés<text:bookmark-end text:name="__RefHeading___kintlevoseg-kezeles_11"/><text:bookmark-end text:name="kintlevoseg-kezeles"/></text:h>
      <text:h text:style-name="Heading_20_4" text:outline-level="4"><text:bookmark-start text:name="__RefHeading___a_helyzet_felmerese_12"/><text:bookmark-start text:name="a_helyzet_felmerese"/>A helyzet felmérése<text:bookmark-end text:name="__RefHeading___a_helyzet_felmerese_12"/><text:bookmark-end text:name="a_helyzet_felmerese"/></text:h>
      <text:list text:style-name="List_20_1" text:continue-numbering="false">
        <text:list-item>
          <text:p text:style-name="List_20_1_Content_First"> <text:span text:style-name="Source_20_Text">Pénzügy → Számlák → <text:span text:style-name="Strong_20_Emphasis">Késedelmes számlák</text:span></text:span> — korosított listák: <text:span text:style-name="Emphasis">Nem lejárt</text:span> / <text:span text:style-name="Emphasis">1-30 nap</text:span> / <text:span text:style-name="Emphasis">31-60 nap</text:span> / <text:span text:style-name="Emphasis">61-90 nap</text:span> / <text:span text:style-name="Emphasis">91 napnál régebbi</text:span> / <text:span text:style-name="Emphasis">Összes késedelmes</text:span> → <text:a xlink:type="simple" xlink:href="https://doc.evir.hu/doku.php/evir:penzugy:penzugyi_szamlak:kesedelmes_szamlak" text:style-name="Internet_20_link" text:visited-style-name="Visited_20_Internet_20_Link">Késedelmes számlák</text:a></text:p>
        </text:list-item>
        <text:list-item>
          <text:p text:style-name="List_20_1_Content_Last"> <text:span text:style-name="Source_20_Text">Pénzügy → Számlák → <text:span text:style-name="Strong_20_Emphasis">Összesítés</text:span></text:span> — vevői és szállítói áttekintő, nyitott és lezárt bontásban, partnerenként és pénznemenként összesítve, a fizetési határidőtől eltelt napokkal → <text:a xlink:type="simple" xlink:href="https://doc.evir.hu/doku.php/evir:penzugy:penzugyi_szamlak:osszesites_menu" text:style-name="Internet_20_link" text:visited-style-name="Visited_20_Internet_20_Link">Összesítés menü</text:a></text:p>
        </text:list-item>
      </text:list>
      <text:h text:style-name="Heading_20_4" text:outline-level="4"><text:bookmark-start text:name="__RefHeading___egyenlegertesito_es_fizetesi_felszolitas_13"/><text:bookmark-start text:name="egyenlegertesito_es_fizetesi_felszolitas"/>Egyenlegértesítő és fizetési felszólítás<text:bookmark-end text:name="__RefHeading___egyenlegertesito_es_fizetesi_felszolitas_13"/><text:bookmark-end text:name="egyenlegertesito_es_fizetesi_felszolitas"/></text:h>
      <text:p text:style-name="Text_20_body">A rendszer automatizáltan tud egyenlegértesítő és fizetési felszólító leveleket küldeni.</text:p>
      <text:p text:style-name="Text_20_body"><text:span text:style-name=""/> <text:span text:style-name="Strong_20_Emphasis">„Egyenlegközlő” néven nincs menüpont</text:span> — az egyenlegértesítő a felszólítás-sablonok egyik levéltípusa.</text:p>
      <text:p text:style-name="Text_20_body"><text:span text:style-name="Strong_20_Emphasis">Beállítás:</text:span></text:p>
      <text:list text:style-name="Numbering_20_1" text:continue-numbering="false">
        <text:list-item>
          <text:p text:style-name="Numbering_20_1_Content_First"> <text:span text:style-name="Source_20_Text">Rendszer → Beállítások → Rendszerbeállítások</text:span> → <text:span text:style-name="Strong_20_Emphasis">Kintlévőség</text:span> terület: a feladó és az <text:a xlink:type="simple" xlink:href="https://doc.evir.hu/doku.php/evir:torzsadatok:egyeb:email_cim_tipusok" text:style-name="Internet_20_link" text:visited-style-name="Visited_20_Internet_20_Link">e-mail cím típus</text:a>, amelyre a levelek mennek → <text:a xlink:type="simple" xlink:href="https://doc.evir.hu/doku.php/evir:rendszer:beallitasok:kintlevoseg" text:style-name="Internet_20_link" text:visited-style-name="Visited_20_Internet_20_Link">Rendszerbeállítások: Kintlévőség</text:a></text:p>
        </text:list-item>
        <text:list-item>
          <text:p text:style-name="Numbering_20_1_Content"> <text:span text:style-name="Source_20_Text">Törzsadatok → Pénzügyi → <text:span text:style-name="Strong_20_Emphasis">Kintlévőség</text:span> → Felszólítás sablon</text:span> — itt rögzíthetők → <text:a xlink:type="simple" xlink:href="https://doc.evir.hu/doku.php/evir:torzsadatok:penzugyi:felszolitas_sablon" text:style-name="Internet_20_link" text:visited-style-name="Visited_20_Internet_20_Link">Felszólítás sablon</text:a></text:p>
          <text:list text:style-name="List_20_1">
            <text:list-item>
              <text:p text:style-name="List_20_1_Content"> <text:span text:style-name="Strong_20_Emphasis">Értesítő e-mailek</text:span> — tipikusan kettő: egy előzetes értesítés pár nappal a fizetési határidő előtt, és egy rendszeres (heti, havi) pénzügyi összefoglaló minden rendezetlen számláról, adategyeztetési céllal</text:p>
            </text:list-item>
            <text:list-item>
              <text:p text:style-name="List_20_1_Content"> <text:span text:style-name="Strong_20_Emphasis">Fizetési felszólítások</text:span> — tetszőleges intervallummal és ismétlődéssel</text:p>
            </text:list-item>
            <text:list-item>
              <text:p text:style-name="List_20_1_Content"> Mintapéldák: <text:a xlink:type="simple" xlink:href="https://doc.evir.hu/doku.php/evir:torzsadatok:penzugyi:felszolitas_sablon_mintak" text:style-name="Internet_20_link" text:visited-style-name="Visited_20_Internet_20_Link">Felszólítás sablon minták</text:a>, <text:a xlink:type="simple" xlink:href="https://doc.evir.hu/doku.php/evir:torzsadatok:penzugyi:fizetesi_felszolitas_minta" text:style-name="Internet_20_link" text:visited-style-name="Visited_20_Internet_20_Link">Fizetési felszólítás / egyenlegközlő minta</text:a></text:p>
            </text:list-item>
            <text:list-item>
              <text:p text:style-name="List_20_1_Content"> A sablonokban használható változók: <text:a xlink:type="simple" xlink:href="https://doc.evir.hu/doku.php/evir:torzsadatok:penzugyi:email_sablon_valtozok" text:style-name="Internet_20_link" text:visited-style-name="Visited_20_Internet_20_Link">E-mail sablon változók</text:a></text:p>
            </text:list-item>
          </text:list>
        </text:list-item>
        <text:list-item>
          <text:p text:style-name="Numbering_20_1_Content_Last"> A partnernél engedélyezni kell az <text:span text:style-name="Source_20_Text"><text:span text:style-name="Strong_20_Emphasis">Automatikus pénzügyi e-mail küldés</text:span></text:span> kapcsolót → <text:a xlink:type="simple" xlink:href="https://doc.evir.hu/doku.php/evir:partnerek:beallitasok" text:style-name="Internet_20_link" text:visited-style-name="Visited_20_Internet_20_Link">Partner beállítások</text:a></text:p>
        </text:list-item>
      </text:list>
      <text:p text:style-name="Text_20_body"><text:span text:style-name="Strong_20_Emphasis">Küldés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ód </text:p>
          </table:table-cell>
          <table:table-cell office:value-type="string" table:style-name="tableheader">
            <text:p text:style-name="Table_20_Heading"> Hogya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utomatikusan</text:span> </text:p>
          </table:table-cell>
          <table:table-cell office:value-type="string" table:style-name="tablecell">
            <text:p text:style-name="tablealignleft"> A szerveren <text:a xlink:type="simple" xlink:href="https://doc.evir.hu/doku.php/evir:rendszer:beallitasok:utemezett_feladatok:utemezett_feladatok" text:style-name="Internet_20_link" text:visited-style-name="Visited_20_Internet_20_Link">időzített feladatként</text:a> (crontab) beállítva. A sablonbeállítások és az időzítés szerint magától megy, nem kell hozzá bejelentkezni. Csak azoknak a partnereknek megy, akiknél az automatikus küldés engedélyezve van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nuálisan</text:span> </text:p>
          </table:table-cell>
          <table:table-cell office:value-type="string" table:style-name="tablecell">
            <text:p text:style-name="tablealignleft"> <text:span text:style-name="Source_20_Text">Pénzügy → Számlák → <text:span text:style-name="Strong_20_Emphasis">Késedelmes számlák</text:span></text:span> bármelyik listáját kiválasztva, a navigációs részen a <text:span text:style-name="Source_20_Text">Felszólítás</text:span> és <text:span text:style-name="Source_20_Text">Felszólítás email</text:span> gombbal </text:p>
          </table:table-cell>
        </table:table-row>
      </table:table>
      <text:p text:style-name="Text_20_body">Kiküldött levelek nyomon követése:</text:p>
      <text:list text:style-name="List_20_1" text:continue-numbering="false">
        <text:list-item>
          <text:p text:style-name="List_20_1_Content_First"> <text:span text:style-name="Source_20_Text">Pénzügy → Számlák → Késedelmes számlák → <text:span text:style-name="Strong_20_Emphasis">Kiküldött felszólítás (PDF)</text:span></text:span> → <text:a xlink:type="simple" xlink:href="https://doc.evir.hu/doku.php/evir:penzugy:penzugyi_szamlak:pdf_felszolitas_generalasa" text:style-name="Internet_20_link" text:visited-style-name="Visited_20_Internet_20_Link">PDF felszólítás generálása</text:a></text:p>
        </text:list-item>
        <text:list-item>
          <text:p text:style-name="List_20_1_Content_Last"> <text:span text:style-name="Source_20_Text">Pénzügy → Számlák → Késedelmes számlák → <text:span text:style-name="Strong_20_Emphasis">Kiküldött felszólítás (Email)</text:span></text:span> → <text:a xlink:type="simple" xlink:href="https://doc.evir.hu/doku.php/evir:penzugy:penzugyi_szamlak:email_felszolitas_kuldes" text:style-name="Internet_20_link" text:visited-style-name="Visited_20_Internet_20_Link">Email felszólítás küldés</text:a></text:p>
        </text:list-item>
      </text:list>
      <text:p text:style-name="Text_20_body">Részletesen: <text:a xlink:type="simple" xlink:href="https://doc.evir.hu/doku.php/evir:penzugy:penzugyi_levelek" text:style-name="Internet_20_link" text:visited-style-name="Visited_20_Internet_20_Link">Pénzügyi levelek</text:a></text:p>
      <text:h text:style-name="Heading_20_4" text:outline-level="4"><text:bookmark-start text:name="__RefHeading___kesedelmi_kamat_14"/><text:bookmark-start text:name="kesedelmi_kamat"/>Késedelmi kamat<text:bookmark-end text:name="__RefHeading___kesedelmi_kamat_14"/><text:bookmark-end text:name="kesedelmi_kamat"/></text:h>
      <text:list text:style-name="Numbering_20_1" text:continue-numbering="false">
        <text:list-item>
          <text:p text:style-name="Numbering_20_1_Content_First"> Sablon: <text:span text:style-name="Source_20_Text">Törzsadatok → Pénzügyi → <text:span text:style-name="Strong_20_Emphasis">Késedelmi kamat</text:span> → Késedelmi sablon</text:span> → <text:a xlink:type="simple" xlink:href="https://doc.evir.hu/doku.php/evir:torzsadatok:penzugyi:kesedelmi_kamat_sablon" text:style-name="Internet_20_link" text:visited-style-name="Visited_20_Internet_20_Link">Késedelmi kamat sablon</text:a></text:p>
        </text:list-item>
        <text:list-item>
          <text:p text:style-name="Numbering_20_1_Content"> Beállítás: <text:a xlink:type="simple" xlink:href="https://doc.evir.hu/doku.php/evir:rendszer:beallitasok:kesedelmi_kamat" text:style-name="Internet_20_link" text:visited-style-name="Visited_20_Internet_20_Link">Rendszerbeállítások: Késedelmi kamat</text:a></text:p>
        </text:list-item>
        <text:list-item>
          <text:p text:style-name="Numbering_20_1_Content"> <text:span text:style-name="Source_20_Text">Pénzügy → Számlák → <text:span text:style-name="Strong_20_Emphasis">Késedelmi kamat</text:span> → Kamatoztatható számlák</text:span> → <text:a xlink:type="simple" xlink:href="https://doc.evir.hu/doku.php/evir:penzugy:penzugyi_szamlak:kesedelmi_kamat:kamatoztathato_szamlak" text:style-name="Internet_20_link" text:visited-style-name="Visited_20_Internet_20_Link">Kamatoztatható számlák</text:a></text:p>
        </text:list-item>
        <text:list-item>
          <text:p text:style-name="Numbering_20_1_Content"> <text:span text:style-name="Source_20_Text">… → <text:span text:style-name="Strong_20_Emphasis">Kamatlevél előállítása</text:span></text:span> → <text:a xlink:type="simple" xlink:href="https://doc.evir.hu/doku.php/evir:penzugy:penzugyi_szamlak:kesedelmi_kamat:kamatlevel_eloallitasa" text:style-name="Internet_20_link" text:visited-style-name="Visited_20_Internet_20_Link">Kamatlevél előállítása</text:a></text:p>
        </text:list-item>
        <text:list-item>
          <text:p text:style-name="Numbering_20_1_Content_Last"> <text:span text:style-name="Source_20_Text">… → <text:span text:style-name="Strong_20_Emphasis">Kamatlevél lista</text:span></text:span> / <text:span text:style-name="Source_20_Text"><text:span text:style-name="Strong_20_Emphasis">Nem kamatoztatott számlák</text:span></text:span> / <text:span text:style-name="Source_20_Text"><text:span text:style-name="Strong_20_Emphasis">Összes kamat</text:span></text:span></text:p>
        </text:list-item>
      </text:list>
      <text:p text:style-name="Text_20_body">Részletesen: <text:a xlink:type="simple" xlink:href="https://doc.evir.hu/doku.php/evir:penzugy:penzugyi_szamlak:kesedelmi_kamat:kesedelmi_kamat" text:style-name="Internet_20_link" text:visited-style-name="Visited_20_Internet_20_Link">Késedelmi kamat számítása</text:a></text:p>
      <text:p text:style-name="Horizontal_20_Line"/>
      <text:h text:style-name="Heading_20_3" text:outline-level="3"><text:bookmark-start text:name="__RefHeading___attekintes_es_lekerdezesek_15"/><text:bookmark-start text:name="attekintes_es_lekerdezesek"/>4. Áttekintés és lekérdezések<text:bookmark-end text:name="__RefHeading___attekintes_es_lekerdezesek_15"/><text:bookmark-end text:name="attekintes_es_lekerdezesek"/></text:h>
      <text:list text:style-name="List_20_1" text:continue-numbering="false">
        <text:list-item>
          <text:p text:style-name="List_20_1_Content_First"> <text:span text:style-name="Source_20_Text">Pénzügy → <text:span text:style-name="Strong_20_Emphasis">Áttekintő</text:span></text:span> → <text:a xlink:type="simple" xlink:href="https://doc.evir.hu/doku.php/evir:penzugy:penzugyi_attekinto" text:style-name="Internet_20_link" text:visited-style-name="Visited_20_Internet_20_Link">Pénzügyi áttekintő</text:a></text:p>
        </text:list-item>
        <text:list-item>
          <text:p text:style-name="List_20_1_Content"> <text:span text:style-name="Source_20_Text">Pénzügy → <text:span text:style-name="Strong_20_Emphasis">Partner áttekintő</text:span></text:span> → <text:a xlink:type="simple" xlink:href="https://doc.evir.hu/doku.php/evir:penzugy:partner_attekinto" text:style-name="Internet_20_link" text:visited-style-name="Visited_20_Internet_20_Link">Partner áttekintő</text:a></text:p>
        </text:list-item>
        <text:list-item>
          <text:p text:style-name="List_20_1_Content"> <text:span text:style-name="Source_20_Text">Pénzügy → <text:span text:style-name="Strong_20_Emphasis">Cash flow</text:span></text:span> → <text:a xlink:type="simple" xlink:href="https://doc.evir.hu/doku.php/evir:penzugy:cash_flow" text:style-name="Internet_20_link" text:visited-style-name="Visited_20_Internet_20_Link">Cash flow</text:a></text:p>
        </text:list-item>
        <text:list-item>
          <text:p text:style-name="List_20_1_Content"> <text:span text:style-name="Source_20_Text">Pénzügy → <text:span text:style-name="Strong_20_Emphasis">Pénzügyi lekérdezések</text:span></text:span> — időszaki áttekintő, partner lekérdezés, top lista, forgalom partnercsoportonként → <text:a xlink:type="simple" xlink:href="https://doc.evir.hu/doku.php/evir:penzugy:penzugyi_lekerdezesek:penzugyi_lekerdezesek" text:style-name="Internet_20_link" text:visited-style-name="Visited_20_Internet_20_Link">Pénzügyi lekérdezések</text:a></text:p>
        </text:list-item>
        <text:list-item>
          <text:p text:style-name="List_20_1_Content_Last"> <text:span text:style-name="Source_20_Text">Pénzügy → <text:span text:style-name="Strong_20_Emphasis">Árfolyam</text:span> → Új árfolyam</text:span> / <text:span text:style-name="Source_20_Text">Árfolyamlista</text:span> → <text:a xlink:type="simple" xlink:href="https://doc.evir.hu/doku.php/evir:penzugy:arfolyam_rogzites" text:style-name="Internet_20_link" text:visited-style-name="Visited_20_Internet_20_Link">Árfolyam rögzítés</text:a>, <text:a xlink:type="simple" xlink:href="https://doc.evir.hu/doku.php/evir:penzugy:mnb_arfolyam_letoltes" text:style-name="Internet_20_link" text:visited-style-name="Visited_20_Internet_20_Link">MNB árfolyam letöltés</text:a></text:p>
        </text:list-item>
      </text:list>
      <text:p text:style-name="Text_20_body"> A pénzügyi rész akkor tud igazán jól működni, ha <text:span text:style-name="Strong_20_Emphasis">minden része használatban van</text:span> — a számlanyilvántartás önmagában, bank és pénztár nélkül, csak részleges képet ad.</text:p>
      <text:p text:style-name="Horizontal_20_Line"/>
      <text:h text:style-name="Heading_20_3" text:outline-level="3"><text:bookmark-start text:name="__RefHeading___bizonylatok_kueldese_e-mailben_16"/><text:bookmark-start text:name="bizonylatok_kueldese_e-mailben"/>Bizonylatok küldése e-mailben<text:bookmark-end text:name="__RefHeading___bizonylatok_kueldese_e-mailben_16"/><text:bookmark-end text:name="bizonylatok_kueldese_e-mailben"/></text:h>
      <text:list text:style-name="List_20_1" text:continue-numbering="false">
        <text:list-item>
          <text:p text:style-name="List_20_1_Content_First"> Bizonylatkészítés közben: <text:a xlink:type="simple" xlink:href="https://doc.evir.hu/doku.php/evir:penzugy:email_kuldes_bizonylatkesziteskor" text:style-name="Internet_20_link" text:visited-style-name="Visited_20_Internet_20_Link">E-mail küldés bizonylatkészítéskor</text:a></text:p>
        </text:list-item>
        <text:list-item>
          <text:p text:style-name="List_20_1_Content"> Utólag, listából: <text:a xlink:type="simple" xlink:href="https://doc.evir.hu/doku.php/evir:penzugy:email_kuldes_utolag_listabol" text:style-name="Internet_20_link" text:visited-style-name="Visited_20_Internet_20_Link">E-mail küldés utólag listából</text:a></text:p>
        </text:list-item>
        <text:list-item>
          <text:p text:style-name="List_20_1_Content"> Tömegesen: <text:a xlink:type="simple" xlink:href="https://doc.evir.hu/doku.php/evir:penzugy:email_kuldes_tomegesen" text:style-name="Internet_20_link" text:visited-style-name="Visited_20_Internet_20_Link">E-mail küldés tömegesen</text:a></text:p>
        </text:list-item>
        <text:list-item>
          <text:p text:style-name="List_20_1_Content_Last"> Sablonok: <text:a xlink:type="simple" xlink:href="https://doc.evir.hu/doku.php/evir:torzsadatok:penzugyi:email_sablon" text:style-name="Internet_20_link" text:visited-style-name="Visited_20_Internet_20_Link">E-mail sablon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"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penzugy:penzugy_menu" text:style-name="Internet_20_link" text:visited-style-name="Visited_20_Internet_20_Link">Pénzügy menü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rendszer:beallitasok:penzugyi_szamlak" text:style-name="Internet_20_link" text:visited-style-name="Visited_20_Internet_20_Link">Rendszerbeállítások: Pénzügyi száml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26</meta:creation-date>
    <dc:creator>Generated</dc:creator>
    <dc:date>2026-08-27T18::31:26</dc:date>
    <dc:language>en-US</dc:language>
    <meta:editing-cycles>1</meta:editing-cycles>
    <meta:editing-duration>PT0S</meta:editing-duration>
    <dc:title>evir:folyamatok:penzugy</dc:title>
  </office:meta>
</office:document-meta>
</file>