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7f4b93b90e6ed776dea7cc8616effcc.svg"/>
  <manifest:file-entry manifest:media-type="image/svg+xml" manifest:full-path="Pictures/5103694a80ec8ddf422a94bcf6bbbef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folyamatok:specialis_keszletmozgas"/><text:bookmark-start text:name="__RefHeading___specialis_keszletmozgasok_1"/><text:bookmark-start text:name="specialis_keszletmozgasok"/>Speciális készletmozgások<text:bookmark-end text:name="__RefHeading___specialis_keszletmozgasok_1"/><text:bookmark-end text:name="specialis_keszletmozgasok"/></text:h>
      <text:p text:style-name="Text_20_body">Három olyan folyamat, ahol a termék <text:span text:style-name="Strong_20_Emphasis">kikerül a saját raktárból, de nem kerül végleg értékesítésre</text:span> — vagy fordítva: nálunk van, de nem a mi tulajdonunk. Mindhárom saját bizonylatokkal és saját raktárlogikával dolgozik.</text:p>
      <text:p text:style-name="Text_20_body">Vissza az áttekintőhöz: <text:a xlink:type="simple" xlink:href="https://doc.evir.hu/doku.php/evir:folyamatok:logisztikai_folyamat" text:style-name="Internet_20_link" text:visited-style-name="Visited_20_Internet_20_Link">Az eVIR logisztikai folyamata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Folyamat </text:p>
          </table:table-cell>
          <table:table-cell office:value-type="string" table:style-name="tableheader">
            <text:p text:style-name="Table_20_Heading"> Kinél van az áru </text:p>
          </table:table-cell>
          <table:table-cell office:value-type="string" table:style-name="tableheader">
            <text:p text:style-name="Table_20_Heading"> Kié az áru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Bizományba adás</text:span> </text:p>
          </table:table-cell>
          <table:table-cell office:value-type="string" table:style-name="tablecell">
            <text:p text:style-name="tablealignleft"> a partnernél </text:p>
          </table:table-cell>
          <table:table-cell office:value-type="string" table:style-name="tablecell">
            <text:p text:style-name="tablealignleft"> a miénk, amíg a partner el nem adja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Bizományba vétel</text:span> </text:p>
          </table:table-cell>
          <table:table-cell office:value-type="string" table:style-name="tablecell">
            <text:p text:style-name="tablealignleft"> nálunk </text:p>
          </table:table-cell>
          <table:table-cell office:value-type="string" table:style-name="tablecell">
            <text:p text:style-name="tablealignleft"> a beszállítóé, amíg el nem adjuk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Kölcsönzés</text:span> </text:p>
          </table:table-cell>
          <table:table-cell office:value-type="string" table:style-name="tablecell">
            <text:p text:style-name="tablealignleft"> a partnernél </text:p>
          </table:table-cell>
          <table:table-cell office:value-type="string" table:style-name="tablecell">
            <text:p text:style-name="tablealignleft"> a miénk, és vissza is jö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zerviz</text:span> </text:p>
          </table:table-cell>
          <table:table-cell office:value-type="string" table:style-name="tablecell">
            <text:p text:style-name="tablealignleft"> nálunk </text:p>
          </table:table-cell>
          <table:table-cell office:value-type="string" table:style-name="tablecell">
            <text:p text:style-name="tablealignleft"> a vevőé (javításra átvett termék) </text:p>
          </table:table-cell>
        </table:table-row>
      </table:table>
      <text:p text:style-name="Horizontal_20_Line"/>
      <text:h text:style-name="Heading_20_3" text:outline-level="3"><text:bookmark-start text:name="__RefHeading___bizomanyos_keszlet_2"/><text:bookmark-start text:name="bizomanyos_keszlet"/>1. Bizományos készlet<text:bookmark-end text:name="__RefHeading___bizomanyos_keszlet_2"/><text:bookmark-end text:name="bizomanyos_keszlet"/></text:h>
      <text:p text:style-name="Text_20_body">Az eVIR <text:span text:style-name="Strong_20_Emphasis">teljesen külön kezeli a termék tulajdonviszonyait és állapotát</text:span>. Ezért olyan eset is korrekten kezelhető, amikor megvásárolt és bizományba kapott termékeket vegyesen adunk tovább bizományba, majd a partner ezek közül össze-vissza számol el az általa értékesítettekkel.</text:p>
      <text:h text:style-name="Heading_20_4" text:outline-level="4"><text:bookmark-start text:name="__RefHeading___a._bizomanyba_adas_mi_adjuk_ki_3"/><text:bookmark-start text:name="a._bizomanyba_adas_mi_adjuk_ki"/>1/a. Bizományba adás (mi adjuk ki)<text:bookmark-end text:name="__RefHeading___a._bizomanyba_adas_mi_adjuk_ki_3"/><text:bookmark-end text:name="a._bizomanyba_adas_mi_adjuk_ki"/></text:h>
      <text:p text:style-name="Text_20_body"><draw:frame draw:style-name="media" draw:name="0" text:anchor-type="as-char" draw:z-index="0" svg:width="" svg:rel-width="100%" svg:height="0cm"><draw:image xlink:href="Pictures/17f4b93b90e6ed776dea7cc8616effcc.svg" xlink:type="simple" xlink:show="embed" xlink:actuate="onLoad"/></draw:frame></text:p>
      <text:p text:style-name="Text_20_body"><text:span text:style-name=""/> <text:span text:style-name="Strong_20_Emphasis">Előfeltétel:</text:span> a bizományba adás előtt létre kell hozni azt a <text:span text:style-name="Strong_20_Emphasis">bizományos raktárat</text:span>, ahova a termékek kerülni fognak. → <text:a xlink:type="simple" xlink:href="https://doc.evir.hu/doku.php/evir:torzsadatok:raktar:torzs_raktar" text:style-name="Internet_20_link" text:visited-style-name="Visited_20_Internet_20_Link">Raktár törzsadatok</text:a></text:p>
      <text:list text:style-name="Numbering_20_1" text:continue-numbering="false">
        <text:list-item>
          <text:p text:style-name="Numbering_20_1_Content_First"> <text:span text:style-name="Source_20_Text">Raktár → <text:span text:style-name="Strong_20_Emphasis">Bizományba adás</text:span> → Bizományba adás</text:span> — a kihelyezés rögzítése, <text:span text:style-name="Strong_20_Emphasis">Határidő</text:span> megadásával → <text:a xlink:type="simple" xlink:href="https://doc.evir.hu/doku.php/evir:raktar:bizomanyos:bizomanyba_adas_rogzitese" text:style-name="Internet_20_link" text:visited-style-name="Visited_20_Internet_20_Link">Bizományba adás rögzítése</text:a></text:p>
        </text:list-item>
        <text:list-item>
          <text:p text:style-name="Numbering_20_1_Content"> A partnernél lévő áruval kétféle esemény történhet:</text:p>
          <text:list text:style-name="List_20_1">
            <text:list-item>
              <text:p text:style-name="List_20_1_Content"> <text:span text:style-name="Strong_20_Emphasis">elad belőle</text:span> → <text:a xlink:type="simple" xlink:href="https://doc.evir.hu/doku.php/evir:raktar:bizomanyos:bizomanyos_szamlazas" text:style-name="Internet_20_link" text:visited-style-name="Visited_20_Internet_20_Link">Bizományba adott cikk számlázása</text:a></text:p>
            </text:list-item>
            <text:list-item>
              <text:p text:style-name="List_20_1_Content_Last"> <text:span text:style-name="Strong_20_Emphasis">visszaadja</text:span> → <text:span text:style-name="Source_20_Text">Raktár → Bizományba adás → <text:span text:style-name="Strong_20_Emphasis">Bizományos visszavét</text:span></text:span> → <text:a xlink:type="simple" xlink:href="https://doc.evir.hu/doku.php/evir:raktar:bizomanyos:bizomanyos_visszavet" text:style-name="Internet_20_link" text:visited-style-name="Visited_20_Internet_20_Link">Bizományos visszavét</text:a></text:p>
            </text:list-item>
          </text:list>
        </text:list-item>
      </text:list>
      <text:p text:style-name="Text_20_body"><text:span text:style-name="Strong_20_Emphasis">Listák:</text:span></text:p>
      <text:list text:style-name="List_20_1" text:continue-numbering="false">
        <text:list-item>
          <text:p text:style-name="List_20_1_Content_First"> <text:span text:style-name="Source_20_Text">Raktár → Bizományba adás → <text:span text:style-name="Strong_20_Emphasis">Bizományos mozgáslista</text:span></text:span> — a kihelyezés bizonylatai</text:p>
        </text:list-item>
        <text:list-item>
          <text:p text:style-name="List_20_1_Content"> <text:span text:style-name="Source_20_Text">… → <text:span text:style-name="Strong_20_Emphasis">Bizományos visszavétlista</text:span></text:span></text:p>
        </text:list-item>
        <text:list-item>
          <text:p text:style-name="List_20_1_Content"> <text:span text:style-name="Source_20_Text">… → <text:span text:style-name="Strong_20_Emphasis">Listák</text:span> → Bizományos raktárkészlet</text:span> — ami jelenleg kint van</text:p>
        </text:list-item>
        <text:list-item>
          <text:p text:style-name="List_20_1_Content_Last"> <text:span text:style-name="Source_20_Text">… → Listák → <text:span text:style-name="Strong_20_Emphasis">Határidőn belüli</text:span> / <text:span text:style-name="Strong_20_Emphasis">Határidőn túl</text:span> / <text:span text:style-name="Strong_20_Emphasis">Határidő nincs megadva</text:span></text:span> — a kihelyezéskor megadott lejárati dátum szerint</text:p>
        </text:list-item>
      </text:list>
      <text:p text:style-name="Text_20_body">Részletesen: <text:a xlink:type="simple" xlink:href="https://doc.evir.hu/doku.php/evir:raktar:bizomanyos:bizomanyba_adas" text:style-name="Internet_20_link" text:visited-style-name="Visited_20_Internet_20_Link">Bizományba adás</text:a></text:p>
      <text:h text:style-name="Heading_20_4" text:outline-level="4"><text:bookmark-start text:name="__RefHeading___b._bizomanyba_vetel_mi_kapjuk_4"/><text:bookmark-start text:name="b._bizomanyba_vetel_mi_kapjuk"/>1/b. Bizományba vétel (mi kapjuk)<text:bookmark-end text:name="__RefHeading___b._bizomanyba_vetel_mi_kapjuk_4"/><text:bookmark-end text:name="b._bizomanyba_vetel_mi_kapjuk"/></text:h>
      <text:list text:style-name="Numbering_20_1" text:continue-numbering="false">
        <text:list-item>
          <text:p text:style-name="Numbering_20_1_Content_First"> <text:span text:style-name="Source_20_Text">Raktár → <text:span text:style-name="Strong_20_Emphasis">Bizományba vétel</text:span> → Bizományos bevételezés</text:span> — árut veszünk bizományba a beszállítótól → <text:a xlink:type="simple" xlink:href="https://doc.evir.hu/doku.php/evir:raktar:bizomanyos:bizomanyos_bevetelezes" text:style-name="Internet_20_link" text:visited-style-name="Visited_20_Internet_20_Link">Bizományos bevételezés</text:a></text:p>
        </text:list-item>
        <text:list-item>
          <text:p text:style-name="Numbering_20_1_Content"> Ha nem adtuk el: <text:span text:style-name="Source_20_Text">Raktár → Bizományba vétel → <text:span text:style-name="Strong_20_Emphasis">Bizományos visszaadás</text:span></text:span> → <text:a xlink:type="simple" xlink:href="https://doc.evir.hu/doku.php/evir:raktar:bizomanyos:bizomanyos_visszaadas" text:style-name="Internet_20_link" text:visited-style-name="Visited_20_Internet_20_Link">Bizományos visszaadás</text:a></text:p>
        </text:list-item>
        <text:list-item>
          <text:p text:style-name="Numbering_20_1_Content_Last"> Ha eladtuk: a beszállító számlájának megérkezésekor <text:span text:style-name="Source_20_Text">Raktár → <text:span text:style-name="Strong_20_Emphasis">Bevételezés számláról</text:span></text:span>, a <text:span text:style-name=""><text:span text:style-name="Strong_20_Emphasis">| <text:span text:style-name="">Bizomány szállító</text:span> |</text:span></text:span> gombbal kell a korábbi szállítólevelekről kiválasztani a már értékesített termékeket — így a nyilvántartásban is összekapcsolódnak az adatok</text:p>
        </text:list-item>
      </text:list>
      <text:p text:style-name="Text_20_body"><text:span text:style-name="Strong_20_Emphasis">Listák:</text:span></text:p>
      <text:list text:style-name="List_20_1" text:continue-numbering="false">
        <text:list-item>
          <text:p text:style-name="List_20_1_Content_First"> <text:span text:style-name="Source_20_Text">Raktár → Bizományba vétel → <text:span text:style-name="Strong_20_Emphasis">Bizományos bevét. lista</text:span></text:span> / <text:span text:style-name="Source_20_Text"><text:span text:style-name="Strong_20_Emphasis">Bizományos vissza. lista</text:span></text:span></text:p>
        </text:list-item>
        <text:list-item>
          <text:p text:style-name="List_20_1_Content"> <text:span text:style-name="Source_20_Text">… → <text:span text:style-name="Strong_20_Emphasis">Bizományos készlet (összesített)</text:span></text:span> — ami jelenleg bizományban nálunk van</text:p>
        </text:list-item>
        <text:list-item>
          <text:p text:style-name="List_20_1_Content_Last"> <text:span text:style-name="Source_20_Text">… → <text:span text:style-name="Strong_20_Emphasis">Bizományos eladott készlet</text:span></text:span> — a már kiszámlázott bizományba vett cikkek</text:p>
        </text:list-item>
      </text:list>
      <text:p text:style-name="Text_20_body">Részletesen: <text:a xlink:type="simple" xlink:href="https://doc.evir.hu/doku.php/evir:raktar:bizomanyos:bizomanyba_vetel" text:style-name="Internet_20_link" text:visited-style-name="Visited_20_Internet_20_Link">Bizományba vétel</text:a>, <text:a xlink:type="simple" xlink:href="https://doc.evir.hu/doku.php/evir:raktar:bizomanyos" text:style-name="Internet_20_link" text:visited-style-name="Visited_20_Internet_20_Link">Bizományos készlet</text:a></text:p>
      <text:p text:style-name="Horizontal_20_Line"/>
      <text:h text:style-name="Heading_20_3" text:outline-level="3"><text:bookmark-start text:name="__RefHeading___koelcsoenzes_5"/><text:bookmark-start text:name="koelcsoenzes"/>2. Kölcsönzés<text:bookmark-end text:name="__RefHeading___koelcsoenzes_5"/><text:bookmark-end text:name="koelcsoenzes"/></text:h>
      <text:p text:style-name="Text_20_body"><draw:frame draw:style-name="media" draw:name="1" text:anchor-type="as-char" draw:z-index="1" svg:width="" svg:rel-width="100%" svg:height="0cm"><draw:image xlink:href="Pictures/5103694a80ec8ddf422a94bcf6bbbef6.svg" xlink:type="simple" xlink:show="embed" xlink:actuate="onLoad"/></draw:frame></text:p>
      <text:h text:style-name="Heading_20_4" text:outline-level="4"><text:bookmark-start text:name="__RefHeading___a._beallitasok_a_hasznalat_elott_6"/><text:bookmark-start text:name="a._beallitasok_a_hasznalat_elott"/>2/a. Beállítások a használat előtt<text:bookmark-end text:name="__RefHeading___a._beallitasok_a_hasznalat_elott_6"/><text:bookmark-end text:name="a._beallitasok_a_hasznalat_elott"/></text:h>
      <text:list text:style-name="Numbering_20_1" text:continue-numbering="false">
        <text:list-item>
          <text:p text:style-name="Numbering_20_1_Content_First"> <text:span text:style-name="Strong_20_Emphasis">Kölcsönzési napidíjat tartalmazó árkategória</text:span> rögzítése → <text:a xlink:type="simple" xlink:href="https://doc.evir.hu/doku.php/evir:kolcson:kolcsonzesi_napidij_arkategoria" text:style-name="Internet_20_link" text:visited-style-name="Visited_20_Internet_20_Link">Kölcsönzési napidíj árkategória</text:a></text:p>
        </text:list-item>
        <text:list-item>
          <text:p text:style-name="Numbering_20_1_Content"> <text:span text:style-name="Strong_20_Emphasis">Kölcsön szolgáltatás</text:span> rögzítése → <text:a xlink:type="simple" xlink:href="https://doc.evir.hu/doku.php/evir:kolcson:kolcson_szolgaltatas" text:style-name="Internet_20_link" text:visited-style-name="Visited_20_Internet_20_Link">Kölcsön szolgáltatás</text:a></text:p>
        </text:list-item>
        <text:list-item>
          <text:p text:style-name="Numbering_20_1_Content"> <text:span text:style-name="Strong_20_Emphasis">Kölcsön számlázás cikkszám</text:span> beállítása → <text:a xlink:type="simple" xlink:href="https://doc.evir.hu/doku.php/evir:kolcson:kolcson_szamlazas_cikkszam_beallitasa" text:style-name="Internet_20_link" text:visited-style-name="Visited_20_Internet_20_Link">Kölcsön számlázás cikkszám</text:a></text:p>
        </text:list-item>
        <text:list-item>
          <text:p text:style-name="Numbering_20_1_Content_Last"> <text:span text:style-name="Strong_20_Emphasis">Kölcsön megjegyzés sablon</text:span> rögzítése → <text:a xlink:type="simple" xlink:href="https://doc.evir.hu/doku.php/evir:kolcson:kolcson_megjegyzes_sablon_rogzitese" text:style-name="Internet_20_link" text:visited-style-name="Visited_20_Internet_20_Link">Kölcsön megjegyzés sablon</text:a></text:p>
        </text:list-item>
      </text:list>
      <text:p text:style-name="Text_20_body">Rendszerbeállítások: <text:a xlink:type="simple" xlink:href="https://doc.evir.hu/doku.php/evir:rendszer:beallitasok:kolcson" text:style-name="Internet_20_link" text:visited-style-name="Visited_20_Internet_20_Link">Rendszerbeállítások: Kölcsön</text:a></text:p>
      <text:h text:style-name="Heading_20_4" text:outline-level="4"><text:bookmark-start text:name="__RefHeading___b._a_folyamat_7"/><text:bookmark-start text:name="b._a_folyamat"/>2/b. A folyamat<text:bookmark-end text:name="__RefHeading___b._a_folyamat_7"/><text:bookmark-end text:name="b._a_folyamat"/></text:h>
      <text:list text:style-name="Numbering_20_1" text:continue-numbering="false">
        <text:list-item>
          <text:p text:style-name="Numbering_20_1_Content_First"> <text:span text:style-name="Source_20_Text">Kölcsön → <text:span text:style-name="Strong_20_Emphasis">Kölcsönadás</text:span> → Kölcsönadás készítése</text:span> → <text:a xlink:type="simple" xlink:href="https://doc.evir.hu/doku.php/evir:kolcson:termek_kolcsonadasa" text:style-name="Internet_20_link" text:visited-style-name="Visited_20_Internet_20_Link">Termék kölcsönadása</text:a></text:p>
        </text:list-item>
        <text:list-item>
          <text:p text:style-name="Numbering_20_1_Content"> <text:span text:style-name="Source_20_Text">Kölcsön → <text:span text:style-name="Strong_20_Emphasis">Kölcsön visszavétel</text:span> → Kölcsön visszavét készítése</text:span> → <text:a xlink:type="simple" xlink:href="https://doc.evir.hu/doku.php/evir:kolcson:kolcson_termek_visszavetele" text:style-name="Internet_20_link" text:visited-style-name="Visited_20_Internet_20_Link">Kölcsön termék visszavétele</text:a></text:p>
        </text:list-item>
        <text:list-item>
          <text:p text:style-name="Numbering_20_1_Content_Last"> A visszavett kölcsön számlázása → <text:a xlink:type="simple" xlink:href="https://doc.evir.hu/doku.php/evir:kolcson:kolcson_szamlazasa" text:style-name="Internet_20_link" text:visited-style-name="Visited_20_Internet_20_Link">Kölcsön számlázása</text:a></text:p>
        </text:list-item>
      </text:list>
      <text:h text:style-name="Heading_20_4" text:outline-level="4"><text:bookmark-start text:name="__RefHeading___c._nyomon_koevetes_8"/><text:bookmark-start text:name="c._nyomon_koevetes"/>2/c. Nyomon követés<text:bookmark-end text:name="__RefHeading___c._nyomon_koevetes_8"/><text:bookmark-end text:name="c._nyomon_koevetes"/></text:h>
      <text:list text:style-name="List_20_1" text:continue-numbering="false">
        <text:list-item>
          <text:p text:style-name="List_20_1_Content_First"> <text:span text:style-name="Source_20_Text">Kölcsön → Kölcsönadás → <text:span text:style-name="Strong_20_Emphasis">Kölcsönadás lista</text:span></text:span></text:p>
        </text:list-item>
        <text:list-item>
          <text:p text:style-name="List_20_1_Content"> <text:span text:style-name="Source_20_Text">Kölcsön → Kölcsönadás → <text:span text:style-name="Strong_20_Emphasis">Lista</text:span> → Nyitott kölcsönadás</text:span></text:p>
        </text:list-item>
        <text:list-item>
          <text:p text:style-name="List_20_1_Content"> <text:span text:style-name="Source_20_Text">… → Lista → <text:span text:style-name="Strong_20_Emphasis">Nyitott határidő előtt</text:span> / <text:span text:style-name="Strong_20_Emphasis">Nyitott határidő ma</text:span> / <text:span text:style-name="Strong_20_Emphasis">Nyitott határidő lejárt</text:span></text:span> — mi jár le, mi járt már le</text:p>
        </text:list-item>
        <text:list-item>
          <text:p text:style-name="List_20_1_Content"> <text:span text:style-name="Source_20_Text">Kölcsön → Kölcsön visszavétel → <text:span text:style-name="Strong_20_Emphasis">Lista</text:span> → Számlázható lista</text:span> — amit ki lehet számlázni</text:p>
        </text:list-item>
        <text:list-item>
          <text:p text:style-name="List_20_1_Content_Last"> <text:span text:style-name="Source_20_Text">Kölcsön → Kölcsönadás → <text:span text:style-name="Strong_20_Emphasis">Félbehagyott kölcsönadás</text:span></text:span> → <text:a xlink:type="simple" xlink:href="https://doc.evir.hu/doku.php/evir:bizonylatok:felbehagyott_bizonylat" text:style-name="Internet_20_link" text:visited-style-name="Visited_20_Internet_20_Link">Félbehagyott bizonylat</text:a></text:p>
        </text:list-item>
      </text:list>
      <text:p text:style-name="Text_20_body">Részletesen: <text:a xlink:type="simple" xlink:href="https://doc.evir.hu/doku.php/evir:kolcson:kolcson" text:style-name="Internet_20_link" text:visited-style-name="Visited_20_Internet_20_Link">Kölcsön</text:a></text:p>
      <text:p text:style-name="Horizontal_20_Line"/>
      <text:h text:style-name="Heading_20_3" text:outline-level="3"><text:bookmark-start text:name="__RefHeading___szerviz_eszkoezkezelo_9"/><text:bookmark-start text:name="szerviz_eszkoezkezelo"/>3. Szerviz (eszközkezelő)<text:bookmark-end text:name="__RefHeading___szerviz_eszkoezkezelo_9"/><text:bookmark-end text:name="szerviz_eszkoezkezelo"/></text:h>
      <text:p text:style-name="Text_20_body">A szerviz modul a <text:span text:style-name="Strong_20_Emphasis">garanciális és nem garanciális javításra átvett</text:span> termékek folyamatait támogatja — mind a saját értékesítésű, mind az idegen forrásból beszerzett termékekét.</text:p>
      <text:h text:style-name="Heading_20_4" text:outline-level="4"><text:bookmark-start text:name="__RefHeading___a._elofeltetelek_10"/><text:bookmark-start text:name="a._elofeltetelek"/>3/a. Előfeltételek<text:bookmark-end text:name="__RefHeading___a._elofeltetelek_10"/><text:bookmark-end text:name="a._elofeltetelek"/></text:h>
      <text:list text:style-name="List_20_1" text:continue-numbering="false">
        <text:list-item>
          <text:p text:style-name="List_20_1_Content_First"> <text:span text:style-name="Source_20_Text">Törzsadatok → <text:span text:style-name="Strong_20_Emphasis">Szerviz</text:span> → Állapot</text:span> — a szervizállapotok törzsadata</text:p>
        </text:list-item>
        <text:list-item>
          <text:p text:style-name="List_20_1_Content_Last"> Rendszerbeállítások: <text:a xlink:type="simple" xlink:href="https://doc.evir.hu/doku.php/evir:rendszer:beallitasok:szerviz" text:style-name="Internet_20_link" text:visited-style-name="Visited_20_Internet_20_Link">Rendszerbeállítások: Szerviz</text:a></text:p>
        </text:list-item>
      </text:list>
      <text:h text:style-name="Heading_20_4" text:outline-level="4"><text:bookmark-start text:name="__RefHeading___b._atvetel_11"/><text:bookmark-start text:name="b._atvetel"/>3/b. Átvétel<text:bookmark-end text:name="__RefHeading___b._atvetel_11"/><text:bookmark-end text:name="b._atvetel"/></text:h>
      <text:list text:style-name="Numbering_20_1" text:continue-numbering="false">
        <text:list-item>
          <text:p text:style-name="Numbering_20_1_Content_First"> <text:span text:style-name="Source_20_Text">Szerviz → <text:span text:style-name="Strong_20_Emphasis">Javításra átvétel</text:span></text:span></text:p>
        </text:list-item>
        <text:list-item>
          <text:p text:style-name="Numbering_20_1_Content"> A megadandó adatok:</text:p>
          <text:list text:style-name="List_20_1">
            <text:list-item>
              <text:p text:style-name="List_20_1_Content"> <text:span text:style-name="Strong_20_Emphasis">Vevő neve</text:span> — partner kiválasztása</text:p>
            </text:list-item>
            <text:list-item>
              <text:p text:style-name="List_20_1_Content"> <text:span text:style-name="Strong_20_Emphasis">Állapot</text:span> — a legördülőből</text:p>
            </text:list-item>
            <text:list-item>
              <text:p text:style-name="List_20_1_Content"> <text:span text:style-name="Strong_20_Emphasis">Státusz</text:span> — átvételkor javasoltan <text:span text:style-name="Emphasis">rendezetlen</text:span></text:p>
            </text:list-item>
            <text:list-item>
              <text:p text:style-name="List_20_1_Content"> <text:span text:style-name="Strong_20_Emphasis">Javítás jellege</text:span> — garanciális vagy fizető javítás</text:p>
            </text:list-item>
            <text:list-item>
              <text:p text:style-name="List_20_1_Content"> <text:span text:style-name="Strong_20_Emphasis">Várható elkészülés</text:span></text:p>
            </text:list-item>
            <text:list-item>
              <text:p text:style-name="List_20_1_Content"> <text:span text:style-name="Strong_20_Emphasis">Cikkszám</text:span> — tőlünk vásárolt termék esetén kitölthető</text:p>
            </text:list-item>
            <text:list-item>
              <text:p text:style-name="List_20_1_Content"> <text:span text:style-name="Strong_20_Emphasis">Megnevezés</text:span>, <text:span text:style-name="Strong_20_Emphasis">Gyáriszám</text:span></text:p>
            </text:list-item>
            <text:list-item>
              <text:p text:style-name="List_20_1_Content"> <text:span text:style-name="Strong_20_Emphasis">Bejelentett hiba</text:span>, <text:span text:style-name="Strong_20_Emphasis">Átvett tartozékok</text:span>, <text:span text:style-name="Strong_20_Emphasis">Külalak, Állapot</text:span></text:p>
            </text:list-item>
            <text:list-item>
              <text:p text:style-name="List_20_1_Content"> <text:span text:style-name="Strong_20_Emphasis">Megállapított hiba</text:span> és <text:span text:style-name="Strong_20_Emphasis">Elvégzett javítás</text:span> — ezeket később a szervizes tölti ki</text:p>
            </text:list-item>
            <text:list-item>
              <text:p text:style-name="List_20_1_Content"> <text:span text:style-name="Strong_20_Emphasis">Termék info</text:span> — saját termék esetén a számlatételek közül kikereshető a termék</text:p>
            </text:list-item>
            <text:list-item>
              <text:p text:style-name="List_20_1_Content"> <text:span text:style-name="Strong_20_Emphasis">Külső szerviz neve</text:span> — saját termék esetén a rendszer a beszerzési forrást tünteti fel</text:p>
            </text:list-item>
          </text:list>
        </text:list-item>
        <text:list-item>
          <text:p text:style-name="Numbering_20_1_Content_Last"> Rögzítés után a munka nézetéből <text:span text:style-name="Strong_20_Emphasis">átvételi dokumentum (PDF)</text:span> generálható</text:p>
        </text:list-item>
      </text:list>
      <text:h text:style-name="Heading_20_4" text:outline-level="4"><text:bookmark-start text:name="__RefHeading___c._a_munka_nezetebol_elerheto_funkciok_12"/><text:bookmark-start text:name="c._a_munka_nezetebol_elerheto_funkciok"/>3/c. A munka nézetéből elérhető funkciók<text:bookmark-end text:name="__RefHeading___c._a_munka_nezetebol_elerheto_funkciok_12"/><text:bookmark-end text:name="c._a_munka_nezetebol_elerheto_funkciok"/></text:h>
      <text:list text:style-name="List_20_1" text:continue-numbering="false">
        <text:list-item>
          <text:p text:style-name="List_20_1_Content_First"> <text:span text:style-name="Source_20_Text"><text:span text:style-name="Strong_20_Emphasis">Esemény</text:span></text:span> — státuszváltás, folyamat állapot váltás, <text:span text:style-name="Strong_20_Emphasis">ráfordított munkaóra</text:span> megadása.  Az eseményeknél megadott munkaórákat a rendszer <text:span text:style-name="Strong_20_Emphasis">összesíti</text:span>, és a munka nézetben az összesített értéket mutatja.</text:p>
        </text:list-item>
        <text:list-item>
          <text:p text:style-name="List_20_1_Content"> <text:span text:style-name="Source_20_Text"><text:span text:style-name="Strong_20_Emphasis">Munkalap</text:span></text:span> — a javításhoz felhasznált alkatrészek és munkadíjak társítása a szervizeseményhez → <text:a xlink:type="simple" xlink:href="https://doc.evir.hu/doku.php/evir:folyamatok:munkalap" text:style-name="Internet_20_link" text:visited-style-name="Visited_20_Internet_20_Link">Munkalap és TMS munkaórák</text:a></text:p>
        </text:list-item>
        <text:list-item>
          <text:p text:style-name="List_20_1_Content_Last"> <text:span text:style-name="Source_20_Text"><text:span text:style-name="Strong_20_Emphasis">Dokumentum</text:span></text:span> — bármilyen dokumentum hozzárendelése (külső szerviz munkalapja, fotó a sérülésről) → <text:a xlink:type="simple" xlink:href="https://doc.evir.hu/doku.php/evir:dokumentum:dokumentum" text:style-name="Internet_20_link" text:visited-style-name="Visited_20_Internet_20_Link">Dokumentumkezelés</text:a></text:p>
        </text:list-item>
      </text:list>
      <text:h text:style-name="Heading_20_4" text:outline-level="4"><text:bookmark-start text:name="__RefHeading___d._folyamat_allapotok_13"/><text:bookmark-start text:name="d._folyamat_allapotok"/>3/d. Folyamat állapotok<text:bookmark-end text:name="__RefHeading___d._folyamat_allapotok_13"/><text:bookmark-end text:name="d._folyamat_allapotok"/></text:h>
      <text:p text:style-name="Text_20_body">A modul saját állapotgráffal dolgozik: <text:span text:style-name="Emphasis">Átvett (bevizsgálásra vár)</text:span> → <text:span text:style-name="Emphasis">Javítva</text:span> / <text:span text:style-name="Emphasis">Nem javítható</text:span> / <text:span text:style-name="Emphasis">Teszt OK</text:span> / <text:span text:style-name="Emphasis">Garanciális csere</text:span> / <text:span text:style-name="Emphasis">Külső szervizbe küldendő</text:span> → <text:span text:style-name="Emphasis">Visszaadásra vár</text:span> → <text:span text:style-name="Emphasis">Visszaadott</text:span> vagy <text:span text:style-name="Emphasis">Megsemmisített</text:span>.</text:p>
      <text:p text:style-name="Text_20_body"> A folyamat állapotoktól <text:span text:style-name="Strong_20_Emphasis">független</text:span> a termék státusza (rendezett / rendezetlen), és a saját ráfordítások kezelése (munkaórák, munkalapok).</text:p>
      <text:p text:style-name="Text_20_body">A teljes állapotgráf: <text:a xlink:type="simple" xlink:href="https://doc.evir.hu/doku.php/evir:szerviz:folyamat" text:style-name="Internet_20_link" text:visited-style-name="Visited_20_Internet_20_Link">Szerviz folyamatok (állapotok)</text:a></text:p>
      <text:h text:style-name="Heading_20_4" text:outline-level="4"><text:bookmark-start text:name="__RefHeading___e._listak_es_portalok_14"/><text:bookmark-start text:name="e._listak_es_portalok"/>3/e. Listák és portálok<text:bookmark-end text:name="__RefHeading___e._listak_es_portalok_14"/><text:bookmark-end text:name="e._listak_es_portalok"/></text:h>
      <text:list text:style-name="List_20_1" text:continue-numbering="false">
        <text:list-item>
          <text:p text:style-name="List_20_1_Content_First"> <text:span text:style-name="Source_20_Text">Szerviz → <text:span text:style-name="Strong_20_Emphasis">Munkalista</text:span></text:span> / <text:span text:style-name="Source_20_Text"><text:span text:style-name="Strong_20_Emphasis">Saját munkalista</text:span></text:span></text:p>
        </text:list-item>
        <text:list-item>
          <text:p text:style-name="List_20_1_Content"> <text:span text:style-name="Source_20_Text">Szerviz → <text:span text:style-name="Strong_20_Emphasis">Listák</text:span> → Összes / Rendezetlen / Rendezett / Archiv</text:span></text:p>
        </text:list-item>
        <text:list-item>
          <text:p text:style-name="List_20_1_Content"> <text:span text:style-name="Source_20_Text">Szerviz → Listák → <text:span text:style-name="Strong_20_Emphasis">Ráfordítás összesítve</text:span> / <text:span text:style-name="Strong_20_Emphasis">Ráfordítás részletesen</text:span></text:span></text:p>
        </text:list-item>
        <text:list-item>
          <text:p text:style-name="List_20_1_Content_Last"> <text:span text:style-name="Source_20_Text">Szerviz → <text:span text:style-name="Strong_20_Emphasis">Szerviz állapot portál</text:span></text:span> / <text:span text:style-name="Source_20_Text"><text:span text:style-name="Strong_20_Emphasis">Külső szerviz portál</text:span></text:span> / <text:span text:style-name="Source_20_Text"><text:span text:style-name="Strong_20_Emphasis">Szerviz idő portál</text:span></text:span> / <text:span text:style-name="Source_20_Text"><text:span text:style-name="Strong_20_Emphasis">Szerviz portál</text:span></text:span></text:p>
        </text:list-item>
      </text:list>
      <text:p text:style-name="Text_20_body">Részletesen: <text:a xlink:type="simple" xlink:href="https://doc.evir.hu/doku.php/evir:szerviz:altalanos" text:style-name="Internet_20_link" text:visited-style-name="Visited_20_Internet_20_Link">Szerviz</text:a>, <text:a xlink:type="simple" xlink:href="https://doc.evir.hu/doku.php/evir:szerviz:bizonylatok" text:style-name="Internet_20_link" text:visited-style-name="Visited_20_Internet_20_Link">Szerviz bizonylatok</text:a></text:p>
      <text:p text:style-name="Horizontal_20_Line"/>
      <text:h text:style-name="Heading_20_3" text:outline-level="3"><text:bookmark-start text:name="__RefHeading___egyeb_kapcsolodo_konstrukciok_15"/><text:bookmark-start text:name="egyeb_kapcsolodo_konstrukciok"/>Egyéb, kapcsolódó konstrukciók<text:bookmark-end text:name="__RefHeading___egyeb_kapcsolodo_konstrukciok_15"/><text:bookmark-end text:name="egyeb_kapcsolodo_konstrukciok"/></text:h>
      <text:list text:style-name="List_20_1" text:continue-numbering="false">
        <text:list-item>
          <text:p text:style-name="List_20_1_Content_First"> <text:span text:style-name="Strong_20_Emphasis">Telephelyek közötti mozgás</text:span> — az áru a cégen belül kerül át, átadó raktáron keresztül → <text:a xlink:type="simple" xlink:href="https://doc.evir.hu/doku.php/evir:telephely:telephely" text:style-name="Internet_20_link" text:visited-style-name="Visited_20_Internet_20_Link">Telephely</text:a></text:p>
        </text:list-item>
        <text:list-item>
          <text:p text:style-name="List_20_1_Content"> <text:span text:style-name="Strong_20_Emphasis">Külső készlet</text:span> — <text:span text:style-name="Source_20_Text">Külső készlet → Készletlista</text:span></text:p>
        </text:list-item>
        <text:list-item>
          <text:p text:style-name="List_20_1_Content_Last"> <text:span text:style-name="Strong_20_Emphasis">Jótállási jegy</text:span> garanciális termék értékesítésekor → <text:a xlink:type="simple" xlink:href="https://doc.evir.hu/doku.php/evir:garancialevel:jotallasi_jegy_keszitese" text:style-name="Internet_20_link" text:visited-style-name="Visited_20_Internet_20_Link">Jótállási jegy készítése</text:a></text:p>
        </text:list-item>
      </text:list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folyamatok:logisztikai_folyamat" text:style-name="Internet_20_link" text:visited-style-name="Visited_20_Internet_20_Link">Az eVIR logisztikai folyamata (áttekintés)</text:a></text:p>
        </text:list-item>
        <text:list-item>
          <text:p text:style-name="List_20_1_Content"> <text:a xlink:type="simple" xlink:href="https://doc.evir.hu/doku.php/evir:folyamatok:keszletkezeles" text:style-name="Internet_20_link" text:visited-style-name="Visited_20_Internet_20_Link">Készletkezelési folyamat</text:a></text:p>
        </text:list-item>
        <text:list-item>
          <text:p text:style-name="List_20_1_Content"> <text:a xlink:type="simple" xlink:href="https://doc.evir.hu/doku.php/evir:folyamatok:beszerzes" text:style-name="Internet_20_link" text:visited-style-name="Visited_20_Internet_20_Link">Beszerzési folyamat</text:a></text:p>
        </text:list-item>
        <text:list-item>
          <text:p text:style-name="List_20_1_Content"> <text:a xlink:type="simple" xlink:href="https://doc.evir.hu/doku.php/evir:folyamatok:munkalap" text:style-name="Internet_20_link" text:visited-style-name="Visited_20_Internet_20_Link">Munkalap és TMS munkaórák</text:a></text:p>
        </text:list-item>
        <text:list-item>
          <text:p text:style-name="List_20_1_Content"> <text:a xlink:type="simple" xlink:href="https://doc.evir.hu/doku.php/evir:raktar:bizomanyos" text:style-name="Internet_20_link" text:visited-style-name="Visited_20_Internet_20_Link">Bizományos készlet</text:a></text:p>
        </text:list-item>
        <text:list-item>
          <text:p text:style-name="List_20_1_Content"> <text:a xlink:type="simple" xlink:href="https://doc.evir.hu/doku.php/evir:kolcson:kolcson" text:style-name="Internet_20_link" text:visited-style-name="Visited_20_Internet_20_Link">Kölcsön</text:a></text:p>
        </text:list-item>
        <text:list-item>
          <text:p text:style-name="List_20_1_Content"> <text:a xlink:type="simple" xlink:href="https://doc.evir.hu/doku.php/evir:szerviz:altalanos" text:style-name="Internet_20_link" text:visited-style-name="Visited_20_Internet_20_Link">Szerviz</text:a></text:p>
        </text:list-item>
        <text:list-item>
          <text:p text:style-name="List_20_1_Content_Last"> <text:a xlink:type="simple" xlink:href="https://doc.evir.hu/doku.php/evir:raktar:keszletkezeles" text:style-name="Internet_20_link" text:visited-style-name="Visited_20_Internet_20_Link">Készletkezel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8::32:40</meta:creation-date>
    <dc:creator>Generated</dc:creator>
    <dc:date>2026-08-27T18::32:40</dc:date>
    <dc:language>en-US</dc:language>
    <meta:editing-cycles>1</meta:editing-cycles>
    <meta:editing-duration>PT0S</meta:editing-duration>
    <dc:title>evir:folyamatok:specialis_keszletmozgas</dc:title>
  </office:meta>
</office:document-meta>
</file>