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f6f55293d133eb3cb79024218c86055f.svg"/>
  <manifest:file-entry manifest:media-type="image/svg+xml" manifest:full-path="Pictures/9ac05f7307df3aa5372e4b02017882a3.svg"/>
  <manifest:file-entry manifest:media-type="image/svg+xml" manifest:full-path="Pictures/6e957fe798a9963e14aca3daeb8f1857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folyamatok:szamlazas"/><text:bookmark-start text:name="__RefHeading___szamlazasi_folyamat_1"/><text:bookmark-start text:name="szamlazasi_folyamat"/>Számlázási folyamat<text:bookmark-end text:name="__RefHeading___szamlazasi_folyamat_1"/><text:bookmark-end text:name="szamlazasi_folyamat"/></text:h>
      <text:p text:style-name="Text_20_body">A számla az a pont, ahol a termék végleg elhagyja a készletet, és ahol a pénzügyi követelés keletkezik. Az eVIR-ben számlát <text:span text:style-name="Strong_20_Emphasis">előzmény bizonylat nélkül</text:span> és <text:span text:style-name="Strong_20_Emphasis">előzmény bizonylatból</text:span> is lehet készíteni — ez az oldal az összes utat összeszedi.</text:p>
      <text:p text:style-name="Text_20_body">Vissza az áttekintőhöz: <text:a xlink:type="simple" xlink:href="https://doc.evir.hu/doku.php/evir:folyamatok:logisztikai_folyamat" text:style-name="Internet_20_link" text:visited-style-name="Visited_20_Internet_20_Link">Az eVIR logisztikai folyamata</text:a></text:p>
      <text:p text:style-name="Horizontal_20_Line"/>
      <text:h text:style-name="Heading_20_3" text:outline-level="3"><text:bookmark-start text:name="__RefHeading___az_oet_szamlazasi_ut_2"/><text:bookmark-start text:name="az_oet_szamlazasi_ut"/>Az öt számlázási út<text:bookmark-end text:name="__RefHeading___az_oet_szamlazasi_ut_2"/><text:bookmark-end text:name="az_oet_szamlazasi_ut"/></text:h>
      <text:p text:style-name="Text_20_body"><draw:frame draw:style-name="media" draw:name="0" text:anchor-type="as-char" draw:z-index="0" svg:width="" svg:rel-width="100%" svg:height="0cm"><draw:image xlink:href="Pictures/f6f55293d133eb3cb79024218c86055f.svg" xlink:type="simple" xlink:show="embed" xlink:actuate="onLoad"/></draw:frame></text:p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Út </text:p>
          </table:table-cell>
          <table:table-cell office:value-type="string" table:style-name="tableheader">
            <text:p text:style-name="Table_20_Heading"> Honnan kerülnek a tételek </text:p>
          </table:table-cell>
          <table:table-cell office:value-type="string" table:style-name="tableheader">
            <text:p text:style-name="Table_20_Heading"> Mi történik a készlettel </text:p>
          </table:table-cell>
          <table:table-cell office:value-type="string" table:style-name="tableheader">
            <text:p text:style-name="Table_20_Heading"> Mi történik a rendeléssel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Raktárból</text:span> </text:p>
          </table:table-cell>
          <table:table-cell office:value-type="string" table:style-name="tablecell">
            <text:p text:style-name="tablealignleft"> <text:span text:style-name=""><text:span text:style-name="Strong_20_Emphasis">| <text:span text:style-name="">Termék raktárból</text:span> |</text:span></text:span> — a kiválasztott raktár készletéből </text:p>
          </table:table-cell>
          <table:table-cell office:value-type="string" table:style-name="tablecell">
            <text:p text:style-name="tablealignleft"> Kikerül a raktárból </text:p>
          </table:table-cell>
          <table:table-cell office:value-type="string" table:style-name="tablecell">
            <text:p text:style-name="tablealignleft"> —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Cikktörzsből</text:span> </text:p>
          </table:table-cell>
          <table:table-cell office:value-type="string" table:style-name="tablecell">
            <text:p text:style-name="tablealignleft"> <text:span text:style-name=""><text:span text:style-name="Strong_20_Emphasis">| <text:span text:style-name="">Termék cikktörzsből</text:span> |</text:span></text:span> — készlettől függetlenül </text:p>
          </table:table-cell>
          <table:table-cell office:value-type="string" table:style-name="tablecell">
            <text:p text:style-name="tablealignleft"> <text:span text:style-name=""/> A termék még nincs készleten; később a bevételezéskor a <text:span text:style-name="Source_20_Text">Termék utólagos bevételezése</text:span> gombbal kell összekapcsolni </text:p>
          </table:table-cell>
          <table:table-cell office:value-type="string" table:style-name="tablecell">
            <text:p text:style-name="tablealignleft"> —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Szolgáltatás</text:span> </text:p>
          </table:table-cell>
          <table:table-cell office:value-type="string" table:style-name="tablecell">
            <text:p text:style-name="tablealignleft"> <text:span text:style-name=""><text:span text:style-name="Strong_20_Emphasis">| <text:span text:style-name="">Szolgáltatás keresés</text:span> |</text:span></text:span> </text:p>
          </table:table-cell>
          <table:table-cell office:value-type="string" table:style-name="tablecell">
            <text:p text:style-name="tablealignleft"> Nincs készlethatás </text:p>
          </table:table-cell>
          <table:table-cell office:value-type="string" table:style-name="tablecell">
            <text:p text:style-name="tablealignleft"> —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Vevői rendelésből</text:span> </text:p>
          </table:table-cell>
          <table:table-cell office:value-type="string" table:style-name="tablecell">
            <text:p text:style-name="tablealignleft"> <text:span text:style-name=""><text:span text:style-name="Strong_20_Emphasis">| <text:span text:style-name="">Vevői rendelés</text:span> |</text:span></text:span> — a teljesíthető rendelések közül </text:p>
          </table:table-cell>
          <table:table-cell office:value-type="string" table:style-name="tablecell">
            <text:p text:style-name="tablealignleft"> A rendelés raktárából kerül ki, a raktár megszűnik </text:p>
          </table:table-cell>
          <table:table-cell office:value-type="string" table:style-name="tablecell">
            <text:p text:style-name="tablealignleft"> <text:span text:style-name="Strong_20_Emphasis">Teljesítve</text:span> lesz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Szállítólevélről</text:span> </text:p>
          </table:table-cell>
          <table:table-cell office:value-type="string" table:style-name="tablecell">
            <text:p text:style-name="tablealignleft"> <text:span text:style-name=""><text:span text:style-name="Strong_20_Emphasis">| <text:span text:style-name="">Szállítólevél</text:span> |</text:span></text:span> — a számlázható szállítólevelek közül </text:p>
          </table:table-cell>
          <table:table-cell office:value-type="string" table:style-name="tablecell">
            <text:p text:style-name="tablealignleft"> Már korábban kikerült a raktárból </text:p>
          </table:table-cell>
          <table:table-cell office:value-type="string" table:style-name="tablecell">
            <text:p text:style-name="tablealignleft"> —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Munkalapról</text:span> </text:p>
          </table:table-cell>
          <table:table-cell office:value-type="string" table:style-name="tablecell">
            <text:p text:style-name="tablealignleft"> <text:span text:style-name=""><text:span text:style-name="Strong_20_Emphasis">| <text:span text:style-name="">Munkalap</text:span> |</text:span></text:span> </text:p>
          </table:table-cell>
          <table:table-cell office:value-type="string" table:style-name="tablecell">
            <text:p text:style-name="tablealignleft"> Már korábban kikerült a raktárból </text:p>
          </table:table-cell>
          <table:table-cell office:value-type="string" table:style-name="tablecell">
            <text:p text:style-name="tablealignleft"> —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Számlázandókból</text:span> </text:p>
          </table:table-cell>
          <table:table-cell office:value-type="string" table:style-name="tablecell">
            <text:p text:style-name="tablealignleft"> tömeges generálás </text:p>
          </table:table-cell>
          <table:table-cell office:value-type="string" table:style-name="tablecell">
            <text:p text:style-name="tablealignleft"> Tipikusan szolgáltatás, nincs készlethatás </text:p>
          </table:table-cell>
          <table:table-cell office:value-type="string" table:style-name="tablecell">
            <text:p text:style-name="tablealignleft"> — </text:p>
          </table:table-cell>
        </table:table-row>
      </table:table>
      <text:p text:style-name="Text_20_body"><text:span text:style-name=""/> <text:span text:style-name="Strong_20_Emphasis">A leggyakoribb hiba.</text:span> Egy vevői rendelést <text:span text:style-name="Strong_20_Emphasis">kizárólag</text:span> a <text:span text:style-name=""><text:span text:style-name="Strong_20_Emphasis">| <text:span text:style-name="">Vevői rendelés</text:span> |</text:span></text:span> gombbal felvett tételek teljesítenek. Ha ugyanaz a termék a <text:span text:style-name=""><text:span text:style-name="Strong_20_Emphasis">| <text:span text:style-name="">Termék raktárból</text:span> |</text:span></text:span> gombbal kerül a számlára, a rendelés <text:span text:style-name="Strong_20_Emphasis">nyitva marad</text:span>.</text:p>
      <text:p text:style-name="Text_20_body"> Egy számlán a fenti források <text:span text:style-name="Strong_20_Emphasis">keverhetők</text:span>: mehet rá egyszerre szállítólevél, munkalap, rendelés és közvetlenül felvitt tétel is.</text:p>
      <text:p text:style-name="Text_20_body"> Ha a <text:span text:style-name="Source_20_Text">Keresendő</text:span> mezőbe konkrét vevői rendelés szám kerül, a rendszer <text:span text:style-name="Strong_20_Emphasis">rész-számlázást</text:span> is enged a már teljesíthető tételekre akkor is, ha a teljes rendelés még nincs teljesíthető állapotban.</text:p>
      <text:p text:style-name="Horizontal_20_Line"/>
      <text:h text:style-name="Heading_20_3" text:outline-level="3"><text:bookmark-start text:name="__RefHeading___elofeltetelek_3"/><text:bookmark-start text:name="elofeltetelek"/>Előfeltételek<text:bookmark-end text:name="__RefHeading___elofeltetelek_3"/><text:bookmark-end text:name="elofeltetelek"/></text:h>
      <text:list text:style-name="List_20_1" text:continue-numbering="false">
        <text:list-item>
          <text:p text:style-name="List_20_1_Content_First"> ÁFA kulcsok, fizetési módok → <text:a xlink:type="simple" xlink:href="https://doc.evir.hu/doku.php/evir:torzsadatok:penzugyi:torzs_penzugy" text:style-name="Internet_20_link" text:visited-style-name="Visited_20_Internet_20_Link">Pénzügyi törzsadatok</text:a></text:p>
        </text:list-item>
        <text:list-item>
          <text:p text:style-name="List_20_1_Content"> Értékesítési árkategória → <text:a xlink:type="simple" xlink:href="https://doc.evir.hu/doku.php/evir:torzsadatok:cikktorzs:arkategoriak:arkategoriak" text:style-name="Internet_20_link" text:visited-style-name="Visited_20_Internet_20_Link">Árkategóriák</text:a></text:p>
        </text:list-item>
        <text:list-item>
          <text:p text:style-name="List_20_1_Content"> A vevő mint partner → <text:a xlink:type="simple" xlink:href="https://doc.evir.hu/doku.php/evir:partnerek:partner_nyilvantartas" text:style-name="Internet_20_link" text:visited-style-name="Visited_20_Internet_20_Link">Partnernyilvántartás</text:a></text:p>
        </text:list-item>
        <text:list-item>
          <text:p text:style-name="List_20_1_Content"> Termék számlázásához: a termék bevételezve → <text:a xlink:type="simple" xlink:href="https://doc.evir.hu/doku.php/evir:folyamatok:beszerzes" text:style-name="Internet_20_link" text:visited-style-name="Visited_20_Internet_20_Link">Beszerzési folyamat</text:a></text:p>
        </text:list-item>
        <text:list-item>
          <text:p text:style-name="List_20_1_Content_Last"> Számlakép (PDF sablon) → <text:a xlink:type="simple" xlink:href="https://doc.evir.hu/doku.php/evir:torzsadatok:pdf_sablon:torzs_pdf" text:style-name="Internet_20_link" text:visited-style-name="Visited_20_Internet_20_Link">PDF sablon</text:a></text:p>
        </text:list-item>
      </text:list>
      <text:p text:style-name="Horizontal_20_Line"/>
      <text:h text:style-name="Heading_20_3" text:outline-level="3"><text:bookmark-start text:name="__RefHeading___normal_szamla_4"/><text:bookmark-start text:name="normal_szamla"/>1. Normál számla<text:bookmark-end text:name="__RefHeading___normal_szamla_4"/><text:bookmark-end text:name="normal_szamla"/></text:h>
      <text:list text:style-name="Numbering_20_1" text:continue-numbering="false">
        <text:list-item>
          <text:p text:style-name="Numbering_20_1_Content_First"> <text:span text:style-name="Source_20_Text">Számlázás → <text:span text:style-name="Strong_20_Emphasis">Számla készítése</text:span></text:span></text:p>
        </text:list-item>
        <text:list-item>
          <text:p text:style-name="Numbering_20_1_Content"> <text:a xlink:type="simple" xlink:href="https://doc.evir.hu/doku.php/evir:bizonylatok:partner_adatok" text:style-name="Internet_20_link" text:visited-style-name="Visited_20_Internet_20_Link">Partner</text:a> kiválasztása</text:p>
        </text:list-item>
        <text:list-item>
          <text:p text:style-name="Numbering_20_1_Content"> <text:a xlink:type="simple" xlink:href="https://doc.evir.hu/doku.php/evir:penzugy:email_kuldes_bizonylatkesziteskor" text:style-name="Internet_20_link" text:visited-style-name="Visited_20_Internet_20_Link">Email értesítő</text:a>  A mező csak a partner kiválasztása után jelenik meg</text:p>
        </text:list-item>
        <text:list-item>
          <text:p text:style-name="Numbering_20_1_Content"> <text:a xlink:type="simple" xlink:href="https://doc.evir.hu/doku.php/evir:bizonylatok:parameterek" text:style-name="Internet_20_link" text:visited-style-name="Visited_20_Internet_20_Link">Paraméterek</text:a>:</text:p>
          <text:list text:style-name="List_20_1">
            <text:list-item>
              <text:p text:style-name="List_20_1_Content"> fizetési mód</text:p>
            </text:list-item>
            <text:list-item>
              <text:p text:style-name="List_20_1_Content"> fizetési határidő (a fizetési módnak megfelelően)</text:p>
            </text:list-item>
            <text:list-item>
              <text:p text:style-name="List_20_1_Content"> teljesítés dátuma</text:p>
            </text:list-item>
            <text:list-item>
              <text:p text:style-name="List_20_1_Content"> <text:a xlink:type="simple" xlink:href="https://doc.evir.hu/doku.php/evir:torzsadatok:cikktorzs:arkategoriak:arkategoriak" text:style-name="Internet_20_link" text:visited-style-name="Visited_20_Internet_20_Link">árkategória</text:a> (más pénznemű számlához az adott pénznemű árkategória kell)</text:p>
            </text:list-item>
            <text:list-item>
              <text:p text:style-name="List_20_1_Content"> <text:span text:style-name="Strong_20_Emphasis">bizonylatkép</text:span> — a <text:a xlink:type="simple" xlink:href="https://doc.evir.hu/doku.php/evir:torzsadatok:pdf_sablon:torzs_pdf" text:style-name="Internet_20_link" text:visited-style-name="Visited_20_Internet_20_Link">PDF sablonok</text:a> közé rögzített számlaképek közül</text:p>
            </text:list-item>
          </text:list>
        </text:list-item>
        <text:list-item>
          <text:p text:style-name="Numbering_20_1_Content"> <text:a xlink:type="simple" xlink:href="https://doc.evir.hu/doku.php/evir:bizonylatok:megjegyzes" text:style-name="Internet_20_link" text:visited-style-name="Visited_20_Internet_20_Link">Megjegyzés</text:a></text:p>
        </text:list-item>
        <text:list-item>
          <text:p text:style-name="Numbering_20_1_Content"> <text:a xlink:type="simple" xlink:href="https://doc.evir.hu/doku.php/evir:bizonylatok:tetelek_hozzaadasa" text:style-name="Internet_20_link" text:visited-style-name="Visited_20_Internet_20_Link">Tételek hozzáadása</text:a> — a fenti táblázat szerinti gombokkal, ismételve, amíg minden tétel a bizonylaton van</text:p>
        </text:list-item>
        <text:list-item>
          <text:p text:style-name="Numbering_20_1_Content_Last"> <text:span text:style-name=""><text:span text:style-name="Strong_20_Emphasis">| <text:span text:style-name="">Felvesz</text:span> |</text:span></text:span> — elkészül a számla; a beállításoktól függően e-mailben megy a partnernek, vagy a megadott példányszámú PDF generálódik</text:p>
        </text:list-item>
      </text:list>
      <text:p text:style-name="Text_20_body"> A hatályos szabályozás szerint a kinyomtatott számlákat <text:span text:style-name="Strong_20_Emphasis">nem kötelező</text:span> aláírással és/vagy pecséttel ellátni.</text:p>
      <text:p text:style-name="Text_20_body">Részletesen: <text:a xlink:type="simple" xlink:href="https://doc.evir.hu/doku.php/evir:szamlazas:szamla" text:style-name="Internet_20_link" text:visited-style-name="Visited_20_Internet_20_Link">Számla</text:a>, <text:a xlink:type="simple" xlink:href="https://doc.evir.hu/doku.php/evir:bizonylatok:bizonylat_keszites" text:style-name="Internet_20_link" text:visited-style-name="Visited_20_Internet_20_Link">Bizonylat készítés</text:a></text:p>
      <text:h text:style-name="Heading_20_4" text:outline-level="4"><text:bookmark-start text:name="__RefHeading___hasznos_gombok_a_teteleknel_5"/><text:bookmark-start text:name="hasznos_gombok_a_teteleknel"/>Hasznos gombok a tételeknél<text:bookmark-end text:name="__RefHeading___hasznos_gombok_a_teteleknel_5"/><text:bookmark-end text:name="hasznos_gombok_a_teteleknel"/></text:h>
      <text:list text:style-name="List_20_1" text:continue-numbering="false">
        <text:list-item>
          <text:p text:style-name="List_20_1_Content_First"> <text:span text:style-name=""><text:span text:style-name="Strong_20_Emphasis">| <text:span text:style-name="">Maximális mennyiség</text:span> |</text:span></text:span> — a listában szereplő összes termék maximálisan elérhető raktári mennyiségét beállítja. Egy rendelésre összekészített raktár gyors kiszámlázásához.</text:p>
        </text:list-item>
        <text:list-item>
          <text:p text:style-name="List_20_1_Content"> <text:span text:style-name=""><text:span text:style-name="Strong_20_Emphasis">| <text:span text:style-name="">Engedmény végösszegből</text:span> |</text:span></text:span> — a <text:a xlink:type="simple" xlink:href="https://doc.evir.hu/doku.php/evir:bizonylatok:tetelek_hozzaadasa_engedmenyek" text:style-name="Internet_20_link" text:visited-style-name="Visited_20_Internet_20_Link">speciális szolgáltatásként rögzített engedmények</text:a> közül</text:p>
        </text:list-item>
        <text:list-item>
          <text:p text:style-name="List_20_1_Content"> <text:span text:style-name=""><text:span text:style-name="Strong_20_Emphasis">| <text:span text:style-name="">Előlegszámla</text:span> |</text:span></text:span> — a még fel nem használt előlegszámlák beszámítása</text:p>
        </text:list-item>
        <text:list-item>
          <text:p text:style-name="List_20_1_Content"> <text:span text:style-name=""><text:span text:style-name="Strong_20_Emphasis">| <text:span text:style-name="">Proforma számla</text:span> |</text:span></text:span> — a még fel nem használt proformák tételei</text:p>
        </text:list-item>
        <text:list-item>
          <text:p text:style-name="List_20_1_Content_Last"> <text:span text:style-name=""><text:span text:style-name="Strong_20_Emphasis">| <text:span text:style-name="">Vonalkód</text:span> |</text:span></text:span> — vonalkód szerinti keresés</text:p>
        </text:list-item>
      </text:list>
      <text:p text:style-name="Horizontal_20_Line"/>
      <text:h text:style-name="Heading_20_3" text:outline-level="3"><text:bookmark-start text:name="__RefHeading___a_szamla_valtozatai_6"/><text:bookmark-start text:name="a_szamla_valtozatai"/>2. A számla változatai<text:bookmark-end text:name="__RefHeading___a_szamla_valtozatai_6"/><text:bookmark-end text:name="a_szamla_valtozatai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Menüpont </text:p>
          </table:table-cell>
          <table:table-cell office:value-type="string" table:style-name="tableheader">
            <text:p text:style-name="Table_20_Heading"> Mire való </text:p>
          </table:table-cell>
        </table:table-row>
        <table:table-row>
          <table:table-cell office:value-type="string" table:style-name="tablecell">
            <text:p text:style-name="tablealignleft"> <text:span text:style-name="Source_20_Text">Számlázás → <text:span text:style-name="Strong_20_Emphasis">Egyablakos számla készítése</text:span></text:span> </text:p>
          </table:table-cell>
          <table:table-cell office:value-type="string" table:style-name="tablecell">
            <text:p text:style-name="tablealignleft"> Gyors, egy képernyős rögzítés → <text:a xlink:type="simple" xlink:href="https://doc.evir.hu/doku.php/evir:szamlazas:egyablakos_szamla" text:style-name="Internet_20_link" text:visited-style-name="Visited_20_Internet_20_Link">Egyablakos számla</text:a> </text:p>
          </table:table-cell>
        </table:table-row>
        <table:table-row>
          <table:table-cell office:value-type="string" table:style-name="tablecell">
            <text:p text:style-name="tablealignleft"> <text:span text:style-name="Source_20_Text">Számlázás → <text:span text:style-name="Strong_20_Emphasis">Exportszámla készítés</text:span></text:span> </text:p>
          </table:table-cell>
          <table:table-cell office:value-type="string" table:style-name="tablecell">
            <text:p text:style-name="tablealignleft"> Külföldi (Közösségen belüli vagy harmadik országbeli) értékesítés → <text:a xlink:type="simple" xlink:href="https://doc.evir.hu/doku.php/evir:szamlazas:export_szamla" text:style-name="Internet_20_link" text:visited-style-name="Visited_20_Internet_20_Link">Export számla</text:a> </text:p>
          </table:table-cell>
        </table:table-row>
        <table:table-row>
          <table:table-cell office:value-type="string" table:style-name="tablecell">
            <text:p text:style-name="tablealignleft"> <text:span text:style-name="Source_20_Text">Számlázás → <text:span text:style-name="Strong_20_Emphasis">Fordított áfás számla</text:span></text:span> </text:p>
          </table:table-cell>
          <table:table-cell office:value-type="string" table:style-name="tablecell">
            <text:p text:style-name="tablealignleft"> Fordított adózás alá eső ügylet → <text:a xlink:type="simple" xlink:href="https://doc.evir.hu/doku.php/evir:szamlazas:forditott_afas_szamla" text:style-name="Internet_20_link" text:visited-style-name="Visited_20_Internet_20_Link">Fordított ÁFÁ-s számla</text:a> </text:p>
          </table:table-cell>
        </table:table-row>
        <table:table-row>
          <table:table-cell office:value-type="string" table:style-name="tablecell">
            <text:p text:style-name="tablealignleft"> <text:span text:style-name="Source_20_Text">Számlázás → <text:span text:style-name="Strong_20_Emphasis">Kéziszámla</text:span> → Kéziszámla rögzítés</text:span> </text:p>
          </table:table-cell>
          <table:table-cell office:value-type="string" table:style-name="tablecell">
            <text:p text:style-name="tablealignleft"> Kézzel, papíron kiállított számla utólagos rögzítése → <text:a xlink:type="simple" xlink:href="https://doc.evir.hu/doku.php/evir:szamlazas:kezi_szamla" text:style-name="Internet_20_link" text:visited-style-name="Visited_20_Internet_20_Link">Kézi számla</text:a> </text:p>
          </table:table-cell>
        </table:table-row>
        <table:table-row>
          <table:table-cell office:value-type="string" table:style-name="tablecell">
            <text:p text:style-name="tablealignleft"> <text:span text:style-name="Source_20_Text">Számlázás → <text:span text:style-name="Strong_20_Emphasis">Kéziszámla</text:span> → Kézi-előlegszámla rögzítés</text:span> </text:p>
          </table:table-cell>
          <table:table-cell office:value-type="string" table:style-name="tablecell">
            <text:p text:style-name="tablealignleft"> Kézi előlegszámla rögzítése → <text:a xlink:type="simple" xlink:href="https://doc.evir.hu/doku.php/evir:szamlazas:kezi_elolegszamla_rogzitese" text:style-name="Internet_20_link" text:visited-style-name="Visited_20_Internet_20_Link">Kézi előlegszámla</text:a> </text:p>
          </table:table-cell>
        </table:table-row>
        <table:table-row>
          <table:table-cell office:value-type="string" table:style-name="tablecell">
            <text:p text:style-name="tablealignleft"> <text:span text:style-name="Source_20_Text">Számlázás → <text:span text:style-name="Strong_20_Emphasis">Előlegszámla</text:span> → Előlegszámla</text:span> </text:p>
          </table:table-cell>
          <table:table-cell office:value-type="string" table:style-name="tablecell">
            <text:p text:style-name="tablealignleft"> Előleg bekérése, majd a végszámlába beszámítása → <text:a xlink:type="simple" xlink:href="https://doc.evir.hu/doku.php/evir:szamlazas:eloleg:elolegszamla" text:style-name="Internet_20_link" text:visited-style-name="Visited_20_Internet_20_Link">Előleg számla</text:a> </text:p>
          </table:table-cell>
        </table:table-row>
        <table:table-row>
          <table:table-cell office:value-type="string" table:style-name="tablecell">
            <text:p text:style-name="tablealignleft"> <text:span text:style-name="Source_20_Text">Számlázás → <text:span text:style-name="Strong_20_Emphasis">Félbehagyott számlák</text:span></text:span> </text:p>
          </table:table-cell>
          <table:table-cell office:value-type="string" table:style-name="tablecell">
            <text:p text:style-name="tablealignleft"> Megkezdett, be nem fejezett számlák → <text:a xlink:type="simple" xlink:href="https://doc.evir.hu/doku.php/evir:szamlazas:szamla_felbehagyott" text:style-name="Internet_20_link" text:visited-style-name="Visited_20_Internet_20_Link">Félbehagyott számlák</text:a> </text:p>
          </table:table-cell>
        </table:table-row>
      </table:table>
      <text:h text:style-name="Heading_20_4" text:outline-level="4"><text:bookmark-start text:name="__RefHeading___eloleg_proforma_dijbekero_mi_a_kueloenbseg_7"/><text:bookmark-start text:name="eloleg_proforma_dijbekero_mi_a_kueloenbseg"/>Előleg, proforma, díjbekérő — mi a különbség?<text:bookmark-end text:name="__RefHeading___eloleg_proforma_dijbekero_mi_a_kueloenbseg_7"/><text:bookmark-end text:name="eloleg_proforma_dijbekero_mi_a_kueloenbseg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Bizonylat </text:p>
          </table:table-cell>
          <table:table-cell office:value-type="string" table:style-name="tableheader">
            <text:p text:style-name="Table_20_Heading"> Szigorú számadású </text:p>
          </table:table-cell>
          <table:table-cell office:value-type="string" table:style-name="tableheader">
            <text:p text:style-name="Table_20_Heading"> Foglal készletet </text:p>
          </table:table-cell>
          <table:table-cell office:value-type="string" table:style-name="tableheader">
            <text:p text:style-name="Table_20_Heading"> ÁFA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Proforma számla</text:span> </text:p>
          </table:table-cell>
          <table:table-cell office:value-type="string" table:style-name="tablecell">
            <text:p text:style-name="tablealignleft"> nem </text:p>
          </table:table-cell>
          <table:table-cell office:value-type="string" table:style-name="tablecell">
            <text:p text:style-name="tablealignleft"> <text:span text:style-name="Strong_20_Emphasis">nem</text:span> — bármi kerülhet rá raktárkészlettől függetlenül </text:p>
          </table:table-cell>
          <table:table-cell office:value-type="string" table:style-name="tablecell">
            <text:p text:style-name="tablealignleft"> nem keletkeztet ÁFA fizetési kötelezettséget, a vevő nem igényelhet vissza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Díjbekérő</text:span> </text:p>
          </table:table-cell>
          <table:table-cell office:value-type="string" table:style-name="tablecell">
            <text:p text:style-name="tablealignleft"> nem </text:p>
          </table:table-cell>
          <table:table-cell office:value-type="string" table:style-name="tablecell">
            <text:p text:style-name="tablealignleft"> <text:span text:style-name="Strong_20_Emphasis">igen</text:span> — szállítólevélből generálódik, így a készlet már le van kötve </text:p>
          </table:table-cell>
          <table:table-cell office:value-type="string" table:style-name="tablecell">
            <text:p text:style-name="tablealignleft"> ugyanaz, mint a proformánál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Előlegszámla</text:span> </text:p>
          </table:table-cell>
          <table:table-cell office:value-type="string" table:style-name="tablecell">
            <text:p text:style-name="tablealignleft"> <text:span text:style-name="Strong_20_Emphasis">igen</text:span> </text:p>
          </table:table-cell>
          <table:table-cell office:value-type="string" table:style-name="tablecell">
            <text:p text:style-name="tablealignleft"> nem </text:p>
          </table:table-cell>
          <table:table-cell office:value-type="string" table:style-name="tablecell">
            <text:p text:style-name="tablealignleft"> ÁFA-tartalmú, a végszámlába beszámítandó </text:p>
          </table:table-cell>
        </table:table-row>
      </table:table>
      <text:p text:style-name="Text_20_body"> A <text:span text:style-name="Strong_20_Emphasis">díjbekérő</text:span> nem önálló bizonylat, hanem egy már elkészült <text:a xlink:type="simple" xlink:href="https://doc.evir.hu/doku.php/evir:szallitolevel:szallitolevel" text:style-name="Internet_20_link" text:visited-style-name="Visited_20_Internet_20_Link">szállítólevél</text:a> tételeinek díjbekérő fejléccel való nyomtatási képe. Az összeg beérkezése után a szállítólevél pár gombnyomással számlázható. A díjbekérő <text:span text:style-name="Strong_20_Emphasis">nem</text:span> támogatja az előlegszámla kezelését — az alapján érkezett összegre egy lépésben számlát kell készíteni. → <text:a xlink:type="simple" xlink:href="https://doc.evir.hu/doku.php/evir:dijbekero:dijbekero" text:style-name="Internet_20_link" text:visited-style-name="Visited_20_Internet_20_Link">Díjbekérő</text:a></text:p>
      <text:p text:style-name="Text_20_body"> Proforma esetén viszont van mód előleg tételt is a bizonylatra tenni, abból előlegszámlát készíteni, majd a termékek számlázásakor az előlegszámlát beemelve végszámlát kiállítani. → <text:a xlink:type="simple" xlink:href="https://doc.evir.hu/doku.php/evir:proforma:proforma_szamla" text:style-name="Internet_20_link" text:visited-style-name="Visited_20_Internet_20_Link">Proforma számla</text:a></text:p>
      <text:p text:style-name="Horizontal_20_Line"/>
      <text:h text:style-name="Heading_20_3" text:outline-level="3"><text:bookmark-start text:name="__RefHeading___toemeges_szamlazas_8"/><text:bookmark-start text:name="toemeges_szamlazas"/>3. Tömeges számlázás<text:bookmark-end text:name="__RefHeading___toemeges_szamlazas_8"/><text:bookmark-end text:name="toemeges_szamlazas"/></text:h>
      <text:p text:style-name="Text_20_body"><text:span text:style-name=""/> A tömeges számlázásnak <text:span text:style-name="Strong_20_Emphasis">nincs önálló menüpontja</text:span> — a számlázandók listájáról indul.</text:p>
      <text:list text:style-name="Numbering_20_1" text:continue-numbering="false">
        <text:list-item>
          <text:p text:style-name="Numbering_20_1_Content_First"> <text:span text:style-name="Source_20_Text">Számlázandók → <text:span text:style-name="Strong_20_Emphasis">Számlázandók partnerenként</text:span></text:span></text:p>
        </text:list-item>
        <text:list-item>
          <text:p text:style-name="Numbering_20_1_Content"> A lista navigációs sávjában a keresővel szűkíthető a kör</text:p>
        </text:list-item>
        <text:list-item>
          <text:p text:style-name="Numbering_20_1_Content"> A <text:span text:style-name="Source_20_Text"><text:span text:style-name="Strong_20_Emphasis">Számlázás</text:span></text:span> gombra kattintva megjelenik a tömeges számla generálás és email kiküldés felülete</text:p>
        </text:list-item>
        <text:list-item>
          <text:p text:style-name="Numbering_20_1_Content"> <text:span text:style-name="Strong_20_Emphasis">Email értesítő</text:span> — az összes email a beállított értesítő sablont fogja tartalmazni</text:p>
        </text:list-item>
        <text:list-item>
          <text:p text:style-name="Numbering_20_1_Content"> <text:span text:style-name="Strong_20_Emphasis">Paraméterek</text:span>: <text:span text:style-name="Strong_20_Emphasis">fizetési határidő</text:span> és <text:span text:style-name="Strong_20_Emphasis">teljesítés dátuma</text:span>, amit a rendszer minden generált számlára alkalmaz</text:p>
        </text:list-item>
        <text:list-item>
          <text:p text:style-name="Numbering_20_1_Content_Last"> <text:span text:style-name=""><text:span text:style-name="Strong_20_Emphasis">| <text:span text:style-name="">Felvesz</text:span> |</text:span></text:span></text:p>
        </text:list-item>
      </text:list>
      <text:p text:style-name="Text_20_body"> Azonos partnerhez rögzített számlázandó tételeket a rendszer <text:span text:style-name="Strong_20_Emphasis">egy számlán</text:span> összesíti.</text:p>
      <text:p text:style-name="Text_20_body">Részletesen: <text:a xlink:type="simple" xlink:href="https://doc.evir.hu/doku.php/evir:szamlazas:tomeges_szamla" text:style-name="Internet_20_link" text:visited-style-name="Visited_20_Internet_20_Link">Tömeges számla generálás</text:a>, <text:a xlink:type="simple" xlink:href="https://doc.evir.hu/doku.php/evir:folyamatok:szolgaltatas_szerzodes" text:style-name="Internet_20_link" text:visited-style-name="Visited_20_Internet_20_Link">Szolgáltatás- és szerződésfolyamat</text:a></text:p>
      <text:p text:style-name="Horizontal_20_Line"/>
      <text:h text:style-name="Heading_20_3" text:outline-level="3"><text:bookmark-start text:name="__RefHeading___penztargepes_bizonylat_9"/><text:bookmark-start text:name="penztargepes_bizonylat"/>4. Pénztárgépes bizonylat<text:bookmark-end text:name="__RefHeading___penztargepes_bizonylat_9"/><text:bookmark-end text:name="penztargepes_bizonylat"/></text:h>
      <text:p text:style-name="Text_20_body">Pénztárgépes értékesítéskor (nyugta adása) a hivatalos bizonylatot a <text:span text:style-name="Strong_20_Emphasis">pénztárgép</text:span> adja ki. Az eVIR-be az adatokat kizárólag a <text:a xlink:type="simple" xlink:href="https://doc.evir.hu/doku.php/evir:raktar:keszletkezeles" text:style-name="Internet_20_link" text:visited-style-name="Visited_20_Internet_20_Link">készletnyilvántartás</text:a> miatt kell rögzíteni.</text:p>
      <text:list text:style-name="Numbering_20_1" text:continue-numbering="false">
        <text:list-item>
          <text:p text:style-name="Numbering_20_1_Content_First"> <text:span text:style-name="Source_20_Text">Számlázás → <text:span text:style-name="Strong_20_Emphasis">Pénztárgépes bizonylat</text:span></text:span></text:p>
        </text:list-item>
        <text:list-item>
          <text:p text:style-name="Numbering_20_1_Content"> <text:a xlink:type="simple" xlink:href="https://doc.evir.hu/doku.php/evir:bizonylatok:partner_adatok" text:style-name="Internet_20_link" text:visited-style-name="Visited_20_Internet_20_Link">Partner</text:a> kiválasztása — csak ha ez a <text:a xlink:type="simple" xlink:href="https://doc.evir.hu/doku.php/evir:rendszer:beallitasok:penztargep" text:style-name="Internet_20_link" text:visited-style-name="Visited_20_Internet_20_Link">rendszerbeállításokban</text:a> engedélyezve van</text:p>
        </text:list-item>
        <text:list-item>
          <text:p text:style-name="Numbering_20_1_Content"> Egyetlen paraméter: <text:span text:style-name="Strong_20_Emphasis">fizetési mód</text:span>  Csak az a fizetési mód választható, amelynél a <text:span text:style-name="Strong_20_Emphasis">Pénztárgépes bizonylathoz</text:span> jelölőnégyzet be van kapcsolva</text:p>
        </text:list-item>
        <text:list-item>
          <text:p text:style-name="Numbering_20_1_Content"> Tételek hozzáadása</text:p>
        </text:list-item>
        <text:list-item>
          <text:p text:style-name="Numbering_20_1_Content_Last"> <text:span text:style-name=""><text:span text:style-name="Strong_20_Emphasis">| <text:span text:style-name="">Felvesz</text:span> |</text:span></text:span> — elkészül a bizonylat, de <text:span text:style-name="Strong_20_Emphasis">nem</text:span> készül automatikusan nyomtatható PDF</text:p>
        </text:list-item>
      </text:list>
      <text:p text:style-name="Text_20_body"> Az elkészült pénztárgépes bizonylatok a <text:span text:style-name="Source_20_Text">Számlázás → <text:span text:style-name="Strong_20_Emphasis">Számlalista</text:span></text:span> menüpontban találhatók.</text:p>
      <text:p text:style-name="Text_20_body"><text:span text:style-name=""/> Pénztárgépes bizonylatnál a <text:span text:style-name="Strong_20_Emphasis">helyesbítés nem működik</text:span>, viszont <text:span text:style-name="Strong_20_Emphasis">sztornó</text:span> bizonylat készíthető (pl. ha a vevő visszahozza a terméket).</text:p>
      <text:h text:style-name="Heading_20_4" text:outline-level="4"><text:bookmark-start text:name="__RefHeading___a_napi_gyujto_bizonylat_10"/><text:bookmark-start text:name="a_napi_gyujto_bizonylat"/>A napi gyűjtő bizonylat<text:bookmark-end text:name="__RefHeading___a_napi_gyujto_bizonylat_10"/><text:bookmark-end text:name="a_napi_gyujto_bizonylat"/></text:h>
      <text:p text:style-name="Text_20_body"><draw:frame draw:style-name="media" draw:name="1" text:anchor-type="as-char" draw:z-index="1" svg:width="" svg:rel-width="100%" svg:height="0cm"><draw:image xlink:href="Pictures/9ac05f7307df3aa5372e4b02017882a3.svg" xlink:type="simple" xlink:show="embed" xlink:actuate="onLoad"/></draw:frame></text:p>
      <text:h text:style-name="Heading_20_4" text:outline-level="4"><text:bookmark-start text:name="__RefHeading___ha_szamla_keszuel_de_penztargep_is_van_11"/><text:bookmark-start text:name="ha_szamla_keszuel_de_penztargep_is_van"/>Ha számla készül, de pénztárgép is van<text:bookmark-end text:name="__RefHeading___ha_szamla_keszuel_de_penztargep_is_van_11"/><text:bookmark-end text:name="ha_szamla_keszuel_de_penztargep_is_van"/></text:h>
      <text:p text:style-name="Text_20_body"><draw:frame draw:style-name="media" draw:name="2" text:anchor-type="as-char" draw:z-index="2" svg:width="" svg:rel-width="100%" svg:height="0cm"><draw:image xlink:href="Pictures/6e957fe798a9963e14aca3daeb8f1857.svg" xlink:type="simple" xlink:show="embed" xlink:actuate="onLoad"/></draw:frame></text:p>
      <text:p text:style-name="Text_20_body">Így nincs duplán bizonylatolva ugyanaz az értékesítés.</text:p>
      <text:p text:style-name="Text_20_body">Részletesen: <text:a xlink:type="simple" xlink:href="https://doc.evir.hu/doku.php/evir:szamlazas:penztargep:penztargepes_bizonylat" text:style-name="Internet_20_link" text:visited-style-name="Visited_20_Internet_20_Link">Pénztárgépes bizonylat rögzítése</text:a>, <text:a xlink:type="simple" xlink:href="https://doc.evir.hu/doku.php/evir:szamlazas:penztargep:penztargep" text:style-name="Internet_20_link" text:visited-style-name="Visited_20_Internet_20_Link">Pénztárgép</text:a></text:p>
      <text:p text:style-name="Horizontal_20_Line"/>
      <text:h text:style-name="Heading_20_3" text:outline-level="3"><text:bookmark-start text:name="__RefHeading___nav_online_szamla_a_szamla_koetelezo_folytatasa_12"/><text:bookmark-start text:name="nav_online_szamla_a_szamla_koetelezo_folytatasa"/>5. NAV Online Számla — a számla kötelező folytatása<text:bookmark-end text:name="__RefHeading___nav_online_szamla_a_szamla_koetelezo_folytatasa_12"/><text:bookmark-end text:name="nav_online_szamla_a_szamla_koetelezo_folytatasa"/></text:h>
      <text:p text:style-name="Text_20_body">A kiállított számla adatait a rendszer automatikusan továbbítja a NAV felé. Ez nem opcionális lépés, hanem a számlázás elválaszthatatlan része.</text:p>
      <text:list text:style-name="List_20_1" text:continue-numbering="false">
        <text:list-item>
          <text:p text:style-name="List_20_1_Content_First"> <text:span text:style-name="Source_20_Text">Számlázás → <text:span text:style-name="Strong_20_Emphasis">Online számla lista</text:span></text:span> — a beküldés státusza számlánként → <text:a xlink:type="simple" xlink:href="https://doc.evir.hu/doku.php/evir:onlineszamla:onlineszamla_lista" text:style-name="Internet_20_link" text:visited-style-name="Visited_20_Internet_20_Link">Online számla lista</text:a></text:p>
        </text:list-item>
        <text:list-item>
          <text:p text:style-name="List_20_1_Content"> Ha valami elakad: <text:a xlink:type="simple" xlink:href="https://doc.evir.hu/doku.php/evir:onlineszamla:hibakezeles" text:style-name="Internet_20_link" text:visited-style-name="Visited_20_Internet_20_Link">Online számla hibakezelés</text:a>, <text:a xlink:type="simple" xlink:href="https://doc.evir.hu/doku.php/evir:onlineszamla:hibauzenetek" text:style-name="Internet_20_link" text:visited-style-name="Visited_20_Internet_20_Link">Hibaüzenetek</text:a></text:p>
        </text:list-item>
        <text:list-item>
          <text:p text:style-name="List_20_1_Content"> A működésről: <text:a xlink:type="simple" xlink:href="https://doc.evir.hu/doku.php/evir:onlineszamla:mukodes" text:style-name="Internet_20_link" text:visited-style-name="Visited_20_Internet_20_Link">Online Számla működés</text:a>, <text:a xlink:type="simple" xlink:href="https://doc.evir.hu/doku.php/evir:onlineszamla:onlineszamla" text:style-name="Internet_20_link" text:visited-style-name="Visited_20_Internet_20_Link">Online Számla</text:a></text:p>
        </text:list-item>
        <text:list-item>
          <text:p text:style-name="List_20_1_Content_Last"> Beállítás: <text:a xlink:type="simple" xlink:href="https://doc.evir.hu/doku.php/evir:rendszer:beallitasok:online_szamla" text:style-name="Internet_20_link" text:visited-style-name="Visited_20_Internet_20_Link">Rendszerbeállítások: Online számla</text:a></text:p>
        </text:list-item>
      </text:list>
      <text:p text:style-name="Text_20_body"> Adóhatósági ellenőrzési adatszolgáltatás (XML export): <text:span text:style-name="Source_20_Text">Számlázás → <text:span text:style-name="Strong_20_Emphasis">Összesítés</text:span> → NAV ellenőrzés</text:span> → <text:a xlink:type="simple" xlink:href="https://doc.evir.hu/doku.php/evir:nav:nav_xml" text:style-name="Internet_20_link" text:visited-style-name="Visited_20_Internet_20_Link">NAV XML</text:a></text:p>
      <text:p text:style-name="Horizontal_20_Line"/>
      <text:h text:style-name="Heading_20_3" text:outline-level="3"><text:bookmark-start text:name="__RefHeading___jotallasi_jegy_13"/><text:bookmark-start text:name="jotallasi_jegy"/>6. Jótállási jegy<text:bookmark-end text:name="__RefHeading___jotallasi_jegy_13"/><text:bookmark-end text:name="jotallasi_jegy"/></text:h>
      <text:p text:style-name="Text_20_body">Garanciális termék értékesítésekor a számlához jótállási jegy is készíthető.</text:p>
      <text:list text:style-name="List_20_1" text:continue-numbering="false">
        <text:list-item>
          <text:p text:style-name="List_20_1_Content_First"> Beállítás: <text:span text:style-name="Source_20_Text">Törzsadatok → Cikkszámok → <text:span text:style-name="Strong_20_Emphasis">Garancia beállítás</text:span></text:span> → <text:a xlink:type="simple" xlink:href="https://doc.evir.hu/doku.php/evir:torzsadatok:cikktorzs:garancia_beallitas" text:style-name="Internet_20_link" text:visited-style-name="Visited_20_Internet_20_Link">Garancia beállítás</text:a></text:p>
        </text:list-item>
        <text:list-item>
          <text:p text:style-name="List_20_1_Content_Last"> → <text:a xlink:type="simple" xlink:href="https://doc.evir.hu/doku.php/evir:garancialevel:jotallasi_jegy_keszitese" text:style-name="Internet_20_link" text:visited-style-name="Visited_20_Internet_20_Link">Jótállási jegy készítése</text:a></text:p>
        </text:list-item>
      </text:list>
      <text:p text:style-name="Horizontal_20_Line"/>
      <text:h text:style-name="Heading_20_3" text:outline-level="3"><text:bookmark-start text:name="__RefHeading___helyesbites_es_sztorno_14"/><text:bookmark-start text:name="helyesbites_es_sztorno"/>7. Helyesbítés és sztornó<text:bookmark-end text:name="__RefHeading___helyesbites_es_sztorno_14"/><text:bookmark-end text:name="helyesbites_es_sztorno"/></text:h>
      <text:list text:style-name="List_20_1" text:continue-numbering="false">
        <text:list-item>
          <text:p text:style-name="List_20_1_Content_First"> <text:span text:style-name="Source_20_Text">Számlázás → <text:span text:style-name="Strong_20_Emphasis">Helyesbítő számla</text:span></text:span> → <text:a xlink:type="simple" xlink:href="https://doc.evir.hu/doku.php/evir:szamlazas:helyesbito_szamla_keszites" text:style-name="Internet_20_link" text:visited-style-name="Visited_20_Internet_20_Link">Helyesbítő számla készítés</text:a></text:p>
        </text:list-item>
        <text:list-item>
          <text:p text:style-name="List_20_1_Content_Last"> <text:span text:style-name="Source_20_Text">Számlázás → <text:span text:style-name="Strong_20_Emphasis">Számla storno</text:span></text:span> → <text:a xlink:type="simple" xlink:href="https://doc.evir.hu/doku.php/evir:bizonylatok:bizonylat_storno" text:style-name="Internet_20_link" text:visited-style-name="Visited_20_Internet_20_Link">Bizonylat sztornózás</text:a></text:p>
        </text:list-item>
      </text:list>
      <text:p text:style-name="Text_20_body"><text:span text:style-name=""/> Ha egy termék visszakerül a vevőtől, azt <text:span text:style-name="Strong_20_Emphasis">nem</text:span> szabad „Jóváírás„ nevű szolgáltatással, negatív mennyiséggel egy normál számlára tenni: az így jóváírt termék nem kerül vissza raktárkészletre, nincs kapcsolat az eredeti és az új számla között, és az adattartalom nem küldhető a szabályozásnak megfelelően a NAV-nak. A helyes megoldás a <text:span text:style-name="Strong_20_Emphasis">helyesbítés vagy sztornó</text:span>.</text:p>
      <text:p text:style-name="Text_20_body">Részletesen: <text:a xlink:type="simple" xlink:href="https://doc.evir.hu/doku.php/evir:folyamatok:visszaru_storno" text:style-name="Internet_20_link" text:visited-style-name="Visited_20_Internet_20_Link">Visszáru, sztornó, helyesbítés</text:a>, <text:a xlink:type="simple" xlink:href="https://doc.evir.hu/doku.php/evir:szamlazas:szamla_helyesbites_storno" text:style-name="Internet_20_link" text:visited-style-name="Visited_20_Internet_20_Link">Számla helyesbítés, stornó</text:a></text:p>
      <text:p text:style-name="Horizontal_20_Line"/>
      <text:h text:style-name="Heading_20_3" text:outline-level="3"><text:bookmark-start text:name="__RefHeading___listak_es_oesszesitesek_15"/><text:bookmark-start text:name="listak_es_oesszesitesek"/>8. Listák és összesítések<text:bookmark-end text:name="__RefHeading___listak_es_oesszesitesek_15"/><text:bookmark-end text:name="listak_es_oesszesitesek"/></text:h>
      <text:h text:style-name="Heading_20_4" text:outline-level="4"><text:bookmark-start text:name="__RefHeading___napi_hasznalatra_16"/><text:bookmark-start text:name="napi_hasznalatra"/>Napi használatra<text:bookmark-end text:name="__RefHeading___napi_hasznalatra_16"/><text:bookmark-end text:name="napi_hasznalatra"/></text:h>
      <text:list text:style-name="List_20_1" text:continue-numbering="false">
        <text:list-item>
          <text:p text:style-name="List_20_1_Content_First"> <text:span text:style-name="Source_20_Text">Számlázás → <text:span text:style-name="Strong_20_Emphasis">Számlalista</text:span></text:span></text:p>
        </text:list-item>
        <text:list-item>
          <text:p text:style-name="List_20_1_Content"> <text:span text:style-name="Source_20_Text">Számlázás → <text:span text:style-name="Strong_20_Emphasis">Számlatétel lista</text:span></text:span></text:p>
        </text:list-item>
        <text:list-item>
          <text:p text:style-name="List_20_1_Content"> <text:span text:style-name="Source_20_Text">Számlázás → <text:span text:style-name="Strong_20_Emphasis">Listák</text:span> → Számlalista árréssel</text:span> — az értékesítés eredményessége</text:p>
        </text:list-item>
        <text:list-item>
          <text:p text:style-name="List_20_1_Content"> <text:span text:style-name="Source_20_Text">Számlázás → Listák → <text:span text:style-name="Strong_20_Emphasis">Előállítás szerint</text:span></text:span> — Emailben küldve / Nyomtatva / Nincs nyomtatva / Nincs emailben küldve</text:p>
        </text:list-item>
        <text:list-item>
          <text:p text:style-name="List_20_1_Content_Last"> <text:span text:style-name="Source_20_Text">Számlázás → Listák → <text:span text:style-name="Strong_20_Emphasis">Garancia kereső</text:span></text:span></text:p>
        </text:list-item>
      </text:list>
      <text:h text:style-name="Heading_20_4" text:outline-level="4"><text:bookmark-start text:name="__RefHeading___zarasra_bevallasra_17"/><text:bookmark-start text:name="zarasra_bevallasra"/>Zárásra, bevallásra<text:bookmark-end text:name="__RefHeading___zarasra_bevallasra_17"/><text:bookmark-end text:name="zarasra_bevallasra"/></text:h>
      <text:list text:style-name="List_20_1" text:continue-numbering="false">
        <text:list-item>
          <text:p text:style-name="List_20_1_Content_First"> <text:span text:style-name="Source_20_Text">Számlázás → <text:span text:style-name="Strong_20_Emphasis">Összesítés</text:span> → Lista</text:span> → <text:a xlink:type="simple" xlink:href="https://doc.evir.hu/doku.php/evir:szamlazas:osszesites:szamla_osszesito" text:style-name="Internet_20_link" text:visited-style-name="Visited_20_Internet_20_Link">Számla összesítő</text:a></text:p>
        </text:list-item>
        <text:list-item>
          <text:p text:style-name="List_20_1_Content"> <text:span text:style-name="Source_20_Text">Számlázás → Összesítés → <text:span text:style-name="Strong_20_Emphasis">Partner összesítés</text:span></text:span> → <text:a xlink:type="simple" xlink:href="https://doc.evir.hu/doku.php/evir:szamlazas:osszesites:partner_osszesites" text:style-name="Internet_20_link" text:visited-style-name="Visited_20_Internet_20_Link">Partner összesítés</text:a></text:p>
        </text:list-item>
        <text:list-item>
          <text:p text:style-name="List_20_1_Content"> <text:span text:style-name="Source_20_Text">Számlázás → Összesítés → <text:span text:style-name="Strong_20_Emphasis">Értékesítés statisztika</text:span></text:span> → <text:a xlink:type="simple" xlink:href="https://doc.evir.hu/doku.php/evir:szamlazas:osszesites:ertekesites_statisztika" text:style-name="Internet_20_link" text:visited-style-name="Visited_20_Internet_20_Link">Értékesítés statisztika</text:a></text:p>
        </text:list-item>
        <text:list-item>
          <text:p text:style-name="List_20_1_Content"> <text:span text:style-name="Source_20_Text">Számlázás → Összesítés → <text:span text:style-name="Strong_20_Emphasis">Termék fogyás</text:span></text:span> → <text:a xlink:type="simple" xlink:href="https://doc.evir.hu/doku.php/evir:szamlazas:osszesites:termek_fogyas" text:style-name="Internet_20_link" text:visited-style-name="Visited_20_Internet_20_Link">Termék fogyás</text:a></text:p>
        </text:list-item>
        <text:list-item>
          <text:p text:style-name="List_20_1_Content_Last"> <text:span text:style-name="Source_20_Text">Számlázás → Összesítés → <text:span text:style-name="Strong_20_Emphasis">PTGSZLAA bevallás</text:span></text:span> / <text:span text:style-name="Source_20_Text"><text:span text:style-name="Strong_20_Emphasis">PTGSZLAH bevallás</text:span></text:span> → <text:a xlink:type="simple" xlink:href="https://doc.evir.hu/doku.php/evir:szamlazas:osszesites:ptgszlaa_bevallas" text:style-name="Internet_20_link" text:visited-style-name="Visited_20_Internet_20_Link">PTGSZLAA</text:a>, <text:a xlink:type="simple" xlink:href="https://doc.evir.hu/doku.php/evir:szamlazas:osszesites:ptgszlah_bevallas" text:style-name="Internet_20_link" text:visited-style-name="Visited_20_Internet_20_Link">PTGSZLAH</text:a></text:p>
        </text:list-item>
      </text:list>
      <text:p text:style-name="Text_20_body">Részletesen: <text:a xlink:type="simple" xlink:href="https://doc.evir.hu/doku.php/evir:szamlazas:szamlalistak" text:style-name="Internet_20_link" text:visited-style-name="Visited_20_Internet_20_Link">Számlalisták</text:a>, <text:a xlink:type="simple" xlink:href="https://doc.evir.hu/doku.php/evir:szamlazas:osszesites:osszesites_menu" text:style-name="Internet_20_link" text:visited-style-name="Visited_20_Internet_20_Link">Összesítés menü</text:a></text:p>
      <text:p text:style-name="Horizontal_20_Line"/>
      <text:h text:style-name="Heading_20_3" text:outline-level="3"><text:bookmark-start text:name="__RefHeading___folytatas_18"/><text:bookmark-start text:name="folytatas"/>Folytatás<text:bookmark-end text:name="__RefHeading___folytatas_18"/><text:bookmark-end text:name="folytatas"/></text:h>
      <text:p text:style-name="Text_20_body">A kiállított vevői számla <text:span text:style-name="Strong_20_Emphasis">automatikusan</text:span> átkerül a pénzügyi számlanyilvántartásba — onnantól a kiegyenlítés következik: <text:a xlink:type="simple" xlink:href="https://doc.evir.hu/doku.php/evir:folyamatok:penzugy" text:style-name="Internet_20_link" text:visited-style-name="Visited_20_Internet_20_Link">Pénzügyi folyamat</text:a></text:p>
      <text:p text:style-name="Horizontal_20_Line"/>
      <text:p text:style-name="Text_20_body"><text:span text:style-name="underline">Kapcsolódó oldalak:</text:span></text:p>
      <text:list text:style-name="List_20_1" text:continue-numbering="false">
        <text:list-item>
          <text:p text:style-name="List_20_1_Content_First"> <text:a xlink:type="simple" xlink:href="https://doc.evir.hu/doku.php/evir:folyamatok:logisztikai_folyamat" text:style-name="Internet_20_link" text:visited-style-name="Visited_20_Internet_20_Link">Az eVIR logisztikai folyamata (áttekintés)</text:a></text:p>
        </text:list-item>
        <text:list-item>
          <text:p text:style-name="List_20_1_Content"> <text:a xlink:type="simple" xlink:href="https://doc.evir.hu/doku.php/evir:folyamatok:ertekesites" text:style-name="Internet_20_link" text:visited-style-name="Visited_20_Internet_20_Link">Értékesítési folyamat</text:a></text:p>
        </text:list-item>
        <text:list-item>
          <text:p text:style-name="List_20_1_Content"> <text:a xlink:type="simple" xlink:href="https://doc.evir.hu/doku.php/evir:folyamatok:kiszallitas" text:style-name="Internet_20_link" text:visited-style-name="Visited_20_Internet_20_Link">Kiszállítási folyamat</text:a></text:p>
        </text:list-item>
        <text:list-item>
          <text:p text:style-name="List_20_1_Content"> <text:a xlink:type="simple" xlink:href="https://doc.evir.hu/doku.php/evir:folyamatok:munkalap" text:style-name="Internet_20_link" text:visited-style-name="Visited_20_Internet_20_Link">Munkalap és TMS munkaórák</text:a></text:p>
        </text:list-item>
        <text:list-item>
          <text:p text:style-name="List_20_1_Content"> <text:a xlink:type="simple" xlink:href="https://doc.evir.hu/doku.php/evir:szamlazas:szamla" text:style-name="Internet_20_link" text:visited-style-name="Visited_20_Internet_20_Link">Számla</text:a></text:p>
        </text:list-item>
        <text:list-item>
          <text:p text:style-name="List_20_1_Content"> <text:a xlink:type="simple" xlink:href="https://doc.evir.hu/doku.php/evir:szamlazas:szamlazas_menu" text:style-name="Internet_20_link" text:visited-style-name="Visited_20_Internet_20_Link">Számlázás menü</text:a></text:p>
        </text:list-item>
        <text:list-item>
          <text:p text:style-name="List_20_1_Content"> <text:a xlink:type="simple" xlink:href="https://doc.evir.hu/doku.php/evir:bizonylatok:tetelek_hozzaadasa" text:style-name="Internet_20_link" text:visited-style-name="Visited_20_Internet_20_Link">Tételek hozzáadása</text:a></text:p>
        </text:list-item>
        <text:list-item>
          <text:p text:style-name="List_20_1_Content"> <text:a xlink:type="simple" xlink:href="https://doc.evir.hu/doku.php/evir:bizonylatok:hibauzenetek" text:style-name="Internet_20_link" text:visited-style-name="Visited_20_Internet_20_Link">Bizonylatkészítés hibaüzenetei</text:a></text:p>
        </text:list-item>
        <text:list-item>
          <text:p text:style-name="List_20_1_Content"> <text:a xlink:type="simple" xlink:href="https://doc.evir.hu/doku.php/evir:rendszer:beallitasok:szamla" text:style-name="Internet_20_link" text:visited-style-name="Visited_20_Internet_20_Link">Rendszerbeállítások: Számla</text:a></text:p>
        </text:list-item>
        <text:list-item>
          <text:p text:style-name="List_20_1_Content_Last"> <text:a xlink:type="simple" xlink:href="https://doc.evir.hu/doku.php/evir:penzugy:bizonylat_email_kuldes" text:style-name="Internet_20_link" text:visited-style-name="Visited_20_Internet_20_Link">Bizonylat küldése e-mailben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7T18::31:26</meta:creation-date>
    <dc:creator>Generated</dc:creator>
    <dc:date>2026-08-27T18::31:26</dc:date>
    <dc:language>en-US</dc:language>
    <meta:editing-cycles>1</meta:editing-cycles>
    <meta:editing-duration>PT0S</meta:editing-duration>
    <dc:title>evir:folyamatok:szamlazas</dc:title>
  </office:meta>
</office:document-meta>
</file>