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bf3d7ffeec37183f62ff95d13b31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szolgaltatas_szerzodes"/><text:bookmark-start text:name="__RefHeading___szolgaltatas-_es_szerzodesfolyamat_1"/><text:bookmark-start text:name="szolgaltatas-_es_szerzodesfolyamat"/>Szolgáltatás- és szerződésfolyamat<text:bookmark-end text:name="__RefHeading___szolgaltatas-_es_szerzodesfolyamat_1"/><text:bookmark-end text:name="szolgaltatas-_es_szerzodesfolyamat"/></text:h>
      <text:p text:style-name="Text_20_body">Ez az oldal a <text:span text:style-name="Strong_20_Emphasis">rendszeresen ismétlődő, időszaki teljesítésű</text:span> értékesítés folyamatát írja le: előfizetés, bérleti díj, támogatási díj, karbantartási szerződés. A közös bennük, hogy nem egyszeri árumozgás, hanem visszatérő számlázás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<draw:frame draw:style-name="media" draw:name="0" text:anchor-type="as-char" draw:z-index="0" svg:width="" svg:rel-width="100%" svg:height="0cm"><draw:image xlink:href="Pictures/7bf3d7ffeec37183f62ff95d13b31231.svg" xlink:type="simple" xlink:show="embed" xlink:actuate="onLoad"/></draw:frame>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Numbering_20_1" text:continue-numbering="false">
        <text:list-item>
          <text:p text:style-name="Numbering_20_1_Content_First"> A számlázandó <text:span text:style-name="Strong_20_Emphasis">szolgáltatás</text:span> a cikktörzsben → <text:span text:style-name="Source_20_Text">Törzsadatok → Cikkszámok → <text:span text:style-name="Strong_20_Emphasis">Új szolgáltatás</text:span></text:span>, 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Numbering_20_1_Content"> <text:span text:style-name="Strong_20_Emphasis">Számlázási időszakok</text:span> → <text:span text:style-name="Source_20_Text">Törzsadatok → Pénzügyi → <text:span text:style-name="Strong_20_Emphasis">Számlázási időszakok</text:span></text:span> — havi, negyedéves, féléves, éves → <text:a xlink:type="simple" xlink:href="https://doc.evir.hu/doku.php/evir:torzsadatok:penzugyi:szamlazasi_idoszakok" text:style-name="Internet_20_link" text:visited-style-name="Visited_20_Internet_20_Link">Számlázási időszakok</text:a></text:p>
        </text:list-item>
        <text:list-item>
          <text:p text:style-name="Numbering_20_1_Content"> <text:span text:style-name="Strong_20_Emphasis">Szerződéstípusok</text:span> → <text:span text:style-name="Source_20_Text">Törzsadatok → Szerződés → <text:span text:style-name="Strong_20_Emphasis">Szerződéstípusok</text:span></text:span> → <text:a xlink:type="simple" xlink:href="https://doc.evir.hu/doku.php/evir:torzsadatok:szerzodes:szerzodestipusok" text:style-name="Internet_20_link" text:visited-style-name="Visited_20_Internet_20_Link">Szerződéstípusok</text:a></text:p>
        </text:list-item>
        <text:list-item>
          <text:p text:style-name="Numbering_20_1_Content"> <text:span text:style-name="Strong_20_Emphasis">Szerződés állapotok</text:span> → <text:span text:style-name="Source_20_Text">Törzsadatok → Szerződés → <text:span text:style-name="Strong_20_Emphasis">Szerződés állapotok</text:span></text:span> → <text:a xlink:type="simple" xlink:href="https://doc.evir.hu/doku.php/evir:torzsadatok:szerzodes:szerzodes_allapotok" text:style-name="Internet_20_link" text:visited-style-name="Visited_20_Internet_20_Link">Szerződés állapotok</text:a></text:p>
        </text:list-item>
        <text:list-item>
          <text:p text:style-name="Numbering_20_1_Content_Last"> Opcionálisan <text:span text:style-name="Strong_20_Emphasis">szerződés műveletek</text:span> (állapotváltás, hosszabbítás) → <text:span text:style-name="Source_20_Text">Törzsadatok → Szerződés → <text:span text:style-name="Strong_20_Emphasis">Szerződés műveletek</text:span></text:span> → <text:a xlink:type="simple" xlink:href="https://doc.evir.hu/doku.php/evir:torzsadatok:szerzodes:szerzodes_allapot_valtas" text:style-name="Internet_20_link" text:visited-style-name="Visited_20_Internet_20_Link">Szerződés állapot váltás</text:a></text:p>
        </text:list-item>
      </text:list>
      <text:p text:style-name="Text_20_body">Rendszerbeállítások: <text:a xlink:type="simple" xlink:href="https://doc.evir.hu/doku.php/evir:rendszer:beallitasok:szerzodes" text:style-name="Internet_20_link" text:visited-style-name="Visited_20_Internet_20_Link">Rendszerbeállítások: Szerződés</text:a></text:p>
      <text:p text:style-name="Horizontal_20_Line"/>
      <text:h text:style-name="Heading_20_3" text:outline-level="3"><text:bookmark-start text:name="__RefHeading___szerzodes_roegzitese_4"/><text:bookmark-start text:name="szerzodes_roegzitese"/>1. Szerződés rögzítése<text:bookmark-end text:name="__RefHeading___szerzodes_roegzitese_4"/><text:bookmark-end text:name="szerzodes_roegzitese"/></text:h>
      <text:list text:style-name="Numbering_20_1" text:continue-numbering="false">
        <text:list-item>
          <text:p text:style-name="Numbering_20_1_Content_First"> <text:span text:style-name="Source_20_Text">Szerződés → <text:span text:style-name="Strong_20_Emphasis">Szerződések</text:span> → Szerződés készítése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  Ha a partner alapértelmezett adatai között meg van adva a fizetési mód és az árkategória, a rendszer ezeket a számla készítésekor automatikusan alkalmazza.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</text:p>
          <text:list text:style-name="List_20_1">
            <text:list-item>
              <text:p text:style-name="List_20_1_Content"> <text:span text:style-name="Strong_20_Emphasis">Számlázási időszak</text:span> — a törzsadatok közül</text:p>
            </text:list-item>
            <text:list-item>
              <text:p text:style-name="List_20_1_Content"> <text:span text:style-name="Strong_20_Emphasis">Szerződéstípus</text:span></text:p>
            </text:list-item>
            <text:list-item>
              <text:p text:style-name="List_20_1_Content"> <text:span text:style-name="Strong_20_Emphasis">Számlázás módja</text:span> — <text:span text:style-name="Emphasis">Tételes</text:span>: a szerződésről cikkenkénti bontásban kerül a számlára a tétellista</text:p>
            </text:list-item>
            <text:list-item>
              <text:p text:style-name="List_20_1_Content"> <text:span text:style-name="Strong_20_Emphasis">Érvényesség kezdete</text:span> — a teljesítés első napja, vagy amikortól először számlát kell generálni</text:p>
            </text:list-item>
            <text:list-item>
              <text:p text:style-name="List_20_1_Content"> <text:span text:style-name="Strong_20_Emphasis">Érvényesség vége</text:span></text:p>
            </text:list-item>
            <text:list-item>
              <text:p text:style-name="List_20_1_Content"> <text:span text:style-name="Strong_20_Emphasis">Állapot</text:span>, <text:span text:style-name="Strong_20_Emphasis">Nyelv</text:span></text:p>
            </text:list-item>
          </text:list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  A rendszerbeállításokban bekapcsolható, hogy automatikusan felkerüljön a szerződésből generált számlára is.</text:p>
        </text:list-item>
        <text:list-item>
          <text:p text:style-name="Numbering_20_1_Content"> <text:span text:style-name="Strong_20_Emphasis">Leírás</text:span> — a tartalma <text:span text:style-name="Strong_20_Emphasis">nem</text:span> jelenik meg a számlán, csak belső kiegészítő információ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:</text:p>
          <text:list text:style-name="List_20_1">
            <text:list-item>
              <text:p text:style-name="List_20_1_Content"> <text:span text:style-name=""><text:span text:style-name="Strong_20_Emphasis">| <text:span text:style-name="">Szolgáltatás keresés</text:span> |</text:span></text:span> — a jellemző eset. A partnerhez rögzített egyedi ár és partnerkedvezmény automatikusan megjelenik, de az <text:span text:style-name="Source_20_Text">Engedmény</text:span> mezőben felülírható.</text:p>
            </text:list-item>
            <text:list-item>
              <text:p text:style-name="List_20_1_Content"> <text:span text:style-name=""><text:span text:style-name="Strong_20_Emphasis">| <text:span text:style-name="">Termék raktárból</text:span> |</text:span></text:span> — <text:span text:style-name=""/> Termék <text:span text:style-name="Strong_20_Emphasis">kizárólag <text:span text:style-name="Emphasis">Egyszeri díj</text:span> teljesítési módú tételként</text:span> tehető szerződésre. A visszatérő (rendszeres) tételek csak szolgáltatások lehetnek.</text:p>
            </text:list-item>
            <text:list-item>
              <text:p text:style-name="List_20_1_Content"> <text:span text:style-name=""><text:span text:style-name="Strong_20_Emphasis">| <text:span text:style-name="">Korábbi szerződés</text:span> |</text:span></text:span> — egy meglévő szerződés tételeinek betöltése.  Csak a partnert és a tételeket tölti be, a szerződés <text:span text:style-name="Strong_20_Emphasis">egyéb paramétereit nem</text:span>.</text:p>
            </text:list-item>
          </text:list>
        </text:list-item>
        <text:list-item>
          <text:p text:style-name="Numbering_20_1_Content"> Tételenként a <text:span text:style-name="Strong_20_Emphasis">Teljesítési mód</text:span>:</text:p>
          <text:list text:style-name="List_20_1">
            <text:list-item>
              <text:p text:style-name="List_20_1_Content"> <text:span text:style-name="Strong_20_Emphasis">Egyszeri díj</text:span> — csak az első teljesítéskor kerül számlázásra (pl. belépési díj, telepítés)</text:p>
            </text:list-item>
            <text:list-item>
              <text:p text:style-name="List_20_1_Content"> <text:span text:style-name="Strong_20_Emphasis">Rendszeres díj</text:span> — minden teljesítéskor a tételsorban van (ez az alapértelmezés)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<text:span text:style-name=""/> <text:span text:style-name="Strong_20_Emphasis">A rögzítés után a szerződés már nem módosítható.</text:span> Csak megszüntetni lehet, az állapotát módosítani, vagy a leírás szövegét változtatni. Ha egy szerződés megszűnik, az <text:span text:style-name="Source_20_Text">Érvényesség vége</text:span> mezőbe a <text:span text:style-name="Strong_20_Emphasis">már számlázott teljesítés utolsó napját</text:span> kell beírni — ezzel a szerződés inaktívvá válik.</text:p>
      <text:p text:style-name="Text_20_body">Részletesen: <text:a xlink:type="simple" xlink:href="https://doc.evir.hu/doku.php/evir:szerzodes:uj_szerzodes" text:style-name="Internet_20_link" text:visited-style-name="Visited_20_Internet_20_Link">Új szerződés</text:a>, <text:a xlink:type="simple" xlink:href="https://doc.evir.hu/doku.php/evir:szerzodes:altalanos" text:style-name="Internet_20_link" text:visited-style-name="Visited_20_Internet_20_Link">Szerződések</text:a></text:p>
      <text:h text:style-name="Heading_20_4" text:outline-level="4"><text:bookmark-start text:name="__RefHeading___megujitas_5"/><text:bookmark-start text:name="megujitas"/>Megújítás<text:bookmark-end text:name="__RefHeading___megujitas_5"/><text:bookmark-end text:name="megujitas"/></text:h>
      <text:p text:style-name="Text_20_body">Lejáró szerződés megújítása: <text:a xlink:type="simple" xlink:href="https://doc.evir.hu/doku.php/evir:szerzodes:szerzodes_megujitasa" text:style-name="Internet_20_link" text:visited-style-name="Visited_20_Internet_20_Link">Szerződés megújítása</text:a></text:p>
      <text:p text:style-name="Horizontal_20_Line"/>
      <text:h text:style-name="Heading_20_3" text:outline-level="3"><text:bookmark-start text:name="__RefHeading___teljesites_6"/><text:bookmark-start text:name="teljesites"/>2. Teljesítés<text:bookmark-end text:name="__RefHeading___teljesites_6"/><text:bookmark-end text:name="teljesites"/></text:h>
      <text:p text:style-name="Text_20_body">A teljesítés az a lépés, ahol egy időszakról kimondjuk, hogy szolgáltatva lett — ebből lesz <text:span text:style-name="Emphasis">számlázandó</text:span>. Két útja van.</text:p>
      <text:h text:style-name="Heading_20_4" text:outline-level="4"><text:bookmark-start text:name="__RefHeading___a._toemeges_teljesites_a_jellemzo_eset_7"/><text:bookmark-start text:name="a._toemeges_teljesites_a_jellemzo_eset"/>2/a. Tömeges teljesítés (a jellemző eset)<text:bookmark-end text:name="__RefHeading___a._toemeges_teljesites_a_jellemzo_eset_7"/><text:bookmark-end text:name="a._toemeges_teljesites_a_jellemzo_eset"/></text:h>
      <text:list text:style-name="Numbering_20_1" text:continue-numbering="false">
        <text:list-item>
          <text:p text:style-name="Numbering_20_1_Content_First"> <text:span text:style-name="Source_20_Text">Szerződés → <text:span text:style-name="Strong_20_Emphasis">Szerződés teljesítések</text:span> → Szerződések teljesítése</text:span></text:p>
        </text:list-item>
        <text:list-item>
          <text:p text:style-name="Numbering_20_1_Content"> A program <text:span text:style-name="Strong_20_Emphasis">teljesítési dátumok szerint csoportosítva</text:span> rendezi a szerződéseket, a számlázási időszakok alapján</text:p>
        </text:list-item>
        <text:list-item>
          <text:p text:style-name="Numbering_20_1_Content"> A <text:span text:style-name="Strong_20_Emphasis">Lista</text:span> oszlopban a <text:span text:style-name=""><text:span text:style-name="Strong_20_Emphasis">| <text:span text:style-name="">Részletesen</text:span> |</text:span></text:span> gombbal megtekinthető az azonos dátummal esedékes szerződések listája</text:p>
        </text:list-item>
        <text:list-item>
          <text:p text:style-name="Numbering_20_1_Content"> A <text:span text:style-name="Strong_20_Emphasis">Művelet</text:span> oszlopban az <text:span text:style-name=""><text:span text:style-name="Strong_20_Emphasis">| <text:span text:style-name="">Új teljesítés</text:span> |</text:span></text:span> gombbal jelenik meg a teljesítés adatait mutató felület</text:p>
        </text:list-item>
        <text:list-item>
          <text:p text:style-name="Numbering_20_1_Content"> A <text:span text:style-name="Strong_20_Emphasis">Bizonylat tétel megjegyzés</text:span> az egyetlen módosítható mező  A számlázási időszak törzsadatában az <text:span text:style-name="Emphasis">Időszak megjelenése bizonylaton</text:span> mezővel állítható, hogy csak az időszak neve vagy napra pontos dátumok kerüljenek a megjegyzésbe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— az adatok a <text:span text:style-name="Strong_20_Emphasis">számlázandók</text:span> közé kerülnek</text:p>
        </text:list-item>
      </text:list>
      <text:p text:style-name="Text_20_body">Részletesen: <text:a xlink:type="simple" xlink:href="https://doc.evir.hu/doku.php/evir:szerzodes:szerzodesek_teljesitese_tomeges" text:style-name="Internet_20_link" text:visited-style-name="Visited_20_Internet_20_Link">Szerződés tömeges teljesítése</text:a>, <text:a xlink:type="simple" xlink:href="https://doc.evir.hu/doku.php/evir:szerzodes:szerzodesek_teljesitese" text:style-name="Internet_20_link" text:visited-style-name="Visited_20_Internet_20_Link">Szerződések teljesítése</text:a></text:p>
      <text:h text:style-name="Heading_20_4" text:outline-level="4"><text:bookmark-start text:name="__RefHeading___b._egyedi_teljesites_8"/><text:bookmark-start text:name="b._egyedi_teljesites"/>2/b. Egyedi teljesítés<text:bookmark-end text:name="__RefHeading___b._egyedi_teljesites_8"/><text:bookmark-end text:name="b._egyedi_teljesites"/></text:h>
      <text:p text:style-name="Text_20_body">Ha egyedi, a számlázási időszaktól eltérő időszakra kell teljesítést rögzíteni:</text:p>
      <text:list text:style-name="Numbering_20_1" text:continue-numbering="false">
        <text:list-item>
          <text:p text:style-name="Numbering_20_1_Content_First"> <text:span text:style-name="Source_20_Text">Szerződés → <text:span text:style-name="Strong_20_Emphasis">Szerződések</text:span></text:span> — valamelyik listából a kívánt szerződésre kattintva megnyílik az adatlapja</text:p>
        </text:list-item>
        <text:list-item>
          <text:p text:style-name="Numbering_20_1_Content"> Az oldal tetején a funkció gombok között az <text:span text:style-name="Source_20_Text"><text:span text:style-name="Strong_20_Emphasis">Egyedi teljesítés</text:span></text:span> gomb</text:p>
        </text:list-item>
        <text:list-item>
          <text:p text:style-name="Numbering_20_1_Content"> A <text:span text:style-name="Emphasis">Teljesítési időszak kezdete</text:span> és <text:span text:style-name="Emphasis">vége</text:span> dátum szabadon módosítható</text:p>
        </text:list-item>
        <text:list-item>
          <text:p text:style-name="Numbering_20_1_Content"> A <text:span text:style-name="Emphasis">Bizonylat tétel megjegyzés</text:span> tartalma a szerződés alapján készült bizonylatok tétel megjegyzésébe kerül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— a számla tervezete a <text:span text:style-name="Strong_20_Emphasis">számlázandók</text:span> közé kerül</text:p>
        </text:list-item>
      </text:list>
      <text:p text:style-name="Text_20_body">Részletesen: <text:a xlink:type="simple" xlink:href="https://doc.evir.hu/doku.php/evir:szerzodes:egyedi_teljesites" text:style-name="Internet_20_link" text:visited-style-name="Visited_20_Internet_20_Link">Szerződés egyedi teljesítése</text:a></text:p>
      <text:h text:style-name="Heading_20_4" text:outline-level="4"><text:bookmark-start text:name="__RefHeading___ha_tevedes_toertent_9"/><text:bookmark-start text:name="ha_tevedes_toertent"/>Ha tévedés történt<text:bookmark-end text:name="__RefHeading___ha_tevedes_toertent_9"/><text:bookmark-end text:name="ha_tevedes_toertent"/></text:h>
      <text:p text:style-name="Text_20_body">A teljesítés visszavonható: <text:a xlink:type="simple" xlink:href="https://doc.evir.hu/doku.php/evir:szerzodes:teljesites_visszavonasa" text:style-name="Internet_20_link" text:visited-style-name="Visited_20_Internet_20_Link">Teljesítés visszavonása</text:a></text:p>
      <text:p text:style-name="Horizontal_20_Line"/>
      <text:h text:style-name="Heading_20_3" text:outline-level="3"><text:bookmark-start text:name="__RefHeading___szamlazandok_10"/><text:bookmark-start text:name="szamlazandok"/>3. Számlázandók<text:bookmark-end text:name="__RefHeading___szamlazandok_10"/><text:bookmark-end text:name="szamlazandok"/></text:h>
      <text:p text:style-name="Text_20_body">A <text:span text:style-name="Emphasis">számlázandó</text:span> egy előkészített, még ki nem számlázott tétel. Ide háromféleképpen kerülhet adat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orrás </text:p>
          </table:table-cell>
          <table:table-cell office:value-type="string" table:style-name="tableheader">
            <text:p text:style-name="Table_20_Heading"> Menüpont </text:p>
          </table:table-cell>
        </table:table-row>
        <table:table-row>
          <table:table-cell office:value-type="string" table:style-name="tablecell">
            <text:p text:style-name="tablealignleft"> Szerződés teljesítéséből </text:p>
          </table:table-cell>
          <table:table-cell office:value-type="string" table:style-name="tablecell">
            <text:p text:style-name="tablealignleft"> automatikusan, a teljesítéskor </text:p>
          </table:table-cell>
        </table:table-row>
        <table:table-row>
          <table:table-cell office:value-type="string" table:style-name="tablecell">
            <text:p text:style-name="tablealignleft"> Tömegesen, teljesített szerződésekből </text:p>
          </table:table-cell>
          <table:table-cell office:value-type="string" table:style-name="tablecell">
            <text:p text:style-name="tablealignleft"> <text:span text:style-name="Source_20_Text">Számlázandók → <text:span text:style-name="Strong_20_Emphasis">Tömeges</text:span> → Szerződés alapján számlázandók</text:span> → <text:a xlink:type="simple" xlink:href="https://doc.evir.hu/doku.php/evir:szamlazandok:szerzodes_alapjan_szamlazandok" text:style-name="Internet_20_link" text:visited-style-name="Visited_20_Internet_20_Link">Szerződés alapján számlázandók</text:a> </text:p>
          </table:table-cell>
        </table:table-row>
        <table:table-row>
          <table:table-cell office:value-type="string" table:style-name="tablecell">
            <text:p text:style-name="tablealignleft"> Kézzel, egyesével </text:p>
          </table:table-cell>
          <table:table-cell office:value-type="string" table:style-name="tablecell">
            <text:p text:style-name="tablealignleft"> <text:span text:style-name="Source_20_Text">Számlázandók → <text:span text:style-name="Strong_20_Emphasis">Új számlázandó</text:span></text:span> → <text:a xlink:type="simple" xlink:href="https://doc.evir.hu/doku.php/evir:szamlazandok:uj_szamlazando" text:style-name="Internet_20_link" text:visited-style-name="Visited_20_Internet_20_Link">Új számlázandó</text:a> </text:p>
          </table:table-cell>
        </table:table-row>
      </table:table>
      <text:p text:style-name="Text_20_body">Listák:</text:p>
      <text:list text:style-name="List_20_1" text:continue-numbering="false">
        <text:list-item>
          <text:p text:style-name="List_20_1_Content_First"> <text:span text:style-name="Source_20_Text">Számlázandók → <text:span text:style-name="Strong_20_Emphasis">Számlázandók listája</text:span></text:span></text:p>
        </text:list-item>
        <text:list-item>
          <text:p text:style-name="List_20_1_Content"> <text:span text:style-name="Source_20_Text">Számlázandók → <text:span text:style-name="Strong_20_Emphasis">Számlázandók partnerenként</text:span></text:span> — innen indul a tömeges feldolgozás</text:p>
        </text:list-item>
        <text:list-item>
          <text:p text:style-name="List_20_1_Content_Last"> <text:span text:style-name="Source_20_Text">Számlázandók → <text:span text:style-name="Strong_20_Emphasis">Számlázandók tételenként</text:span></text:span> / <text:span text:style-name="Source_20_Text"><text:span text:style-name="Strong_20_Emphasis">Számlázandók tétellista</text:span></text:span></text:p>
        </text:list-item>
      </text:list>
      <text:p text:style-name="Text_20_body">Részletesen: <text:a xlink:type="simple" xlink:href="https://doc.evir.hu/doku.php/evir:szamlazandok:szamlazandok" text:style-name="Internet_20_link" text:visited-style-name="Visited_20_Internet_20_Link">Számlázandók</text:a></text:p>
      <text:p text:style-name="Horizontal_20_Line"/>
      <text:h text:style-name="Heading_20_3" text:outline-level="3"><text:bookmark-start text:name="__RefHeading___toemeges_kiszamlazas_11"/><text:bookmark-start text:name="toemeges_kiszamlazas"/>4. Tömeges kiszámlázás<text:bookmark-end text:name="__RefHeading___toemeges_kiszamlazas_11"/><text:bookmark-end text:name="toemeges_kiszamlazas"/></text:h>
      <text:list text:style-name="Numbering_20_1" text:continue-numbering="false">
        <text:list-item>
          <text:p text:style-name="Numbering_20_1_Content_First"> <text:span text:style-name="Source_20_Text">Számlázandók → <text:span text:style-name="Strong_20_Emphasis">Számlázandók partnerenként</text:span></text:span></text:p>
        </text:list-item>
        <text:list-item>
          <text:p text:style-name="Numbering_20_1_Content"> A <text:a xlink:type="simple" xlink:href="https://doc.evir.hu/doku.php/evir:alapok:listak" text:style-name="Internet_20_link" text:visited-style-name="Visited_20_Internet_20_Link">lista navigációs sávjában</text:a> a keresővel szűkíthető a kör</text:p>
        </text:list-item>
        <text:list-item>
          <text:p text:style-name="Numbering_20_1_Content"> A felső menüsorban:</text:p>
          <text:list text:style-name="List_20_1">
            <text:list-item>
              <text:p text:style-name="List_20_1_Content"> <text:span text:style-name="Source_20_Text"><text:span text:style-name="Strong_20_Emphasis">Számlázás</text:span></text:span> — tömeges <text:a xlink:type="simple" xlink:href="https://doc.evir.hu/doku.php/evir:szamlazas:szamla" text:style-name="Internet_20_link" text:visited-style-name="Visited_20_Internet_20_Link">számla</text:a> generálás és e-mail kiküldés → <text:a xlink:type="simple" xlink:href="https://doc.evir.hu/doku.php/evir:szamlazas:tomeges_szamla" text:style-name="Internet_20_link" text:visited-style-name="Visited_20_Internet_20_Link">Tömeges számla generálás</text:a></text:p>
            </text:list-item>
            <text:list-item>
              <text:p text:style-name="List_20_1_Content"> <text:span text:style-name="Source_20_Text"><text:span text:style-name="Strong_20_Emphasis">Szállítólevél generálás</text:span></text:span> — tömeges szállítólevél → <text:a xlink:type="simple" xlink:href="https://doc.evir.hu/doku.php/evir:szallitolevel:tomeges_szallitolevel" text:style-name="Internet_20_link" text:visited-style-name="Visited_20_Internet_20_Link">Tömeges szállítólevél</text:a></text:p>
            </text:list-item>
          </text:list>
        </text:list-item>
        <text:list-item>
          <text:p text:style-name="Numbering_20_1_Content"> <text:span text:style-name="Strong_20_Emphasis">Email értesítő</text:span>: az összes e-mail a beállított értesítő sablont fogja tartalmazni → <text:a xlink:type="simple" xlink:href="https://doc.evir.hu/doku.php/evir:torzsadatok:penzugyi:email_sablon" text:style-name="Internet_20_link" text:visited-style-name="Visited_20_Internet_20_Link">Email sablon</text:a></text:p>
        </text:list-item>
        <text:list-item>
          <text:p text:style-name="Numbering_20_1_Content"> <text:span text:style-name="Strong_20_Emphasis">Paraméterek</text:span>: <text:span text:style-name="Strong_20_Emphasis">fizetési határidő</text:span> és <text:span text:style-name="Strong_20_Emphasis">teljesítés dátuma</text:span>, amit a rendszer minden generált számlára alkalmaz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 Az <text:span text:style-name="Strong_20_Emphasis">azonos partnerhez</text:span> rögzített számlázandó tételeket a rendszer <text:span text:style-name="Strong_20_Emphasis">egy számlán</text:span> összesíti.</text:p>
      <text:h text:style-name="Heading_20_4" text:outline-level="4"><text:bookmark-start text:name="__RefHeading___toemeges_dijbekero_12"/><text:bookmark-start text:name="toemeges_dijbekero"/>Tömeges díjbekérő<text:bookmark-end text:name="__RefHeading___toemeges_dijbekero_12"/><text:bookmark-end text:name="toemeges_dijbekero"/></text:h>
      <text:p text:style-name="Text_20_body">Ha nem számla, hanem előre fizetési felszólítás megy ki:</text:p>
      <text:list text:style-name="List_20_1" text:continue-numbering="false">
        <text:list-item>
          <text:p text:style-name="List_20_1_Content_First"> <text:a xlink:type="simple" xlink:href="https://doc.evir.hu/doku.php/evir:dijbekero:dijbekero_tomeges_nyomtatas" text:style-name="Internet_20_link" text:visited-style-name="Visited_20_Internet_20_Link">Díjbekérő tömeges nyomtatása</text:a></text:p>
        </text:list-item>
        <text:list-item>
          <text:p text:style-name="List_20_1_Content_Last"> <text:a xlink:type="simple" xlink:href="https://doc.evir.hu/doku.php/evir:dijbekero:dijbekero_tomeges_kuldessel" text:style-name="Internet_20_link" text:visited-style-name="Visited_20_Internet_20_Link">Díjbekérő tömeges generálása és küldése</text:a></text:p>
        </text:list-item>
      </text:list>
      <text:p text:style-name="Text_20_body">Részletesen: <text:a xlink:type="simple" xlink:href="https://doc.evir.hu/doku.php/evir:szerzodes:tomeges" text:style-name="Internet_20_link" text:visited-style-name="Visited_20_Internet_20_Link">Szerződések tömeges számlázása</text:a></text:p>
      <text:p text:style-name="Horizontal_20_Line"/>
      <text:h text:style-name="Heading_20_3" text:outline-level="3"><text:bookmark-start text:name="__RefHeading___attekintes_lekerdezesek_13"/><text:bookmark-start text:name="attekintes_lekerdezesek"/>Áttekintés, lekérdezések<text:bookmark-end text:name="__RefHeading___attekintes_lekerdezesek_13"/><text:bookmark-end text:name="attekintes_lekerdezesek"/></text:h>
      <text:list text:style-name="List_20_1" text:continue-numbering="false">
        <text:list-item>
          <text:p text:style-name="List_20_1_Content_First"> <text:span text:style-name="Source_20_Text">Szerződés → <text:span text:style-name="Strong_20_Emphasis">Szerződések</text:span> → Aktív szerződések</text:span></text:p>
        </text:list-item>
        <text:list-item>
          <text:p text:style-name="List_20_1_Content"> <text:span text:style-name="Source_20_Text">Szerződés → Szerződések → <text:span text:style-name="Strong_20_Emphasis">Listák</text:span> → Szerződéslista / Inaktív szerződések / Szerződéslista (részletes) / Részletes tétel lista / Szerződés tétellista</text:span></text:p>
        </text:list-item>
        <text:list-item>
          <text:p text:style-name="List_20_1_Content"> <text:span text:style-name="Source_20_Text">Szerződés → Szerződések → <text:span text:style-name="Strong_20_Emphasis">Szerződés dokumentumok</text:span></text:span></text:p>
        </text:list-item>
        <text:list-item>
          <text:p text:style-name="List_20_1_Content"> <text:span text:style-name="Source_20_Text">Szerződés → Szerződések → <text:span text:style-name="Strong_20_Emphasis">Szerződés művelet portál</text:span></text:span> → <text:a xlink:type="simple" xlink:href="https://doc.evir.hu/doku.php/evir:szerzodes:szerzodes_muvelet_portal" text:style-name="Internet_20_link" text:visited-style-name="Visited_20_Internet_20_Link">Szerződés művelet portál</text:a></text:p>
        </text:list-item>
        <text:list-item>
          <text:p text:style-name="List_20_1_Content"> <text:span text:style-name="Source_20_Text">Szerződés → <text:span text:style-name="Strong_20_Emphasis">Lekérdezések</text:span></text:span> — aktív szerződések, tételes részletezés, késedelmes számlák szerződésenként, felhasználónkénti bontások →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_Last"> <text:span text:style-name="Source_20_Text">Szerződés → <text:span text:style-name="Strong_20_Emphasis">Szerződés statisztikák</text:span></text:span></text:p>
        </text:list-item>
      </text:list>
      <text:p text:style-name="Horizontal_20_Line"/>
      <text:h text:style-name="Heading_20_3" text:outline-level="3"><text:bookmark-start text:name="__RefHeading___folytatas_14"/><text:bookmark-start text:name="folytatas"/>Folytatás<text:bookmark-end text:name="__RefHeading___folytatas_14"/><text:bookmark-end text:name="folytatas"/></text:h>
      <text:p text:style-name="Text_20_body">A kiállított számla innentől a pénzügyi nyilvántartásban folytatódik: <text:a xlink:type="simple" xlink:href="https://doc.evir.hu/doku.php/evir:folyamatok:penzugy" text:style-name="Internet_20_link" text:visited-style-name="Visited_20_Internet_20_Link">Pénzügyi folyamat</text:a></text:p>
      <text:p text:style-name="Text_20_body"> A szerződéshez tartozó késedelmes számlák külön is lekérdezhetők: <text:a xlink:type="simple" xlink:href="https://doc.evir.hu/doku.php/evir:szerzodes:szerzodes_lekerdezesek:szerzodes_kesedelmes_szamlak" text:style-name="Internet_20_link" text:visited-style-name="Visited_20_Internet_20_Link">Szerződés késedelmes számlák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"> <text:a xlink:type="simple" xlink:href="https://doc.evir.hu/doku.php/evir:folyamatok:penzugy" text:style-name="Internet_20_link" text:visited-style-name="Visited_20_Internet_20_Link">Pénzügyi folyamat</text:a></text:p>
        </text:list-item>
        <text:list-item>
          <text:p text:style-name="List_20_1_Conten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szerzodes_menu" text:style-name="Internet_20_link" text:visited-style-name="Visited_20_Internet_20_Link">Szerződés menü</text:a></text:p>
        </text:list-item>
        <text:list-item>
          <text:p text:style-name="List_20_1_Content"> <text:a xlink:type="simple" xlink:href="https://doc.evir.hu/doku.php/evir:szamlazandok:szamlazandok" text:style-name="Internet_20_link" text:visited-style-name="Visited_20_Internet_20_Link">Számlázandók</text:a></text:p>
        </text:list-item>
        <text:list-item>
          <text:p text:style-name="List_20_1_Conten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  <text:list-item>
          <text:p text:style-name="List_20_1_Content"> <text:a xlink:type="simple" xlink:href="https://doc.evir.hu/doku.php/evir:torzsadatok:pdf_sablon:pml_szerzodes" text:style-name="Internet_20_link" text:visited-style-name="Visited_20_Internet_20_Link">Szerződés PDF sablon</text:a></text:p>
        </text:list-item>
        <text:list-item>
          <text:p text:style-name="List_20_1_Content_Last"> <text:a xlink:type="simple" xlink:href="https://doc.evir.hu/doku.php/evir:rendszer:beallitasok:szerzodes" text:style-name="Internet_20_link" text:visited-style-name="Visited_20_Internet_20_Link">Rendszerbeállítások: Szerződ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1:53</meta:creation-date>
    <dc:creator>Generated</dc:creator>
    <dc:date>2026-08-27T18::31:53</dc:date>
    <dc:language>en-US</dc:language>
    <meta:editing-cycles>1</meta:editing-cycles>
    <meta:editing-duration>PT0S</meta:editing-duration>
    <dc:title>evir:folyamatok:szolgaltatas_szerzodes</dc:title>
  </office:meta>
</office:document-meta>
</file>