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07ba0207c6f236ffd4625f0166cbad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visszaru_storno"/><text:bookmark-start text:name="__RefHeading___visszaru_sztorno_helyesbites_1"/><text:bookmark-start text:name="visszaru_sztorno_helyesbites"/>Visszáru, sztornó, helyesbítés<text:bookmark-end text:name="__RefHeading___visszaru_sztorno_helyesbites_1"/><text:bookmark-end text:name="visszaru_sztorno_helyesbites"/></text:h>
      <text:p text:style-name="Text_20_body">Ez az oldal a folyamat <text:span text:style-name="Strong_20_Emphasis">visszafelé</text:span> ágát írja le: mi a teendő, ha egy bizonylat hibás, ha az áru visszajön a vevőtől, vagy ha egy lezárt bizonylatot mégis módosítani kell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z_alapelva_bizonylatlanc_visszabontasa_2"/><text:bookmark-start text:name="az_alapelva_bizonylatlanc_visszabontasa"/>Az alapelv: a bizonylatlánc visszabontása<text:bookmark-end text:name="__RefHeading___az_alapelva_bizonylatlanc_visszabontasa_2"/><text:bookmark-end text:name="az_alapelva_bizonylatlanc_visszabontasa"/></text:h>
      <text:p text:style-name="Text_20_body">Az eVIR minden terméknek egyedi belső azonosítót ad bevételezéskor, és végig követi a bizonylatokon. Ennek a szigorú nyilvántartásnak az a következménye, hogy <text:span text:style-name="Strong_20_Emphasis">a sztornó nem „visszateszi a raktárba„ a terméket, hanem visszabontja a láncot egy lépéssel.</text:span></text:p>
      <text:p text:style-name="Text_20_body"><draw:frame draw:style-name="media" draw:name="0" text:anchor-type="as-char" draw:z-index="0" svg:width="" svg:rel-width="100%" svg:height="0cm"><draw:image xlink:href="Pictures/507ba0207c6f236ffd4625f0166cbad0.svg" xlink:type="simple" xlink:show="embed" xlink:actuate="onLoad"/></draw:frame></text:p>
      <text:p text:style-name="Text_20_body">Példa: ha egy termék raktárból munkalapra, onnan szállítólevélre, onnan számlára került, akkor</text:p>
      <text:list text:style-name="List_20_1" text:continue-numbering="false">
        <text:list-item>
          <text:p text:style-name="List_20_1_Content_First"> a <text:span text:style-name="Strong_20_Emphasis">számla</text:span> sztornózásakor a termék <text:span text:style-name="Strong_20_Emphasis">nem a raktárkészletre</text:span>, hanem <text:span text:style-name="Strong_20_Emphasis">arra a szállítólevélre</text:span> kerül vissza, amiről számlázva lett;</text:p>
        </text:list-item>
        <text:list-item>
          <text:p text:style-name="List_20_1_Content"> a <text:span text:style-name="Strong_20_Emphasis">szállítólevél</text:span> sztornózásakor a <text:span text:style-name="Strong_20_Emphasis">munkalapra</text:span>;</text:p>
        </text:list-item>
        <text:list-item>
          <text:p text:style-name="List_20_1_Content_Last"> a <text:span text:style-name="Strong_20_Emphasis">munkalap</text:span> sztornózásakor pedig a raktárba.</text:p>
        </text:list-item>
      </text:list>
      <text:p text:style-name="Text_20_body"> Azok a termékek, amelyek <text:span text:style-name="Strong_20_Emphasis">nem bizonylatról, hanem közvetlenül raktárból</text:span> kerültek a bizonylatra, raktárba kerülnek vissza. Beállítástól függően vagy egy <text:span text:style-name="Strong_20_Emphasis">új raktár</text:span> jön létre erre a célra, vagy abba a raktárba kerülnek vissza, ahonnan a bizonylatra kerültek — utóbbi esetben <text:a xlink:type="simple" xlink:href="https://doc.evir.hu/doku.php/evir:raktar:raktarkozi_mozgas" text:style-name="Internet_20_link" text:visited-style-name="Visited_20_Internet_20_Link">raktárközi mozgással</text:a> kell visszavinni őket a főraktárba.</text:p>
      <text:p text:style-name="Text_20_body">Részletesen: <text:a xlink:type="simple" xlink:href="https://doc.evir.hu/doku.php/evir:raktar:bizonylat_korrekcio" text:style-name="Internet_20_link" text:visited-style-name="Visited_20_Internet_20_Link">Bizonylat korrekció raktár szempontjából</text:a></text:p>
      <text:p text:style-name="Horizontal_20_Line"/>
      <text:h text:style-name="Heading_20_3" text:outline-level="3"><text:bookmark-start text:name="__RefHeading___melyik_eszkoezt_kell_hasznalni_3"/><text:bookmark-start text:name="melyik_eszkoezt_kell_hasznalni"/>Melyik eszközt kell használni?<text:bookmark-end text:name="__RefHeading___melyik_eszkoezt_kell_hasznalni_3"/><text:bookmark-end text:name="melyik_eszkoezt_kell_hasznalni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lyzet </text:p>
          </table:table-cell>
          <table:table-cell office:value-type="string" table:style-name="tableheader">
            <text:p text:style-name="Table_20_Heading"> Eszköz </text:p>
          </table:table-cell>
        </table:table-row>
        <table:table-row>
          <table:table-cell office:value-type="string" table:style-name="tablecell">
            <text:p text:style-name="tablealignleft"> A számla rossz névre lett kiállítva; a vevő nem fogadja be; a teljesítés meghiúsult </text:p>
          </table:table-cell>
          <table:table-cell office:value-type="string" table:style-name="tablecell">
            <text:p text:style-name="tablealignleft"> <text:span text:style-name="Strong_20_Emphasis">Sztornó</text:span>, majd szükség esetén új számla </text:p>
          </table:table-cell>
        </table:table-row>
        <table:table-row>
          <table:table-cell office:value-type="string" table:style-name="tablecell">
            <text:p text:style-name="tablealignleft"> A tételek rossz mennyiséggel, összeggel vagy ÁFA kulccsal szerepelnek; több vagy kevesebb tétel került a számlára </text:p>
          </table:table-cell>
          <table:table-cell office:value-type="string" table:style-name="tablecell">
            <text:p text:style-name="tablealignleft"> <text:span text:style-name="Strong_20_Emphasis">Helyesbítő számla</text:span> </text:p>
          </table:table-cell>
        </table:table-row>
        <table:table-row>
          <table:table-cell office:value-type="string" table:style-name="tablecell">
            <text:p text:style-name="tablealignleft"> A vevő visszahozza az árut </text:p>
          </table:table-cell>
          <table:table-cell office:value-type="string" table:style-name="tablecell">
            <text:p text:style-name="tablealignleft"> <text:span text:style-name="Strong_20_Emphasis">Visszáru szállító</text:span>, majd helyesbítés vagy sztornó </text:p>
          </table:table-cell>
        </table:table-row>
        <table:table-row>
          <table:table-cell office:value-type="string" table:style-name="tablecell">
            <text:p text:style-name="tablealignleft"> Téves bevételezés </text:p>
          </table:table-cell>
          <table:table-cell office:value-type="string" table:style-name="tablecell">
            <text:p text:style-name="tablealignleft"> <text:span text:style-name="Source_20_Text">Raktár → <text:span text:style-name="Strong_20_Emphasis">Bevételezés számláról storno</text:span></text:span> / <text:span text:style-name="Source_20_Text"><text:span text:style-name="Strong_20_Emphasis">Bevételezés szállítóról storno</text:span></text:span> </text:p>
          </table:table-cell>
        </table:table-row>
        <table:table-row>
          <table:table-cell office:value-type="string" table:style-name="tablecell">
            <text:p text:style-name="tablealignleft"> Egy lezárt szállítólevelet vagy munkalapot mégis módosítani kell </text:p>
          </table:table-cell>
          <table:table-cell office:value-type="string" table:style-name="tablecell">
            <text:p text:style-name="tablealignleft"> <text:span text:style-name="Source_20_Text">Logisztika → <text:span text:style-name="Strong_20_Emphasis">Lezárás visszavonása</text:span></text:span> </text:p>
          </table:table-cell>
        </table:table-row>
        <table:table-row>
          <table:table-cell office:value-type="string" table:style-name="tablecell">
            <text:p text:style-name="tablealignleft"> Leltári eltérés, aminek nincs valódi bizonylata </text:p>
          </table:table-cell>
          <table:table-cell office:value-type="string" table:style-name="tablecell">
            <text:p text:style-name="tablealignleft"> <text:span text:style-name="Strong_20_Emphasis">Raktár korrekció</text:span> → <text:a xlink:type="simple" xlink:href="https://doc.evir.hu/doku.php/evir:folyamatok:keszletkezeles" text:style-name="Internet_20_link" text:visited-style-name="Visited_20_Internet_20_Link">Készletkezelési folyamat</text:a> </text:p>
          </table:table-cell>
        </table:table-row>
        <table:table-row>
          <table:table-cell office:value-type="string" table:style-name="tablecell">
            <text:p text:style-name="tablealignleft"> Egy megkezdett, de befejezetlen bizonylat útban van </text:p>
          </table:table-cell>
          <table:table-cell office:value-type="string" table:style-name="tablecell">
            <text:p text:style-name="tablealignleft"> <text:span text:style-name="Source_20_Text"><text:span text:style-name="Strong_20_Emphasis">Félbehagyott …</text:span></text:span> menüpont az adott modulban </text:p>
          </table:table-cell>
        </table:table-row>
      </table:table>
      <text:p text:style-name="Horizontal_20_Line"/>
      <text:h text:style-name="Heading_20_3" text:outline-level="3"><text:bookmark-start text:name="__RefHeading___sztorno_4"/><text:bookmark-start text:name="sztorno"/>1. Sztornó<text:bookmark-end text:name="__RefHeading___sztorno_4"/><text:bookmark-end text:name="sztorno"/></text:h>
      <text:p text:style-name="Text_20_body"><text:span text:style-name=""/> A hatályos szabályozás szerint <text:span text:style-name="Strong_20_Emphasis">a számítógéppel kiállított számlán javítás, módosítás kézzel nem vezethető fel.</text:span> A rendszer ezért nem is engedi a kiállított szigorú számadású bizonylat utólagos módosítását.</text:p>
      <text:h text:style-name="Heading_20_4" text:outline-level="4"><text:bookmark-start text:name="__RefHeading___sztornozas_listabol_5"/><text:bookmark-start text:name="sztornozas_listabol"/>Sztornózás listából<text:bookmark-end text:name="__RefHeading___sztornozas_listabol_5"/><text:bookmark-end text:name="sztornozas_listabol"/></text:h>
      <text:list text:style-name="Numbering_20_1" text:continue-numbering="false">
        <text:list-item>
          <text:p text:style-name="Numbering_20_1_Content_First"> Például <text:span text:style-name="Source_20_Text">Számlázás → <text:span text:style-name="Strong_20_Emphasis">Számlalista</text:span></text:span></text:p>
        </text:list-item>
        <text:list-item>
          <text:p text:style-name="Numbering_20_1_Content"> A sztornózandó bizonylat sorára kattintva megnyílik a bizonylat adatlapja</text:p>
        </text:list-item>
        <text:list-item>
          <text:p text:style-name="Numbering_20_1_Content_Last"> A navigációs részen a <text:span text:style-name="Source_20_Text"><text:span text:style-name="Strong_20_Emphasis">Sztornó</text:span></text:span> szövegre vagy a  ikonra kattintva megjelenik a sztornó űrlap</text:p>
        </text:list-item>
      </text:list>
      <text:p text:style-name="Text_20_body"><text:span text:style-name=""/> Ha a <text:span text:style-name="Source_20_Text">Sztornó</text:span> szövegre nem lehet kattintani, a bizonylat nem sztornózható (pl. mert már korábban sztornózva lett).</text:p>
      <text:p text:style-name="Text_20_body">Az egyes bizonylattípusok listái, ahonnan a sztornó elérhető:</text:p>
      <text:list text:style-name="List_20_1" text:continue-numbering="false">
        <text:list-item>
          <text:p text:style-name="List_20_1_Content_First"> <text:span text:style-name="Source_20_Text">Munkalap → <text:span text:style-name="Strong_20_Emphasis">Listák</text:span> → Összes</text:span></text:p>
        </text:list-item>
        <text:list-item>
          <text:p text:style-name="List_20_1_Content"> <text:span text:style-name="Source_20_Text">Proforma számla → <text:span text:style-name="Strong_20_Emphasis">Proforma lista</text:span></text:span></text:p>
        </text:list-item>
        <text:list-item>
          <text:p text:style-name="List_20_1_Content"> <text:span text:style-name="Source_20_Text">Raktár → <text:span text:style-name="Strong_20_Emphasis">Bevételezés listák</text:span> → Bevét. szállítólevélről lista</text:span> / <text:span text:style-name="Source_20_Text">Bevét. számláról lista</text:span></text:p>
        </text:list-item>
        <text:list-item>
          <text:p text:style-name="List_20_1_Content_Last"> <text:span text:style-name="Source_20_Text">Szállítólevél → <text:span text:style-name="Strong_20_Emphasis">Szállítólevél lista</text:span></text:span></text:p>
        </text:list-item>
      </text:list>
      <text:h text:style-name="Heading_20_4" text:outline-level="4"><text:bookmark-start text:name="__RefHeading___sztornozas_menuebol_6"/><text:bookmark-start text:name="sztornozas_menuebol"/>Sztornózás menüből<text:bookmark-end text:name="__RefHeading___sztornozas_menuebol_6"/><text:bookmark-end text:name="sztornozas_menuebol"/></text:h>
      <text:p text:style-name="Text_20_body">Ha a bizonylatszám ismert, közvetlenül is indítható:</text:p>
      <text:list text:style-name="List_20_1" text:continue-numbering="false">
        <text:list-item>
          <text:p text:style-name="List_20_1_Content_First"> <text:span text:style-name="Source_20_Text">Számlázás → <text:span text:style-name="Strong_20_Emphasis">Számla storno</text:span></text:span></text:p>
        </text:list-item>
        <text:list-item>
          <text:p text:style-name="List_20_1_Content"> <text:span text:style-name="Source_20_Text">Munkalap → <text:span text:style-name="Strong_20_Emphasis">Munkalap storno</text:span></text:span></text:p>
        </text:list-item>
        <text:list-item>
          <text:p text:style-name="List_20_1_Content"> <text:span text:style-name="Source_20_Text">Proforma számla → <text:span text:style-name="Strong_20_Emphasis">Proforma számla storno</text:span></text:span></text:p>
        </text:list-item>
        <text:list-item>
          <text:p text:style-name="List_20_1_Content"> <text:span text:style-name="Source_20_Text">Raktár → <text:span text:style-name="Strong_20_Emphasis">Bevételezés számláról storno</text:span></text:span> / <text:span text:style-name="Source_20_Text"><text:span text:style-name="Strong_20_Emphasis">Bevételezés szállítóról storno</text:span></text:span></text:p>
        </text:list-item>
        <text:list-item>
          <text:p text:style-name="List_20_1_Content"> <text:span text:style-name="Source_20_Text">Szállítólevél → <text:span text:style-name="Strong_20_Emphasis">Szállítólevél storno</text:span></text:span></text:p>
        </text:list-item>
        <text:list-item>
          <text:p text:style-name="List_20_1_Content_Last"> <text:span text:style-name="Source_20_Text">Gyártás → <text:span text:style-name="Strong_20_Emphasis">Gyártás storno</text:span></text:span></text:p>
        </text:list-item>
      </text:list>
      <text:p text:style-name="Text_20_body">A bizonylatszám megadása után a <text:span text:style-name=""><text:span text:style-name="Strong_20_Emphasis">| <text:span text:style-name="">Tovább</text:span> |</text:span></text:span> gomb nyitja meg a sztornó űrlapot.</text:p>
      <text:p text:style-name="Text_20_body"><text:span text:style-name=""/> <text:span text:style-name="Strong_20_Emphasis">A sztornó számlát nem lehet sem sztornózni, sem helyesbíteni.</text:span> Ha véletlenül lett egy számla sztornózva, a művelet nem tehető meg nem történtté — új számlát kell kiállítani, ami az eredetit pótolja, <text:span text:style-name="Strong_20_Emphasis">az eredeti teljesítési dátumával</text:span>. Pénzmozgás ilyenkor nem történik.</text:p>
      <text:p text:style-name="Text_20_body"><text:span text:style-name=""/> A sztornó számlát <text:span text:style-name="Strong_20_Emphasis">és</text:span> az újonnan kiállított pótló számlát is el kell juttatni a vevőhöz — már csak azért is, mert mindkettő szerepel a <text:a xlink:type="simple" xlink:href="https://doc.evir.hu/doku.php/evir:onlineszamla:mukodes" text:style-name="Internet_20_link" text:visited-style-name="Visited_20_Internet_20_Link">NAV Online Számla rendszerben</text:a>, tehát a vevő mindenképpen értesül róluk.</text:p>
      <text:p text:style-name="Text_20_body">Részletesen: <text:a xlink:type="simple" xlink:href="https://doc.evir.hu/doku.php/evir:bizonylatok:bizonylat_storno" text:style-name="Internet_20_link" text:visited-style-name="Visited_20_Internet_20_Link">Bizonylat sztornózás</text:a>, <text:a xlink:type="simple" xlink:href="https://doc.evir.hu/doku.php/evir:bizonylatok:storno_bizonylat_keszites" text:style-name="Internet_20_link" text:visited-style-name="Visited_20_Internet_20_Link">Sztornó bizonylat készítés</text:a></text:p>
      <text:p text:style-name="Horizontal_20_Line"/>
      <text:h text:style-name="Heading_20_3" text:outline-level="3"><text:bookmark-start text:name="__RefHeading___helyesbito_szamla_7"/><text:bookmark-start text:name="helyesbito_szamla"/>2. Helyesbítő számla<text:bookmark-end text:name="__RefHeading___helyesbito_szamla_7"/><text:bookmark-end text:name="helyesbito_szamla"/></text:h>
      <text:p text:style-name="Text_20_body">Akkor kell, ha a <text:span text:style-name="Strong_20_Emphasis">tételeket (az ÁFA összegét) érinti</text:span> a változás — tehát nem alaki hibáról van szó.</text:p>
      <text:list text:style-name="Numbering_20_1" text:continue-numbering="false">
        <text:list-item>
          <text:p text:style-name="LastListParagraph_Numbering_20_1_Content_First"> <text:span text:style-name="Source_20_Text">Számlázás → <text:span text:style-name="Strong_20_Emphasis">Helyesbítő számla</text:span></text:span></text:p>
        </text:list-item>
      </text:list>
      <text:p text:style-name="Text_20_body">Ilyenkor <text:span text:style-name="Strong_20_Emphasis">új számlaszámon, negatív végösszeggel</text:span> új számla készül. Az eredeti pozitív és a helyesbítő negatív számla <text:span text:style-name="Strong_20_Emphasis">együttesen</text:span> határozza meg a fizetendő vagy visszatérítendő összeget; teljes helyesbítés esetén a nullás egyenleg „érvényteleníti” az eredeti számlát.</text:p>
      <text:p text:style-name="Text_20_body"> Helyesbítő számlát <text:span text:style-name="Strong_20_Emphasis">nem lehet sztornózni</text:span>, de újabb helyesbítő számlával tovább lehet helyesbíteni — egészen addig, amíg az eredeti számla és a teljes helyesbítő lánc végösszege nullára nem fut.</text:p>
      <text:p text:style-name="Text_20_body"><text:span text:style-name=""/> <text:span text:style-name="Strong_20_Emphasis">Pénztárgépes bizonylatnál a helyesbítés nem működik</text:span> — ott csak sztornó bizonylat készíthető.</text:p>
      <text:p text:style-name="Text_20_body">Részletesen: <text:a xlink:type="simple" xlink:href="https://doc.evir.hu/doku.php/evir:szamlazas:szamla_helyesbites_storno" text:style-name="Internet_20_link" text:visited-style-name="Visited_20_Internet_20_Link">Számla helyesbítés, sztornó</text:a>, <text:a xlink:type="simple" xlink:href="https://doc.evir.hu/doku.php/evir:szamlazas:helyesbito_szamla" text:style-name="Internet_20_link" text:visited-style-name="Visited_20_Internet_20_Link">Helyesbítő számla</text:a>, <text:a xlink:type="simple" xlink:href="https://doc.evir.hu/doku.php/evir:szamlazas:helyesbito_szamla_keszites" text:style-name="Internet_20_link" text:visited-style-name="Visited_20_Internet_20_Link">Helyesbítő számla készítés</text:a></text:p>
      <text:h text:style-name="Heading_20_4" text:outline-level="4"><text:bookmark-start text:name="__RefHeading___ami_tilosjovairas_szolgaltatas_negativ_mennyiseggel_8"/><text:bookmark-start text:name="ami_tilosjovairas_szolgaltatas_negativ_mennyiseggel"/>Ami tilos: „Jóváírás" szolgáltatás negatív mennyiséggel<text:bookmark-end text:name="__RefHeading___ami_tilosjovairas_szolgaltatas_negativ_mennyiseggel_8"/><text:bookmark-end text:name="ami_tilosjovairas_szolgaltatas_negativ_mennyiseggel"/></text:h>
      <text:p text:style-name="Text_20_body"><text:span text:style-name=""/> Kézenfekvőnek tűnik, hogy egy „Jóváírás„ nevű szolgáltatást negatív mennyiséggel egy normál számlára tenni, a megjegyzésbe pedig beírni az eredeti számlaszámot. <text:span text:style-name="Strong_20_Emphasis">Ez helytelen</text:span>, mert:</text:p>
      <text:list text:style-name="List_20_1" text:continue-numbering="false">
        <text:list-item>
          <text:p text:style-name="List_20_1_Content_First"> az így jóváírt termék <text:span text:style-name="Strong_20_Emphasis">nem kerül vissza</text:span> raktárkészletre;</text:p>
        </text:list-item>
        <text:list-item>
          <text:p text:style-name="List_20_1_Content"> a rendszer szempontjából <text:span text:style-name="Strong_20_Emphasis">nincs kapcsolat</text:span> az eredeti és az új számla között;</text:p>
        </text:list-item>
        <text:list-item>
          <text:p text:style-name="List_20_1_Content_Last"> a számla adattartalma <text:span text:style-name="Strong_20_Emphasis">nem küldhető</text:span> a szabályozásnak megfelelően a NAV-nak.</text:p>
        </text:list-item>
      </text:list>
      <text:p text:style-name="Text_20_body">A helyes megoldás mindig a helyesbítés vagy a sztornó — mindkettőnél a termékek visszakerülnek a raktárakba vagy a forrásbizonylatokra.</text:p>
      <text:p text:style-name="Horizontal_20_Line"/>
      <text:h text:style-name="Heading_20_3" text:outline-level="3"><text:bookmark-start text:name="__RefHeading___visszaru_9"/><text:bookmark-start text:name="visszaru"/>3. Visszáru<text:bookmark-end text:name="__RefHeading___visszaru_9"/><text:bookmark-end text:name="visszaru"/></text:h>
      <text:p text:style-name="Text_20_body">Ha az áru fizikailag visszajön a vevőtől:</text:p>
      <text:list text:style-name="Numbering_20_1" text:continue-numbering="false">
        <text:list-item>
          <text:p text:style-name="LastListParagraph_Numbering_20_1_Content_First"> <text:span text:style-name="Source_20_Text">Szállítólevél → <text:span text:style-name="Strong_20_Emphasis">Visszáru szállító</text:span></text:span></text:p>
        </text:list-item>
      </text:list>
      <text:p text:style-name="Text_20_body">Részletesen: <text:a xlink:type="simple" xlink:href="https://doc.evir.hu/doku.php/evir:szallitolevel:visszaru_szallito" text:style-name="Internet_20_link" text:visited-style-name="Visited_20_Internet_20_Link">Visszáru szállító</text:a></text:p>
      <text:p text:style-name="Text_20_body">Bizományos konstrukcióban külön visszavételi utak vannak: → <text:a xlink:type="simple" xlink:href="https://doc.evir.hu/doku.php/evir:folyamatok:specialis_keszletmozgas" text:style-name="Internet_20_link" text:visited-style-name="Visited_20_Internet_20_Link">Speciális készletmozgások</text:a></text:p>
      <text:p text:style-name="Horizontal_20_Line"/>
      <text:h text:style-name="Heading_20_3" text:outline-level="3"><text:bookmark-start text:name="__RefHeading___lezaras_visszavonasa_10"/><text:bookmark-start text:name="lezaras_visszavonasa"/>4. Lezárás visszavonása<text:bookmark-end text:name="__RefHeading___lezaras_visszavonasa_10"/><text:bookmark-end text:name="lezaras_visszavonasa"/></text:h>
      <text:p text:style-name="Text_20_body">Lezárt <text:span text:style-name="Strong_20_Emphasis">szállítólevél</text:span> vagy <text:span text:style-name="Strong_20_Emphasis">munkalap</text:span> újranyitható:</text:p>
      <text:list text:style-name="Numbering_20_1" text:continue-numbering="false">
        <text:list-item>
          <text:p text:style-name="Numbering_20_1_Content_First"> <text:span text:style-name="Source_20_Text">Logisztika → <text:span text:style-name="Strong_20_Emphasis">Lezárás visszavonása</text:span></text:span></text:p>
        </text:list-item>
        <text:list-item>
          <text:p text:style-name="Numbering_20_1_Content"> <text:span text:style-name="Strong_20_Emphasis">Bizonylatszám</text:span> megadása</text:p>
        </text:list-item>
        <text:list-item>
          <text:p text:style-name="Numbering_20_1_Content"> <text:span text:style-name="Strong_20_Emphasis">Típus</text:span> kiválasztása — a lezárás visszavonása ennél a két bizonylattípusnál lehetséges:</text:p>
          <text:list text:style-name="List_20_1">
            <text:list-item>
              <text:p text:style-name="List_20_1_Content"> Munkalap</text:p>
            </text:list-item>
            <text:list-item>
              <text:p text:style-name="List_20_1_Content"> Szállítólevél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— a program rendszerüzenetben értesít a sikeres műveletről</text:p>
        </text:list-item>
      </text:list>
      <text:p text:style-name="Text_20_body">Részletesen: <text:a xlink:type="simple" xlink:href="https://doc.evir.hu/doku.php/evir:logisztika:lezaras_visszavonasa" text:style-name="Internet_20_link" text:visited-style-name="Visited_20_Internet_20_Link">Lezárás visszavonása</text:a>, <text:a xlink:type="simple" xlink:href="https://doc.evir.hu/doku.php/evir:logisztika:bizonylat_lezaras" text:style-name="Internet_20_link" text:visited-style-name="Visited_20_Internet_20_Link">Bizonylat lezárása</text:a></text:p>
      <text:p text:style-name="Horizontal_20_Line"/>
      <text:h text:style-name="Heading_20_3" text:outline-level="3"><text:bookmark-start text:name="__RefHeading___felbehagyott_bizonylatok_11"/><text:bookmark-start text:name="felbehagyott_bizonylatok"/>5. Félbehagyott bizonylatok<text:bookmark-end text:name="__RefHeading___felbehagyott_bizonylatok_11"/><text:bookmark-end text:name="felbehagyott_bizonylatok"/></text:h>
      <text:p text:style-name="Text_20_body">A megkezdett, de nem véglegesített bizonylatok nem vesznek el — modulonként külön menüpontban érhetők el, folytathatók vagy eldobhatók:</text:p>
      <text:list text:style-name="List_20_1" text:continue-numbering="false">
        <text:list-item>
          <text:p text:style-name="List_20_1_Content_First"> <text:span text:style-name="Source_20_Text">Számlázás → <text:span text:style-name="Strong_20_Emphasis">Félbehagyott számlák</text:span></text:span></text:p>
        </text:list-item>
        <text:list-item>
          <text:p text:style-name="List_20_1_Content"> <text:span text:style-name="Source_20_Text">Szállítólevél → <text:span text:style-name="Strong_20_Emphasis">Félbehagyott szállítók</text:span></text:span></text:p>
        </text:list-item>
        <text:list-item>
          <text:p text:style-name="List_20_1_Content"> <text:span text:style-name="Source_20_Text">Rendelések → Vevői → <text:span text:style-name="Strong_20_Emphasis">Félbehagyott rendelések</text:span></text:span></text:p>
        </text:list-item>
        <text:list-item>
          <text:p text:style-name="List_20_1_Content"> <text:span text:style-name="Source_20_Text">Rendelések → Beszállítói → <text:span text:style-name="Strong_20_Emphasis">Félbehagyott berendelések</text:span></text:span></text:p>
        </text:list-item>
        <text:list-item>
          <text:p text:style-name="List_20_1_Content"> <text:span text:style-name="Source_20_Text">Árajánlatok → <text:span text:style-name="Strong_20_Emphasis">Félbehagyott ajánlatok</text:span></text:span></text:p>
        </text:list-item>
        <text:list-item>
          <text:p text:style-name="List_20_1_Content"> <text:span text:style-name="Source_20_Text">Proforma számla → <text:span text:style-name="Strong_20_Emphasis">Félbehagyott proformák</text:span></text:span></text:p>
        </text:list-item>
        <text:list-item>
          <text:p text:style-name="List_20_1_Content"> <text:span text:style-name="Source_20_Text">Gyártás → <text:span text:style-name="Strong_20_Emphasis">Félbehagyott gyártások</text:span></text:span></text:p>
        </text:list-item>
        <text:list-item>
          <text:p text:style-name="List_20_1_Content_Last"> <text:span text:style-name="Source_20_Text">Kölcsön → Kölcsönadás → <text:span text:style-name="Strong_20_Emphasis">Félbehagyott kölcsönadás</text:span></text:span></text:p>
        </text:list-item>
      </text:list>
      <text:p text:style-name="Text_20_body">Részletesen: <text:a xlink:type="simple" xlink:href="https://doc.evir.hu/doku.php/evir:bizonylatok:felbehagyott_bizonylat" text:style-name="Internet_20_link" text:visited-style-name="Visited_20_Internet_20_Link">Félbehagyott bizonylat</text:a></text:p>
      <text:p text:style-name="Horizontal_20_Line"/>
      <text:h text:style-name="Heading_20_3" text:outline-level="3"><text:bookmark-start text:name="__RefHeading___nyomozasmi_toertent_a_termekkel_12"/><text:bookmark-start text:name="nyomozasmi_toertent_a_termekkel"/>6. Nyomozás: mi történt a termékkel?<text:bookmark-end text:name="__RefHeading___nyomozasmi_toertent_a_termekkel_12"/><text:bookmark-end text:name="nyomozasmi_toertent_a_termekkel"/></text:h>
      <text:p text:style-name="Text_20_body">Mielőtt bármit sztornózni kellene, érdemes megnézni, hol jár a termék:</text:p>
      <text:list text:style-name="List_20_1" text:continue-numbering="false">
        <text:list-item>
          <text:p text:style-name="List_20_1_Content_First"> <text:span text:style-name="Source_20_Text">Logisztika → <text:span text:style-name="Strong_20_Emphasis">Bizonylat története</text:span></text:span> → <text:a xlink:type="simple" xlink:href="https://doc.evir.hu/doku.php/evir:logisztika:bizonylat_tortenete" text:style-name="Internet_20_link" text:visited-style-name="Visited_20_Internet_20_Link">Bizonylat története</text:a></text:p>
        </text:list-item>
        <text:list-item>
          <text:p text:style-name="List_20_1_Content"> <text:span text:style-name="Source_20_Text">Logisztika → <text:span text:style-name="Strong_20_Emphasis">Cikkek története</text:span></text:span> → <text:a xlink:type="simple" xlink:href="https://doc.evir.hu/doku.php/evir:logisztika:cikkek_tortenete" text:style-name="Internet_20_link" text:visited-style-name="Visited_20_Internet_20_Link">Cikkek története</text:a></text:p>
        </text:list-item>
        <text:list-item>
          <text:p text:style-name="List_20_1_Content"> <text:span text:style-name="Source_20_Text">Logisztika → <text:span text:style-name="Strong_20_Emphasis">Cikk karton</text:span></text:span> → <text:a xlink:type="simple" xlink:href="https://doc.evir.hu/doku.php/evir:logisztika:cikk_karton" text:style-name="Internet_20_link" text:visited-style-name="Visited_20_Internet_20_Link">Cikk karton</text:a></text:p>
        </text:list-item>
        <text:list-item>
          <text:p text:style-name="List_20_1_Content"> <text:span text:style-name="Source_20_Text">Logisztika → <text:span text:style-name="Strong_20_Emphasis">Bizonylat forrásraktára</text:span></text:span> → <text:a xlink:type="simple" xlink:href="https://doc.evir.hu/doku.php/evir:logisztika:bizonylat_forrasraktara" text:style-name="Internet_20_link" text:visited-style-name="Visited_20_Internet_20_Link">Bizonylat forrásraktára</text:a></text:p>
        </text:list-item>
        <text:list-item>
          <text:p text:style-name="List_20_1_Content_Last"> <text:span text:style-name="Source_20_Text">Logisztika → <text:span text:style-name="Strong_20_Emphasis">Gyári szám története</text:span></text:span> → <text:a xlink:type="simple" xlink:href="https://doc.evir.hu/doku.php/evir:logisztika:gyari_szam_tortenete" text:style-name="Internet_20_link" text:visited-style-name="Visited_20_Internet_20_Link">Gyári szám története</text:a></text:p>
        </text:list-item>
      </text:list>
      <text:p text:style-name="Horizontal_20_Line"/>
      <text:h text:style-name="Heading_20_3" text:outline-level="3"><text:bookmark-start text:name="__RefHeading___a_nav_fele_13"/><text:bookmark-start text:name="a_nav_fele"/>A NAV felé<text:bookmark-end text:name="__RefHeading___a_nav_fele_13"/><text:bookmark-end text:name="a_nav_fele"/></text:h>
      <text:p text:style-name="Text_20_body">Minden sztornó és helyesbítő számla adatai automatikusan továbbítódnak a NAV Online Számla rendszerbe. Ha valami elakad: <text:a xlink:type="simple" xlink:href="https://doc.evir.hu/doku.php/evir:onlineszamla:hibakezeles" text:style-name="Internet_20_link" text:visited-style-name="Visited_20_Internet_20_Link">Online számla hibakezelés</text:a>, <text:a xlink:type="simple" xlink:href="https://doc.evir.hu/doku.php/evir:onlineszamla:onlineszamla_lista" text:style-name="Internet_20_link" text:visited-style-name="Visited_20_Internet_20_Link">Online számla lista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"> <text:a xlink:type="simple" xlink:href="https://doc.evir.hu/doku.php/evir:folyamatok:keszletkezeles" text:style-name="Internet_20_link" text:visited-style-name="Visited_20_Internet_20_Link">Készletkezelési folyamat</text:a></text:p>
        </text:list-item>
        <text:list-item>
          <text:p text:style-name="List_20_1_Content"> <text:a xlink:type="simple" xlink:href="https://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"> <text:a xlink:type="simple" xlink:href="https://doc.evir.hu/doku.php/evir:raktar:raktar_korrekcio" text:style-name="Internet_20_link" text:visited-style-name="Visited_20_Internet_20_Link">Raktár korrekció</text:a></text:p>
        </text:list-item>
        <text:list-item>
          <text:p text:style-name="List_20_1_Content"> <text:a xlink:type="simple" xlink:href="https://doc.evir.hu/doku.php/evir:bizonylatok:bizonylat_storno" text:style-name="Internet_20_link" text:visited-style-name="Visited_20_Internet_20_Link">Bizonylat sztornózás</text:a></text:p>
        </text:list-item>
        <text:list-item>
          <text:p text:style-name="List_20_1_Content"> <text:a xlink:type="simple" xlink:href="https://doc.evir.hu/doku.php/evir:szamlazas:szamla_helyesbites_storno" text:style-name="Internet_20_link" text:visited-style-name="Visited_20_Internet_20_Link">Számla helyesbítés, sztornó</text:a></text:p>
        </text:list-item>
        <text:list-item>
          <text:p text:style-name="List_20_1_Content_Last"> <text:a xlink:type="simple" xlink:href="https://doc.evir.hu/doku.php/evir:logisztika:logisztikai_muveletek" text:style-name="Internet_20_link" text:visited-style-name="Visited_20_Internet_20_Link">Logisztikai művel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3:38</meta:creation-date>
    <dc:creator>Generated</dc:creator>
    <dc:date>2026-08-27T18::33:38</dc:date>
    <dc:language>en-US</dc:language>
    <meta:editing-cycles>1</meta:editing-cycles>
    <meta:editing-duration>PT0S</meta:editing-duration>
    <dc:title>evir:folyamatok:visszaru_storno</dc:title>
  </office:meta>
</office:document-meta>
</file>