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d84018c87a41af16c89035733bcd1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webshop_belso"/><text:bookmark-start text:name="__RefHeading___belso_b2b_webshop_beuezemelese_1"/><text:bookmark-start text:name="belso_b2b_webshop_beuezemelese"/>Belső (B2B) webshop beüzemelése<text:bookmark-end text:name="__RefHeading___belso_b2b_webshop_beuezemelese_1"/><text:bookmark-end text:name="belso_b2b_webshop_beuezemelese"/></text:h>
      <text:p text:style-name="Text_20_body">Az eVIR-hez elérhető egy <text:span text:style-name="Strong_20_Emphasis">B2B webshop modul</text:span>, amivel a viszonteladók és partnerek <text:span text:style-name="Strong_20_Emphasis">valós idejű</text:span> készlet- és árinformációt érnek el közvetlenül a rendszerből — szinkronizálás vagy külső folyamat közbeiktatása nélkül.</text:p>
      <text:p text:style-name="Text_20_body"><text:span text:style-name=""/> Ez a webshop <text:span text:style-name="Strong_20_Emphasis">nem végfelhasználói (B2C) célra készült</text:span>: nincs SEO-optimalizálva, és nincs benne bankkártyás vagy PayPal fizetés. Ha ilyen igény van, arra a <text:a xlink:type="simple" xlink:href="https://doc.evir.hu/doku.php/evir:folyamatok:webshop_kulso" text:style-name="Internet_20_link" text:visited-style-name="Visited_20_Internet_20_Link">külső webshop csatlakoztatása</text:a> a megoldás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beuezemeles_menete_2"/><text:bookmark-start text:name="a_beuezemeles_menete"/>A beüzemelés menete<text:bookmark-end text:name="__RefHeading___a_beuezemeles_menete_2"/><text:bookmark-end text:name="a_beuezemeles_menete"/></text:h>
      <text:p text:style-name="Text_20_body"><draw:frame draw:style-name="media" draw:name="0" text:anchor-type="as-char" draw:z-index="0" svg:width="" svg:rel-width="100%" svg:height="0cm"><draw:image xlink:href="Pictures/6d84018c87a41af16c89035733bcd190.svg" xlink:type="simple" xlink:show="embed" xlink:actuate="onLoad"/></draw:frame></text:p>
      <text:p text:style-name="Text_20_body"><text:span text:style-name="Strong_20_Emphasis">Kötelező minimum</text:span> a működéshez: 1. → 2. (Árkategória + Webshop raktár + Rendelés módja) → 3. (legalább a főoldal) → 4. (a <text:span text:style-name="Source_20_Text">Minta betöltése</text:span> gombbal) → 5. → 6.</text:p>
      <text:p text:style-name="Horizontal_20_Line"/>
      <text:h text:style-name="Heading_20_3" text:outline-level="3"><text:bookmark-start text:name="__RefHeading___cikk-elokeszites_koetelezo_3"/><text:bookmark-start text:name="cikk-elokeszites_koetelezo"/>1. Cikk-előkészítés [KÖTELEZŐ]<text:bookmark-end text:name="__RefHeading___cikk-elokeszites_koetelezo_3"/><text:bookmark-end text:name="cikk-elokeszites_koetelezo"/></text:h>
      <text:p text:style-name="Text_20_body"><text:span text:style-name=""/> Ez a lépés <text:span text:style-name="Strong_20_Emphasis">azonos a belső és a külső webshopnál</text:span>. Az <text:a xlink:type="simple" xlink:href="https://doc.evir.hu/doku.php/evir:folyamatok:elokeszites" text:style-name="Internet_20_link" text:visited-style-name="Visited_20_Internet_20_Link">Előkészítés — törzsadatok</text:a> oldal <text:span text:style-name="Emphasis">Webshopos cikk-előkészítés</text:span> szakasza írja le részletesen:</text:p>
      <text:list text:style-name="Numbering_20_1" text:continue-numbering="false">
        <text:list-item>
          <text:p text:style-name="Numbering_20_1_Content_First"> Cikk tulajdonság<text:span text:style-name="Strong_20_Emphasis">típusok</text:span> rögzítése</text:p>
        </text:list-item>
        <text:list-item>
          <text:p text:style-name="Numbering_20_1_Content"> Cikk kategóriák létrehozása — <text:span text:style-name=""/> a kategória <text:span text:style-name="Source_20_Text">Webshop beállítás</text:span> mezőjét <text:span text:style-name="Strong_20_Emphasis">„Használva a webshopban„</text:span>-ra kell állítani, különben semmi nem látszik</text:p>
        </text:list-item>
        <text:list-item>
          <text:p text:style-name="Numbering_20_1_Content"> Tulajdonságok hozzárendelése a kategóriákhoz</text:p>
        </text:list-item>
        <text:list-item>
          <text:p text:style-name="Numbering_20_1_Content"> Cikkek besorolása, tulajdonság-értékek megadása</text:p>
        </text:list-item>
        <text:list-item>
          <text:p text:style-name="Numbering_20_1_Content"> Képek, dokumentumok, webcímek, kapcsolódó és helyettesítő cikkek, címkék</text:p>
        </text:list-item>
        <text:list-item>
          <text:p text:style-name="Numbering_20_1_Content_Last"> <text:span text:style-name="Strong_20_Emphasis">Cikk láthatóság</text:span> beállítása webshoponként</text:p>
        </text:list-item>
      </text:list>
      <text:p text:style-name="Text_20_body">Összefoglaló oldal: <text:a xlink:type="simple" xlink:href="https://doc.evir.hu/doku.php/evir:webshop:webshop_cikk_beallitasok" text:style-name="Internet_20_link" text:visited-style-name="Visited_20_Internet_20_Link">Webshop cikk beállítások</text:a>, <text:a xlink:type="simple" xlink:href="https://doc.evir.hu/doku.php/evir:webshop:webshop_cikk_tulajdonsagok" text:style-name="Internet_20_link" text:visited-style-name="Visited_20_Internet_20_Link">Webshop cikk tulajdonságok</text:a>, <text:a xlink:type="simple" xlink:href="https://doc.evir.hu/doku.php/evir:webshop:webshop_cikk_lathatosag" text:style-name="Internet_20_link" text:visited-style-name="Visited_20_Internet_20_Link">Webshop cikk láthatóság</text:a></text:p>
      <text:p text:style-name="Text_20_body"> Tömegesen: <text:span text:style-name="Source_20_Text">Webshop → <text:span text:style-name="Strong_20_Emphasis">Cikk</text:span> → Webshop beállítás</text:span> — termékkategóriánként felsorolva, cikkenként ugyanaz állítható be, mint egyesével a cikk adatlapján.</text:p>
      <text:p text:style-name="Horizontal_20_Line"/>
      <text:h text:style-name="Heading_20_3" text:outline-level="3"><text:bookmark-start text:name="__RefHeading___webshop_mukoedes_koetelezo_4"/><text:bookmark-start text:name="webshop_mukoedes_koetelezo"/>2. Webshop működés [KÖTELEZŐ]<text:bookmark-end text:name="__RefHeading___webshop_mukoedes_koetelezo_4"/><text:bookmark-end text:name="webshop_mukoedes_koetelezo"/></text:h>
      <text:p text:style-name="Text_20_body"><text:span text:style-name="Source_20_Text">Webshop → <text:span text:style-name="Strong_20_Emphasis">Beállítás</text:span> → Webshop működés</text:span></text:p>
      <text:p text:style-name="Text_20_body">Kötelező minimum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ző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Árkategória</text:span> </text:p>
          </table:table-cell>
          <table:table-cell office:value-type="string" table:style-name="tablecell">
            <text:p text:style-name="tablealignleft"> Milyen áron lássa a vásárló a termékeke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bshop raktár</text:span> </text:p>
          </table:table-cell>
          <table:table-cell office:value-type="string" table:style-name="tablecell">
            <text:p text:style-name="tablealignleft"> Melyik raktár készletét mutassa a websho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ner csoport</text:span> </text:p>
          </table:table-cell>
          <table:table-cell office:value-type="string" table:style-name="tablecell">
            <text:p text:style-name="tablealignleft"> A webshopban regisztráló / vásárló partnerek melyik csoportba kerüljene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ndelés módja</text:span> </text:p>
          </table:table-cell>
          <table:table-cell office:value-type="string" table:style-name="tablecell">
            <text:p text:style-name="tablealignleft"> Készletkezelési mód — lásd alább </text:p>
          </table:table-cell>
        </table:table-row>
      </table:table>
      <text:p text:style-name="Text_20_body">Opcionális: telephely, rendelés BCC e-mail cím, szállítási határidő, a leírásként használt cikktulajdonság, ár nélküli termékek szűrése, a cikklistán és a cikkoldalon megjelenő árak, a cikkoldal szövegei.</text:p>
      <text:h text:style-name="Heading_20_4" text:outline-level="4"><text:bookmark-start text:name="__RefHeading___a_rendeles_modja_keszletkezeles_5"/><text:bookmark-start text:name="a_rendeles_modja_keszletkezeles"/>A Rendelés módja (készletkezelés)<text:bookmark-end text:name="__RefHeading___a_rendeles_modja_keszletkezeles_5"/><text:bookmark-end text:name="a_rendeles_modja_keszletkezeles"/></text:h>
      <text:p text:style-name="Text_20_body">Ez dönti el, mit ajánl fel a webshop megrendelésre, és honnan kerülnek a tételek a keletkező vevői rendelésr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ód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kktörzsből</text:span> </text:p>
          </table:table-cell>
          <table:table-cell office:value-type="string" table:style-name="tablecell">
            <text:p text:style-name="tablealignleft"> A készlettől függetlenül minden rendelhető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ból</text:span> </text:p>
          </table:table-cell>
          <table:table-cell office:value-type="string" table:style-name="tablecell">
            <text:p text:style-name="tablealignleft"> Csak a webshop raktárban lévő készlet erejéig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ból, ami nincs, azt cikktörzsből</text:span> </text:p>
          </table:table-cell>
          <table:table-cell office:value-type="string" table:style-name="tablecell">
            <text:p text:style-name="tablealignleft"> Ez az alapértelmezé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étel beszállítótól</text:span> </text:p>
          </table:table-cell>
          <table:table-cell office:value-type="string" table:style-name="tablecell">
            <text:p text:style-name="tablealignleft"> A rendelés egyben beszállítói rendelést is generál </text:p>
          </table:table-cell>
        </table:table-row>
      </table:table>
      <text:p text:style-name="Text_20_body">Részletesen: <text:a xlink:type="simple" xlink:href="https://doc.evir.hu/doku.php/evir:webshop:webshop_mukodes" text:style-name="Internet_20_link" text:visited-style-name="Visited_20_Internet_20_Link">Webshop működés</text:a>, <text:a xlink:type="simple" xlink:href="https://doc.evir.hu/doku.php/evir:webshop:webshop_keszletkezeles" text:style-name="Internet_20_link" text:visited-style-name="Visited_20_Internet_20_Link">Webshop készletkezelés</text:a></text:p>
      <text:p text:style-name="Horizontal_20_Line"/>
      <text:h text:style-name="Heading_20_3" text:outline-level="3"><text:bookmark-start text:name="__RefHeading___altalanos_beallitasok_es_public_web_tartalmak_koetelezo_6"/><text:bookmark-start text:name="altalanos_beallitasok_es_public_web_tartalmak_koetelezo"/>3. Általános beállítások és Public web tartalmak [KÖTELEZŐ]<text:bookmark-end text:name="__RefHeading___altalanos_beallitasok_es_public_web_tartalmak_koetelezo_6"/><text:bookmark-end text:name="altalanos_beallitasok_es_public_web_tartalmak_koetelezo"/></text:h>
      <text:h text:style-name="Heading_20_4" text:outline-level="4"><text:bookmark-start text:name="__RefHeading___a._a_tartalmak_letrehozasa_7"/><text:bookmark-start text:name="a._a_tartalmak_letrehozasa"/>3/a. A tartalmak létrehozása<text:bookmark-end text:name="__RefHeading___a._a_tartalmak_letrehozasa_7"/><text:bookmark-end text:name="a._a_tartalmak_letrehozasa"/></text:h>
      <text:p text:style-name="Text_20_body"><text:span text:style-name="Source_20_Text">Public web → <text:span text:style-name="Strong_20_Emphasis">Beállítás</text:span></text:span> menüpont alatt kell létrehozni azokat az elemeket, amelyek majd a webshop felületére kerülnek:</text:p>
      <text:list text:style-name="List_20_1" text:continue-numbering="false">
        <text:list-item>
          <text:p text:style-name="List_20_1_Content_First"> <text:span text:style-name="Strong_20_Emphasis">Rendszeroldalak</text:span> — az általános webshop oldalak (főoldal, sikeres rendelést követő oldal, elfelejtett jelszó…). A lista már tartalmaz alapértelmezett oldalakat, ezek átszerkeszthetők és bővíthetők. → <text:a xlink:type="simple" xlink:href="https://doc.evir.hu/doku.php/evir:public_web:rendszeroldalak" text:style-name="Internet_20_link" text:visited-style-name="Visited_20_Internet_20_Link">Rendszeroldalak</text:a></text:p>
        </text:list-item>
        <text:list-item>
          <text:p text:style-name="List_20_1_Content"> <text:span text:style-name="Strong_20_Emphasis">Email tartalom</text:span> — a webshop műveletek után kiküldött e-mailek szövege (megerősítés, elfelejtett jelszó, sikeres rendelés, bevásárlólista) → <text:a xlink:type="simple" xlink:href="https://doc.evir.hu/doku.php/evir:public_web:webshop_email_tartalom" text:style-name="Internet_20_link" text:visited-style-name="Visited_20_Internet_20_Link">Webshop email tartalom</text:a></text:p>
        </text:list-item>
        <text:list-item>
          <text:p text:style-name="List_20_1_Content"> <text:span text:style-name="Strong_20_Emphasis">Oldalak</text:span> — teljesen egyedi HTML oldalak, egyedi azonosítóval → <text:a xlink:type="simple" xlink:href="https://doc.evir.hu/doku.php/evir:public_web:oldal" text:style-name="Internet_20_link" text:visited-style-name="Visited_20_Internet_20_Link">Oldalak</text:a></text:p>
        </text:list-item>
        <text:list-item>
          <text:p text:style-name="List_20_1_Content"> <text:span text:style-name="Strong_20_Emphasis">Tartalomelemek</text:span> — nem egész oldal, hanem az oldalon elhelyezhető HTML elemek (pl. feltöltött fájlok linkelése) → <text:a xlink:type="simple" xlink:href="https://doc.evir.hu/doku.php/evir:public_web:tartalomelem" text:style-name="Internet_20_link" text:visited-style-name="Visited_20_Internet_20_Link">Tartalomelemek</text:a></text:p>
        </text:list-item>
        <text:list-item>
          <text:p text:style-name="List_20_1_Content"> <text:span text:style-name="Strong_20_Emphasis">HTML header-trailer</text:span> — minden oldal tetejére és aljára kikerülő elemek (logó, linkek) → <text:a xlink:type="simple" xlink:href="https://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_Last"> <text:span text:style-name="Strong_20_Emphasis">Fájl feltöltés</text:span> — a felületen megjelenő képek és dokumentumok feltöltése az adatbázisba → <text:a xlink:type="simple" xlink:href="https://doc.evir.hu/doku.php/evir:public_web:file_feltoltes" text:style-name="Internet_20_link" text:visited-style-name="Visited_20_Internet_20_Link">Fájl feltöltés</text:a></text:p>
        </text:list-item>
      </text:list>
      <text:p text:style-name="Text_20_body">Részletesen: <text:a xlink:type="simple" xlink:href="https://doc.evir.hu/doku.php/evir:public_web:beallitas_menu" text:style-name="Internet_20_link" text:visited-style-name="Visited_20_Internet_20_Link">Public web: Beállítás menü</text:a></text:p>
      <text:h text:style-name="Heading_20_4" text:outline-level="4"><text:bookmark-start text:name="__RefHeading___b._a_tartalmak_oesszekoetese_a_webshoppal_8"/><text:bookmark-start text:name="b._a_tartalmak_oesszekoetese_a_webshoppal"/>3/b. A tartalmak összekötése a webshoppal<text:bookmark-end text:name="__RefHeading___b._a_tartalmak_oesszekoetese_a_webshoppal_8"/><text:bookmark-end text:name="b._a_tartalmak_oesszekoetese_a_webshoppal"/></text:h>
      <text:p text:style-name="Text_20_body"><text:span text:style-name="Source_20_Text">Webshop → <text:span text:style-name="Strong_20_Emphasis">Beállítás</text:span> → Általános beállítások</text:span></text:p>
      <text:p text:style-name="Text_20_body">Itt kell kiválasztani a fent létrehozott elemeket: főoldal, e-mail sablonok, header-trailer, admin e-mail cím, oldal címe (title), meta kulcsszavak.</text:p>
      <text:p text:style-name="Text_20_body">Részletesen: <text:a xlink:type="simple" xlink:href="https://doc.evir.hu/doku.php/evir:webshop:altalanos_beallitasok" text:style-name="Internet_20_link" text:visited-style-name="Visited_20_Internet_20_Link">Általános beállítások</text:a></text:p>
      <text:p text:style-name="Horizontal_20_Line"/>
      <text:h text:style-name="Heading_20_3" text:outline-level="3"><text:bookmark-start text:name="__RefHeading___sablon_es_feluelet_koetelezo_9"/><text:bookmark-start text:name="sablon_es_feluelet_koetelezo"/>4. Sablon és felület [KÖTELEZŐ]<text:bookmark-end text:name="__RefHeading___sablon_es_feluelet_koetelezo_9"/><text:bookmark-end text:name="sablon_es_feluelet_koetelezo"/></text:h>
      <text:h text:style-name="Heading_20_4" text:outline-level="4"><text:bookmark-start text:name="__RefHeading___a._webshop_sablon_10"/><text:bookmark-start text:name="a._webshop_sablon"/>4/a. Webshop sablon<text:bookmark-end text:name="__RefHeading___a._webshop_sablon_10"/><text:bookmark-end text:name="a._webshop_sablon"/></text:h>
      <text:p text:style-name="Text_20_body"><text:span text:style-name="Source_20_Text">Webshop → <text:span text:style-name="Strong_20_Emphasis">Beállítás</text:span> → Webshop sablon</text:span></text:p>
      <text:p text:style-name="Text_20_body">A webshop oldalrészeinek (kosár, terméklista, keresőmező, cikkoldal…) HTML sablonjai.</text:p>
      <text:p text:style-name="Text_20_body"> A <text:span text:style-name=""><text:span text:style-name="Strong_20_Emphasis">| <text:span text:style-name="">Minta betöltése</text:span> |</text:span></text:span> gomb teljes értékű kiindulást ad — nem kell nulláról HTML-t írni.</text:p>
      <text:p text:style-name="Text_20_body"><text:span text:style-name=""/> A <text:span text:style-name="Source_20_Text">[evir_oldal_*]</text:span>, <text:span text:style-name="Source_20_Text">[evir_public_web_egyedi_elem_*]</text:span>, <text:span text:style-name="Source_20_Text">[evir_public_web_file_*]</text:span> és <text:span text:style-name="Source_20_Text">[evir_kapcsolatfelvetel]</text:span> típusú hivatkozások <text:span text:style-name="Strong_20_Emphasis">kizárólag a Fejléc/Lábléc boxban</text:span> oldódnak fel.</text:p>
      <text:p text:style-name="Text_20_body">Részletesen: <text:a xlink:type="simple" xlink:href="https://doc.evir.hu/doku.php/evir:webshop:webshop_sablon" text:style-name="Internet_20_link" text:visited-style-name="Visited_20_Internet_20_Link">Webshop sablon</text:a></text:p>
      <text:h text:style-name="Heading_20_4" text:outline-level="4"><text:bookmark-start text:name="__RefHeading___b._feluelet_oesszerakasa_11"/><text:bookmark-start text:name="b._feluelet_oesszerakasa"/>4/b. Felület összerakása<text:bookmark-end text:name="__RefHeading___b._feluelet_oesszerakasa_11"/><text:bookmark-end text:name="b._feluelet_oesszerakasa"/></text:h>
      <text:p text:style-name="Text_20_body"><text:span text:style-name="Source_20_Text">Webshop → <text:span text:style-name="Strong_20_Emphasis">Beállítás</text:span> → Webshop felület</text:span></text:p>
      <text:p text:style-name="Text_20_body">Itt kell kihelyezni az elemeket a felület felső, alsó, bal és jobb részére: cikk kategóriák box, cikk keresés, kosár, login, nyelvválasztó, bizonylat-listák.</text:p>
      <text:p text:style-name="Text_20_body">Részletesen: <text:a xlink:type="simple" xlink:href="https://doc.evir.hu/doku.php/evir:webshop:webshop_osszerakas" text:style-name="Internet_20_link" text:visited-style-name="Visited_20_Internet_20_Link">Webshop összerakása</text:a>, <text:a xlink:type="simple" xlink:href="https://doc.evir.hu/doku.php/evir:webshop:felulet_beallitasok" text:style-name="Internet_20_link" text:visited-style-name="Visited_20_Internet_20_Link">Felület beállítások</text:a></text:p>
      <text:p text:style-name="Horizontal_20_Line"/>
      <text:h text:style-name="Heading_20_3" text:outline-level="3"><text:bookmark-start text:name="__RefHeading___atveteli_es_fizetesi_modok_koetelezo_a_rendeleshez_12"/><text:bookmark-start text:name="atveteli_es_fizetesi_modok_koetelezo_a_rendeleshez"/>5. Átvételi és fizetési módok [KÖTELEZŐ a rendeléshez]<text:bookmark-end text:name="__RefHeading___atveteli_es_fizetesi_modok_koetelezo_a_rendeleshez_12"/><text:bookmark-end text:name="atveteli_es_fizetesi_modok_koetelezo_a_rendeleshez"/></text:h>
      <text:list text:style-name="List_20_1" text:continue-numbering="false">
        <text:list-item>
          <text:p text:style-name="List_20_1_Content_First"> <text:span text:style-name="Source_20_Text">Webshop → <text:span text:style-name="Strong_20_Emphasis">Beállítás</text:span> → Átvétel módja</text:span> — a webshop rendeléskor megjelenő <text:span text:style-name="Emphasis">átvétel módja</text:span> legördülő tartalma → <text:a xlink:type="simple" xlink:href="https://doc.evir.hu/doku.php/evir:webshop:webshop_atveteli_mod" text:style-name="Internet_20_link" text:visited-style-name="Visited_20_Internet_20_Link">Átvételi mód</text:a></text:p>
        </text:list-item>
        <text:list-item>
          <text:p text:style-name="List_20_1_Content_Last"> <text:span text:style-name="Source_20_Text">Webshop → <text:span text:style-name="Strong_20_Emphasis">Beállítás</text:span> → Fizetés módja</text:span> — a <text:span text:style-name="Emphasis">fizetés módja</text:span> legördülő tartalma → <text:a xlink:type="simple" xlink:href="https://doc.evir.hu/doku.php/evir:webshop:webshop_fizetesi_mod" text:style-name="Internet_20_link" text:visited-style-name="Visited_20_Internet_20_Link">Fizetési mód</text:a></text:p>
        </text:list-item>
      </text:list>
      <text:p text:style-name="Text_20_body">Opcionális:</text:p>
      <text:list text:style-name="List_20_1" text:continue-numbering="false">
        <text:list-item>
          <text:p text:style-name="List_20_1_Content_First"> <text:span text:style-name="Source_20_Text">Webshop → Beállítás → <text:span text:style-name="Strong_20_Emphasis">Generálható szolgáltatások</text:span></text:span> — feltételekhez kötött engedmények és felárak automatikus számolása</text:p>
        </text:list-item>
        <text:list-item>
          <text:p text:style-name="List_20_1_Content"> <text:span text:style-name="Source_20_Text">Webshop → Beállítás → <text:span text:style-name="Strong_20_Emphasis">Kapcsolat oldal</text:span></text:span> →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"> <text:span text:style-name="Source_20_Text">Webshop → Beállítás → <text:span text:style-name="Strong_20_Emphasis">Egyedi keresés</text:span></text:span> — egyedi keresőmezők a felületre</text:p>
        </text:list-item>
        <text:list-item>
          <text:p text:style-name="List_20_1_Content_Last"> <text:span text:style-name="Source_20_Text">Webshop → Beállítás → <text:span text:style-name="Strong_20_Emphasis">Címke keresőlinkek</text:span></text:span></text:p>
        </text:list-item>
      </text:list>
      <text:p text:style-name="Horizontal_20_Line"/>
      <text:h text:style-name="Heading_20_3" text:outline-level="3"><text:bookmark-start text:name="__RefHeading___felhasznalokzart_vagy_nyilt_mukoedes_koetelezo_13"/><text:bookmark-start text:name="felhasznalokzart_vagy_nyilt_mukoedes_koetelezo"/>6. Felhasználók: zárt vagy nyílt működés [KÖTELEZŐ]<text:bookmark-end text:name="__RefHeading___felhasznalokzart_vagy_nyilt_mukoedes_koetelezo_13"/><text:bookmark-end text:name="felhasznalokzart_vagy_nyilt_mukoedes_koetelez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űködés </text:p>
          </table:table-cell>
          <table:table-cell office:value-type="string" table:style-name="tableheader">
            <text:p text:style-name="Table_20_Heading"> Mit jelent </text:p>
          </table:table-cell>
          <table:table-cell office:value-type="string" table:style-name="tableheader">
            <text:p text:style-name="Table_20_Heading"> Mit kell csináln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ártkörű</text:span> </text:p>
          </table:table-cell>
          <table:table-cell office:value-type="string" table:style-name="tablecell">
            <text:p text:style-name="tablealignleft"> Csak felhasználónévvel és jelszóval azonosított felhasználók léphetnek be </text:p>
          </table:table-cell>
          <table:table-cell office:value-type="string" table:style-name="tablecell">
            <text:p text:style-name="tablealignleft"> A felhasználókat a <text:span text:style-name="Source_20_Text">Public Web → <text:span text:style-name="Strong_20_Emphasis">Felhasználók</text:span></text:span> menüpontban kell felvinni, a nevet és jelszót eljuttatni hozzájuk.  Technikailag létre kell hozni egy <text:span text:style-name="Strong_20_Emphasis">„Vendég”</text:span> felhasználót, és a rendszerbeállításokban ehhez beállítani az automatikus bejelentkezést; a tényleges belépéskor a rendszer átvált a valódi felhasználóra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yílt</text:span> </text:p>
          </table:table-cell>
          <table:table-cell office:value-type="string" table:style-name="tablecell">
            <text:p text:style-name="tablealignleft"> Bárki regisztrálhat </text:p>
          </table:table-cell>
          <table:table-cell office:value-type="string" table:style-name="tablecell">
            <text:p text:style-name="tablealignleft"> → <text:a xlink:type="simple" xlink:href="https://doc.evir.hu/doku.php/evir:webshop:webshop_regisztracio" text:style-name="Internet_20_link" text:visited-style-name="Visited_20_Internet_20_Link">Webshop regisztráció</text:a> </text:p>
          </table:table-cell>
        </table:table-row>
      </table:table>
      <text:p text:style-name="Text_20_body">Jogosultságok: <text:span text:style-name="Source_20_Text">#p01</text:span> Public Web, <text:span text:style-name="Source_20_Text">#w01</text:span> Webshop, <text:span text:style-name="Source_20_Text">#w02</text:span> Cikk lista export → <text:a xlink:type="simple" xlink:href="https://doc.evir.hu/doku.php/evir:rendszer:felhasznalok:jogosultsagi_rendszer" text:style-name="Internet_20_link" text:visited-style-name="Visited_20_Internet_20_Link">Jogosultsági rendszer</text:a></text:p>
      <text:p text:style-name="Text_20_body">Részletesen: <text:a xlink:type="simple" xlink:href="https://doc.evir.hu/doku.php/evir:webshop:felhasznalok" text:style-name="Internet_20_link" text:visited-style-name="Visited_20_Internet_20_Link">Webshop felhasználók</text:a></text:p>
      <text:p text:style-name="Horizontal_20_Line"/>
      <text:h text:style-name="Heading_20_3" text:outline-level="3"><text:bookmark-start text:name="__RefHeading___opcionalis_finomhangolas_14"/><text:bookmark-start text:name="opcionalis_finomhangolas"/>7. Opcionális finomhangolás<text:bookmark-end text:name="__RefHeading___opcionalis_finomhangolas_14"/><text:bookmark-end text:name="opcionalis_finomhangolas"/></text:h>
      <text:list text:style-name="List_20_1" text:continue-numbering="false">
        <text:list-item>
          <text:p text:style-name="List_20_1_Content_First"> <text:span text:style-name="Strong_20_Emphasis">Webshop kiszerelés</text:span> — minimum és maximum rendelhető mennyiség, lépésköz; partner- vagy partnercsoport-szinten is → <text:span text:style-name="Source_20_Text">Törzsadatok → Cikkszámok → <text:span text:style-name="Strong_20_Emphasis">Webshop kiszerelés</text:span> → Kiszerelés</text:span>, <text:a xlink:type="simple" xlink:href="https://doc.evir.hu/doku.php/evir:torzsadatok:cikktorzs:webshop_kiszereles" text:style-name="Internet_20_link" text:visited-style-name="Visited_20_Internet_20_Link">Webshop kiszerelés</text:a></text:p>
        </text:list-item>
        <text:list-item>
          <text:p text:style-name="List_20_1_Content"> <text:span text:style-name="Strong_20_Emphasis">Idegen nyelvek</text:span> — a cikkek idegen nyelvi megnevezései és a felület nyelvválasztó boxa →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span text:style-name="Source_20_Text">Webshop → <text:span text:style-name="Strong_20_Emphasis">Cikk lista export</text:span></text:span></text:p>
        </text:list-item>
        <text:list-item>
          <text:p text:style-name="List_20_1_Content_Last"> <text:span text:style-name="Source_20_Text">Webshop → <text:span text:style-name="Strong_20_Emphasis">Listák</text:span> → Aktuális cikkek</text:span></text:p>
        </text:list-item>
      </text:list>
      <text:p text:style-name="Horizontal_20_Line"/>
      <text:h text:style-name="Heading_20_3" text:outline-level="3"><text:bookmark-start text:name="__RefHeading___a_rendeles_utja_15"/><text:bookmark-start text:name="a_rendeles_utja"/>8. A rendelés útja<text:bookmark-end text:name="__RefHeading___a_rendeles_utja_15"/><text:bookmark-end text:name="a_rendeles_utja"/></text:h>
      <text:p text:style-name="Text_20_body">A webshopban leadott megrendelés az eVIR <text:span text:style-name="Strong_20_Emphasis">vevői rendeléskezelőjébe</text:span> kerül — ugyanoda, ahova a kézzel rögzített és a külső webshopból letöltött rendelések. Onnantól a folyamat azonos:</text:p>
      <text:list text:style-name="List_20_1" text:continue-numbering="false">
        <text:list-item>
          <text:p text:style-name="List_20_1_Content_First"> <text:a xlink:type="simple" xlink:href="https://doc.evir.hu/doku.php/evir:folyamatok:ertekesites" text:style-name="Internet_20_link" text:visited-style-name="Visited_20_Internet_20_Link">Értékesítési folyamat</text:a> — készlet biztosítása, rendelés állapotok</text:p>
        </text:list-item>
        <text:list-item>
          <text:p text:style-name="List_20_1_Content"> <text:a xlink:type="simple" xlink:href="https://doc.evir.hu/doku.php/evir:folyamatok:kiszallitas" text:style-name="Internet_20_link" text:visited-style-name="Visited_20_Internet_20_Link">Kiszállítási folyamat</text:a> — szállítólevél, futár</text:p>
        </text:list-item>
        <text:list-item>
          <text:p text:style-name="List_20_1_Content_Last"> <text:a xlink:type="simple" xlink:href="https://doc.evir.hu/doku.php/evir:folyamatok:szamlazas" text:style-name="Internet_20_link" text:visited-style-name="Visited_20_Internet_20_Link">Számlázási folyamat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"> <text:a xlink:type="simple" xlink:href="https://doc.evir.hu/doku.php/evir:folyamatok:webshop_kulso" text:style-name="Internet_20_link" text:visited-style-name="Visited_20_Internet_20_Link">Külső webshop csatlakoztatása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Webshop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_Last"> <text:a xlink:type="simple" xlink:href="https://doc.evir.hu/doku.php/evir-faq:webshop_inditas" text:style-name="Internet_20_link" text:visited-style-name="Visited_20_Internet_20_Link">Webshop indítás — üzleti és technikai előfeltétel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24</meta:creation-date>
    <dc:creator>Generated</dc:creator>
    <dc:date>2026-08-27T18::31:24</dc:date>
    <dc:language>en-US</dc:language>
    <meta:editing-cycles>1</meta:editing-cycles>
    <meta:editing-duration>PT0S</meta:editing-duration>
    <dc:title>evir:folyamatok:webshop_belso</dc:title>
  </office:meta>
</office:document-meta>
</file>