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f3bec42cc2489062da67aaa54a8006a.svg"/>
  <manifest:file-entry manifest:media-type="image/svg+xml" manifest:full-path="Pictures/5fe01add8496142007c9a5f43bb8b9a2.svg"/>
  <manifest:file-entry manifest:media-type="image/svg+xml" manifest:full-path="Pictures/d814f433615df1b194beac4f7f5f021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webshop_kulso"/><text:bookmark-start text:name="__RefHeading___kuelso_webshop_csatlakoztatasa_1"/><text:bookmark-start text:name="kuelso_webshop_csatlakoztatasa"/>Külső webshop csatlakoztatása<text:bookmark-end text:name="__RefHeading___kuelso_webshop_csatlakoztatasa_1"/><text:bookmark-end text:name="kuelso_webshop_csatlakoztatasa"/></text:h>
      <text:p text:style-name="Text_20_body">Az eVIR <text:span text:style-name="Strong_20_Emphasis">webshop connector</text:span> modulja négy webáruház-platformmal tud kétirányú kapcsolatot tartani: <text:span text:style-name="Strong_20_Emphasis">Unas</text:span>, <text:span text:style-name="Strong_20_Emphasis">Shoprenter</text:span>, <text:span text:style-name="Strong_20_Emphasis">Shopify</text:span> és <text:span text:style-name="Strong_20_Emphasis">WooCommerce</text:span>. A termékek, kategóriák, árak, készletek az eVIR-ből mennek a webshopba, a megrendelések pedig a webshopból az eVIR vevői rendeléskezelőjébe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negy_alapelv_amit_erdemes_elore_tudni_2"/><text:bookmark-start text:name="negy_alapelv_amit_erdemes_elore_tudni"/>Négy alapelv, amit érdemes előre tudni<text:bookmark-end text:name="__RefHeading___negy_alapelv_amit_erdemes_elore_tudni_2"/><text:bookmark-end text:name="negy_alapelv_amit_erdemes_elore_tudni"/></text:h>
      <text:list text:style-name="List_20_1" text:continue-numbering="false">
        <text:list-item>
          <text:p text:style-name="List_20_1_Content_First"> <text:span text:style-name="Strong_20_Emphasis">Az eVIR az adatgazda.</text:span> A termékadatok az eVIR-ben keletkeznek, és onnan mennek a webshopba — nem fordítva.</text:p>
        </text:list-item>
        <text:list-item>
          <text:p text:style-name="List_20_1_Content"> <text:span text:style-name="Strong_20_Emphasis">Csak a változás megy át.</text:span> A szinkron nem tölti fel mindig az összes terméket, csak amit módosítottak.</text:p>
        </text:list-item>
        <text:list-item>
          <text:p text:style-name="List_20_1_Content"> <text:span text:style-name=""/> <text:span text:style-name="Strong_20_Emphasis">Az eVIR sosem töröl a webshopból.</text:span> Ha egy termék nem kell többé, azt a webshopban kell kezelni (vagy a láthatóságát átállítani).</text:p>
        </text:list-item>
        <text:list-item>
          <text:p text:style-name="List_20_1_Content_Last"> <text:span text:style-name="Strong_20_Emphasis">Kapcsolótáblák kötik össze a két rendszert.</text:span> Ha ezek megsérülnek, a szinkron rossz terméket frissít — ezért van külön ellenőrző funkció.</text:p>
        </text:list-item>
      </text:list>
      <text:p text:style-name="Text_20_body">Részletesen: <text:a xlink:type="simple" xlink:href="https://doc.evir.hu/doku.php/evir:webshop_connector:alapelvek" text:style-name="Internet_20_link" text:visited-style-name="Visited_20_Internet_20_Link">A webshop connector alapelvei</text:a></text:p>
      <text:p text:style-name="Text_20_body">Üzleti, jogi és technikai előfeltételek (domain, tárhely, SSL, ÁSZF, GDPR): <text:a xlink:type="simple" xlink:href="https://doc.evir.hu/doku.php/evir-faq:webshop_inditas" text:style-name="Internet_20_link" text:visited-style-name="Visited_20_Internet_20_Link">Webshop indítás</text:a></text:p>
      <text:p text:style-name="Horizontal_20_Line"/>
      <text:h text:style-name="Heading_20_3" text:outline-level="3"><text:bookmark-start text:name="__RefHeading___a_beuezemeles_menete_3"/><text:bookmark-start text:name="a_beuezemeles_menete"/>A beüzemelés menete<text:bookmark-end text:name="__RefHeading___a_beuezemeles_menete_3"/><text:bookmark-end text:name="a_beuezemeles_menete"/></text:h>
      <text:p text:style-name="Text_20_body"><draw:frame draw:style-name="media" draw:name="0" text:anchor-type="as-char" draw:z-index="0" svg:width="" svg:rel-width="100%" svg:height="0cm"><draw:image xlink:href="Pictures/cf3bec42cc2489062da67aaa54a8006a.svg" xlink:type="simple" xlink:show="embed" xlink:actuate="onLoad"/></draw:frame></text:p>
      <text:p text:style-name="Text_20_body">A lépéseknél <text:span text:style-name="Source_20_Text">[KÖZÖS]</text:span> = mind a négy platformnál azonos, a platformnév = csak arra vonatkozik.</text:p>
      <text:p text:style-name="Horizontal_20_Line"/>
      <text:h text:style-name="Heading_20_3" text:outline-level="3"><text:bookmark-start text:name="__RefHeading___api-hozzaferes_a_shop_admin_felueleten_4"/><text:bookmark-start text:name="api-hozzaferes_a_shop_admin_felueleten"/>1. API-hozzáférés a shop admin felületén<text:bookmark-end text:name="__RefHeading___api-hozzaferes_a_shop_admin_felueleten_4"/><text:bookmark-end text:name="api-hozzaferes_a_shop_admin_felueleten"/></text:h>
      <text:p text:style-name="Text_20_body">Ezt a lépést <text:span text:style-name="Strong_20_Emphasis">nem az eVIR-ben</text:span>, hanem a webáruház saját admin felületén kell elvégezn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latform </text:p>
          </table:table-cell>
          <table:table-cell office:value-type="string" table:style-name="tableheader">
            <text:p text:style-name="Table_20_Heading"> Hol </text:p>
          </table:table-cell>
          <table:table-cell office:value-type="string" table:style-name="tableheader">
            <text:p text:style-name="Table_20_Heading"> Mit kell megszerezni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nas</text:span> </text:p>
          </table:table-cell>
          <table:table-cell office:value-type="string" table:style-name="tablecell">
            <text:p text:style-name="tablealignleft"> Beállítások → Külső kapcsolatok → API kapcsolat </text:p>
          </table:table-cell>
          <table:table-cell office:value-type="string" table:style-name="tablecell">
            <text:p text:style-name="tablealignleft"> <text:span text:style-name="Strong_20_Emphasis">API kulcs</text:span> → <text:a xlink:type="simple" xlink:href="https://doc.evir.hu/doku.php/evir:unas:beallitas" text:style-name="Internet_20_link" text:visited-style-name="Visited_20_Internet_20_Link">Unas beállítá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hoprenter</text:span> </text:p>
          </table:table-cell>
          <table:table-cell office:value-type="string" table:style-name="tablecell">
            <text:p text:style-name="tablealignleft"> Beállítások → API beállítások </text:p>
          </table:table-cell>
          <table:table-cell office:value-type="string" table:style-name="tablecell">
            <text:p text:style-name="tablealignleft"> <text:span text:style-name="Strong_20_Emphasis">Felhasználónév + jelszó + API URL</text:span> → <text:a xlink:type="simple" xlink:href="https://doc.evir.hu/doku.php/evir:shoprenter:beallitas" text:style-name="Internet_20_link" text:visited-style-name="Visited_20_Internet_20_Link">Shoprenter beállítá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hopify</text:span> </text:p>
          </table:table-cell>
          <table:table-cell office:value-type="string" table:style-name="tablecell">
            <text:p text:style-name="tablealignleft"> Settings → Apps → Develop apps → custom app </text:p>
          </table:table-cell>
          <table:table-cell office:value-type="string" table:style-name="tablecell">
            <text:p text:style-name="tablealignleft"> <text:span text:style-name="Strong_20_Emphasis">Admin API access token</text:span> <text:span text:style-name=""/> csak egyszer látható! Scope-ok: Inventory, Customers, Orders, Products → <text:a xlink:type="simple" xlink:href="https://doc.evir.hu/doku.php/evir:shopify:beallitas" text:style-name="Internet_20_link" text:visited-style-name="Visited_20_Internet_20_Link">Shopify beállítá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ooCommerce</text:span> </text:p>
          </table:table-cell>
          <table:table-cell office:value-type="string" table:style-name="tablecell">
            <text:p text:style-name="tablealignleft"> WordPress admin </text:p>
          </table:table-cell>
          <table:table-cell office:value-type="string" table:style-name="tablecell">
            <text:p text:style-name="tablealignleft"> <text:span text:style-name="Strong_20_Emphasis">REST API kulcs</text:span> (<text:span text:style-name="Source_20_Text">ck_…</text:span> / <text:span text:style-name="Source_20_Text">cs_…</text:span>), külön WP felhasználó a képekhez, HTTP basic auth bővítmény, <text:span text:style-name="Strong_20_Emphasis">https mindkét oldalon</text:span> → <text:a xlink:type="simple" xlink:href="https://doc.evir.hu/doku.php/evir:woocommerce:telepites" text:style-name="Internet_20_link" text:visited-style-name="Visited_20_Internet_20_Link">WooCommerce telepítés</text:a> </text:p>
          </table:table-cell>
        </table:table-row>
      </table:table>
      <text:h text:style-name="Heading_20_4" text:outline-level="4"><text:bookmark-start text:name="__RefHeading___shop-oldali_kiegeszito_beallitasok_5"/><text:bookmark-start text:name="shop-oldali_kiegeszito_beallitasok"/>Shop-oldali kiegészítő beállítások<text:bookmark-end text:name="__RefHeading___shop-oldali_kiegeszito_beallitasok_5"/><text:bookmark-end text:name="shop-oldali_kiegeszito_beallitasok"/></text:h>
      <text:list text:style-name="List_20_1" text:continue-numbering="false">
        <text:list-item>
          <text:p text:style-name="List_20_1_Content_First"> <text:span text:style-name="Strong_20_Emphasis">Adószámítás</text:span>: <text:a xlink:type="simple" xlink:href="https://doc.evir.hu/doku.php/evir:shopify:taxes_and_duties" text:style-name="Internet_20_link" text:visited-style-name="Visited_20_Internet_20_Link">Shopify Taxes and duties</text:a>, <text:a xlink:type="simple" xlink:href="https://doc.evir.hu/doku.php/evir:woocommerce:adoszamitas_beallitasok" text:style-name="Internet_20_link" text:visited-style-name="Visited_20_Internet_20_Link">WooCommerce adószámítás</text:a></text:p>
        </text:list-item>
        <text:list-item>
          <text:p text:style-name="List_20_1_Content"> <text:span text:style-name="Strong_20_Emphasis">Shopify Location</text:span> (raktár-azonosító): <text:a xlink:type="simple" xlink:href="https://doc.evir.hu/doku.php/evir:shopify:location" text:style-name="Internet_20_link" text:visited-style-name="Visited_20_Internet_20_Link">Shopify location</text:a></text:p>
        </text:list-item>
        <text:list-item>
          <text:p text:style-name="List_20_1_Content"> <text:span text:style-name="Strong_20_Emphasis">Szállítási módok</text:span> a shop admin felületén: <text:a xlink:type="simple" xlink:href="https://doc.evir.hu/doku.php/evir:unas:rendeles_szallitasi_mod" text:style-name="Internet_20_link" text:visited-style-name="Visited_20_Internet_20_Link">Unas</text:a> · <text:a xlink:type="simple" xlink:href="https://doc.evir.hu/doku.php/evir:shoprenter:rendeles_szallitasi_mod" text:style-name="Internet_20_link" text:visited-style-name="Visited_20_Internet_20_Link">Shoprenter</text:a> · <text:a xlink:type="simple" xlink:href="https://doc.evir.hu/doku.php/evir:shopify:rendeles_szallitasi_mod" text:style-name="Internet_20_link" text:visited-style-name="Visited_20_Internet_20_Link">Shopify</text:a> · <text:a xlink:type="simple" xlink:href="https://doc.evir.hu/doku.php/evir:woocommerce:rendeles_szallitasi_mod" text:style-name="Internet_20_link" text:visited-style-name="Visited_20_Internet_20_Link">WooCommerce</text:a></text:p>
        </text:list-item>
        <text:list-item>
          <text:p text:style-name="List_20_1_Content_Last"> <text:span text:style-name="Strong_20_Emphasis">Kedvezmények</text:span> a shop admin felületén: <text:a xlink:type="simple" xlink:href="https://doc.evir.hu/doku.php/evir:unas:unas_kedvezmeny" text:style-name="Internet_20_link" text:visited-style-name="Visited_20_Internet_20_Link">Unas</text:a> · <text:a xlink:type="simple" xlink:href="https://doc.evir.hu/doku.php/evir:shoprenter:shoprenter_kedvezmeny" text:style-name="Internet_20_link" text:visited-style-name="Visited_20_Internet_20_Link">Shoprenter</text:a> · <text:a xlink:type="simple" xlink:href="https://doc.evir.hu/doku.php/evir:shopify:shopify_kedvezmeny" text:style-name="Internet_20_link" text:visited-style-name="Visited_20_Internet_20_Link">Shopify</text:a> · <text:a xlink:type="simple" xlink:href="https://doc.evir.hu/doku.php/evir:woocommerce:woocommerce_kedvezmeny" text:style-name="Internet_20_link" text:visited-style-name="Visited_20_Internet_20_Link">WooCommerce</text:a></text:p>
        </text:list-item>
      </text:list>
      <text:p text:style-name="Horizontal_20_Line"/>
      <text:h text:style-name="Heading_20_3" text:outline-level="3"><text:bookmark-start text:name="__RefHeading___webshop_felvetele_az_evir-ben_koezoes_6"/><text:bookmark-start text:name="webshop_felvetele_az_evir-ben_koezoes"/>2. Webshop felvétele az eVIR-ben [KÖZÖS]<text:bookmark-end text:name="__RefHeading___webshop_felvetele_az_evir-ben_koezoes_6"/><text:bookmark-end text:name="webshop_felvetele_az_evir-ben_koezoes"/></text:h>
      <text:list text:style-name="Numbering_20_1" text:continue-numbering="false">
        <text:list-item>
          <text:p text:style-name="Numbering_20_1_Content_First"> <text:span text:style-name="Source_20_Text">Webshop connector → <text:span text:style-name="Strong_20_Emphasis">Beállítás</text:span> → Webshopok → Új</text:span></text:p>
        </text:list-item>
        <text:list-item>
          <text:p text:style-name="Numbering_20_1_Content"> <text:span text:style-name="Strong_20_Emphasis">Típus</text:span> kiválasztása — csak a telepített modulokhoz tartozó típusok jelennek meg</text:p>
        </text:list-item>
        <text:list-item>
          <text:p text:style-name="Numbering_20_1_Content_Last"> <text:span text:style-name="Strong_20_Emphasis">Név</text:span> megadása</text:p>
        </text:list-item>
      </text:list>
      <text:p text:style-name="Text_20_body">Részletesen: <text:a xlink:type="simple" xlink:href="https://doc.evir.hu/doku.php/evir:webshop_connector:beallitas:webshopok" text:style-name="Internet_20_link" text:visited-style-name="Visited_20_Internet_20_Link">Webshopok</text:a>, <text:a xlink:type="simple" xlink:href="https://doc.evir.hu/doku.php/evir:webshop_connector:beallitas:wconn_beallitas_menu" text:style-name="Internet_20_link" text:visited-style-name="Visited_20_Internet_20_Link">Beállítás menü</text:a></text:p>
      <text:p text:style-name="Horizontal_20_Line"/>
      <text:h text:style-name="Heading_20_3" text:outline-level="3"><text:bookmark-start text:name="__RefHeading___a_webshop_parametereinek_kitoeltese_7"/><text:bookmark-start text:name="a_webshop_parametereinek_kitoeltese"/>3. A webshop paramétereinek kitöltése<text:bookmark-end text:name="__RefHeading___a_webshop_parametereinek_kitoeltese_7"/><text:bookmark-end text:name="a_webshop_parametereinek_kitoeltese"/></text:h>
      <text:p text:style-name="Text_20_body">A webshop adatlapja területekre tagolódik. A váz közös, a mezők egy része platformfüggő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erület </text:p>
          </table:table-cell>
          <table:table-cell office:value-type="string" table:style-name="tableheader">
            <text:p text:style-name="Table_20_Heading"> Közös leírás </text:p>
          </table:table-cell>
          <table:table-cell office:value-type="string" table:style-name="tableheader">
            <text:p text:style-name="Table_20_Heading"> Platform-specifiku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améterek</text:span> (típus, név, aktív, működés)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parameterek" text:style-name="Internet_20_link" text:visited-style-name="Visited_20_Internet_20_Link">Paraméterek</text:a>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Kapcsolat</text:span> (API)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kapcsolat" text:style-name="Internet_20_link" text:visited-style-name="Visited_20_Internet_20_Link">Kapcsolat</text:a>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unas_kapcsolat" text:style-name="Internet_20_link" text:visited-style-name="Visited_20_Internet_20_Link">Unas</text:a> · <text:a xlink:type="simple" xlink:href="https://doc.evir.hu/doku.php/evir:webshop_connector:beallitas:shoprenter_kapcsolat" text:style-name="Internet_20_link" text:visited-style-name="Visited_20_Internet_20_Link">Shoprenter</text:a> · <text:a xlink:type="simple" xlink:href="https://doc.evir.hu/doku.php/evir:webshop_connector:beallitas:shopify_kapcsolat" text:style-name="Internet_20_link" text:visited-style-name="Visited_20_Internet_20_Link">Shopify</text:a> · <text:a xlink:type="simple" xlink:href="https://doc.evir.hu/doku.php/evir:webshop_connector:beallitas:woocommerce_kapcsolat" text:style-name="Internet_20_link" text:visited-style-name="Visited_20_Internet_20_Link">Woo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rmék</text:span>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termek" text:style-name="Internet_20_link" text:visited-style-name="Visited_20_Internet_20_Link">Termék</text:a>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unas_termek" text:style-name="Internet_20_link" text:visited-style-name="Visited_20_Internet_20_Link">Unas</text:a> · <text:a xlink:type="simple" xlink:href="https://doc.evir.hu/doku.php/evir:webshop_connector:beallitas:shoprenter_termek" text:style-name="Internet_20_link" text:visited-style-name="Visited_20_Internet_20_Link">Shoprenter</text:a> · <text:a xlink:type="simple" xlink:href="https://doc.evir.hu/doku.php/evir:webshop_connector:beallitas:shopify_termek" text:style-name="Internet_20_link" text:visited-style-name="Visited_20_Internet_20_Link">Shopify</text:a> · <text:a xlink:type="simple" xlink:href="https://doc.evir.hu/doku.php/evir:webshop_connector:beallitas:woocommerce_termek" text:style-name="Internet_20_link" text:visited-style-name="Visited_20_Internet_20_Link">Woo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ndelés letöltés</text:span>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rendeles_letoltes" text:style-name="Internet_20_link" text:visited-style-name="Visited_20_Internet_20_Link">Rendelés letöltés</text:a>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unas_rendeles_letoltes" text:style-name="Internet_20_link" text:visited-style-name="Visited_20_Internet_20_Link">Unas</text:a> · <text:a xlink:type="simple" xlink:href="https://doc.evir.hu/doku.php/evir:webshop_connector:beallitas:shoprenter_rendeles_letoltes" text:style-name="Internet_20_link" text:visited-style-name="Visited_20_Internet_20_Link">Shoprenter</text:a> · <text:a xlink:type="simple" xlink:href="https://doc.evir.hu/doku.php/evir:webshop_connector:beallitas:shopify_rendeles_letoltes" text:style-name="Internet_20_link" text:visited-style-name="Visited_20_Internet_20_Link">Shopify</text:a> · <text:a xlink:type="simple" xlink:href="https://doc.evir.hu/doku.php/evir:webshop_connector:beallitas:woocommerce_rendeles_letoltes" text:style-name="Internet_20_link" text:visited-style-name="Visited_20_Internet_20_Link">Woo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vői rendelés</text:span>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vevoi_rendeles" text:style-name="Internet_20_link" text:visited-style-name="Visited_20_Internet_20_Link">Vevői rendelés</text:a>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olgáltatások</text:span> (szállítási díj, kezelési költség, egyéb díj, engedmény cikkszáma)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szolgaltatasok" text:style-name="Internet_20_link" text:visited-style-name="Visited_20_Internet_20_Link">Szolgáltatások</text:a>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unas_szolgaltatasok" text:style-name="Internet_20_link" text:visited-style-name="Visited_20_Internet_20_Link">Unas</text:a> · <text:a xlink:type="simple" xlink:href="https://doc.evir.hu/doku.php/evir:webshop_connector:beallitas:shoprenter_szolgaltatasok" text:style-name="Internet_20_link" text:visited-style-name="Visited_20_Internet_20_Link">Shoprenter</text:a> · <text:a xlink:type="simple" xlink:href="https://doc.evir.hu/doku.php/evir:webshop_connector:beallitas:shopify_szolgaltatasok" text:style-name="Internet_20_link" text:visited-style-name="Visited_20_Internet_20_Link">Shopify</text:a> · <text:a xlink:type="simple" xlink:href="https://doc.evir.hu/doku.php/evir:webshop_connector:beallitas:woocommerce_szolgaltatasok" text:style-name="Internet_20_link" text:visited-style-name="Visited_20_Internet_20_Link">Woo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ibakezelés</text:span> </text:p>
          </table:table-cell>
          <table:table-cell office:value-type="string" table:style-name="tablecell">
            <text:p text:style-name="tablealignleft"> <text:a xlink:type="simple" xlink:href="https://doc.evir.hu/doku.php/evir:webshop_connector:beallitas:hibakezeles" text:style-name="Internet_20_link" text:visited-style-name="Visited_20_Internet_20_Link">Hibakezelés</text:a> </text:p>
          </table:table-cell>
          <table:table-cell office:value-type="string" table:style-name="tablecell">
            <text:p text:style-name="tablealignleft"> – </text:p>
          </table:table-cell>
        </table:table-row>
      </table:table>
      <text:p text:style-name="Text_20_body">Gyűjtőoldal: <text:a xlink:type="simple" xlink:href="https://doc.evir.hu/doku.php/evir:webshop_connector:beallitas:webshop_beallitas" text:style-name="Internet_20_link" text:visited-style-name="Visited_20_Internet_20_Link">Webshop beállítás</text:a></text:p>
      <text:h text:style-name="Heading_20_4" text:outline-level="4"><text:bookmark-start text:name="__RefHeading___a_leglenyegesebb_platform-elteresek_8"/><text:bookmark-start text:name="a_leglenyegesebb_platform-elteresek"/>A leglényegesebb platform-eltérések<text:bookmark-end text:name="__RefHeading___a_leglenyegesebb_platform-elteresek_8"/><text:bookmark-end text:name="a_leglenyegesebb_platform-elteresek"/></text:h>
      <text:list text:style-name="List_20_1" text:continue-numbering="false">
        <text:list-item>
          <text:p text:style-name="List_20_1_Content_First"> <text:span text:style-name="Strong_20_Emphasis">Unas</text:span>: <text:span text:style-name="Source_20_Text">Szinkron tiltás vége</text:span>, <text:span text:style-name="Source_20_Text">Lezárt rendelések státusza</text:span>, <text:span text:style-name="Source_20_Text">Kezelési költség cikkszáma</text:span>, <text:span text:style-name="Source_20_Text">Vonalkód paraméterének neve</text:span>, <text:span text:style-name="Source_20_Text">Egyéb díj cikkszáma</text:span></text:p>
        </text:list-item>
        <text:list-item>
          <text:p text:style-name="List_20_1_Content"> <text:span text:style-name="Strong_20_Emphasis">Shopify</text:span>: API <text:span text:style-name="Strong_20_Emphasis">access token</text:span> (nem felhasználó/jelszó), <text:span text:style-name="Source_20_Text">Alapértelmezett raktár azonosító</text:span> (Location, az első rendelésletöltéskor töltődik), <text:span text:style-name="Source_20_Text">Variánsok kezelése</text:span>, képszinkron ismeretlen képekre. <text:span text:style-name=""/> A rendelésletöltés <text:span text:style-name="Strong_20_Emphasis">fizetési státusz</text:span> szerint működik (<text:span text:style-name="Source_20_Text">paid</text:span> / <text:span text:style-name="Source_20_Text">pending</text:span>), nem rendelés-státusz szerint.</text:p>
        </text:list-item>
        <text:list-item>
          <text:p text:style-name="List_20_1_Content"> <text:span text:style-name="Strong_20_Emphasis">Shoprenter</text:span>: <text:span text:style-name="Source_20_Text">Kategória: Saját / Szülő és saját</text:span>, <text:span text:style-name="Source_20_Text">Fizetési díj cikkszám</text:span></text:p>
        </text:list-item>
        <text:list-item>
          <text:p text:style-name="List_20_1_Content"> <text:span text:style-name="Strong_20_Emphasis">WooCommerce</text:span>: <text:span text:style-name="Source_20_Text">Wordpress felhasználó</text:span> + <text:span text:style-name="Source_20_Text">Wordpress jelszó</text:span> (a képfeltöltéshez a WP médiatárba), <text:span text:style-name="Source_20_Text">Egyéb díj cikkszám</text:span></text:p>
        </text:list-item>
        <text:list-item>
          <text:p text:style-name="List_20_1_Content_Last"> <text:span text:style-name="Strong_20_Emphasis">0 Ft árú termék kezelése</text:span>: Unas / Shopify / Shoprenter esetén beállítható, WooCommerce-nél nincs ilyen mező</text:p>
        </text:list-item>
      </text:list>
      <text:p text:style-name="Horizontal_20_Line"/>
      <text:h text:style-name="Heading_20_3" text:outline-level="3"><text:bookmark-start text:name="__RefHeading___toerzsadat-oesszehangolas_koezoes_kritikus_9"/><text:bookmark-start text:name="toerzsadat-oesszehangolas_koezoes_kritikus"/>4. Törzsadat-összehangolás [KÖZÖS — kritikus]<text:bookmark-end text:name="__RefHeading___toerzsadat-oesszehangolas_koezoes_kritikus_9"/><text:bookmark-end text:name="toerzsadat-oesszehangolas_koezoes_kritikus"/></text:h>
      <text:p text:style-name="Text_20_body">Ezek nélkül a letöltött rendelés nem tud korrekt vevői rendeléssé alakulni.</text:p>
      <text:list text:style-name="Numbering_20_1" text:continue-numbering="false">
        <text:list-item>
          <text:p text:style-name="Numbering_20_1_Content_First"> <text:span text:style-name="Strong_20_Emphasis">Fizetési módok</text:span> — <text:span text:style-name="Source_20_Text">Törzsadatok → Pénzügyi → <text:span text:style-name="Strong_20_Emphasis">Fizetési módok</text:span></text:span>, az <text:span text:style-name="Source_20_Text">Unas / Shoprenter / Shopify / Woocommerce gateway</text:span> mezőben kell megadni a webshop-oldali azonosítót.  A mező csak akkor jelenik meg, ha az adott platform modulja telepítve van. → <text:a xlink:type="simple" xlink:href="https://doc.evir.hu/doku.php/evir:torzsadatok:penzugyi:fizetesi_modok" text:style-name="Internet_20_link" text:visited-style-name="Visited_20_Internet_20_Link">Fizetési módok</text:a></text:p>
        </text:list-item>
        <text:list-item>
          <text:p text:style-name="Numbering_20_1_Content"> <text:span text:style-name="Strong_20_Emphasis">Rendelés folyamat állapotok</text:span> — <text:span text:style-name="Source_20_Text">Törzsadatok → Rendelés → <text:span text:style-name="Strong_20_Emphasis">Rendelés folyamat állapotok</text:span></text:span>, a <text:span text:style-name="Source_20_Text">… webshop beállítás</text:span> mezőben. Az oldal kész megfeleltetési táblázatot ad mind a négy platformra. → <text:a xlink:type="simple" xlink:href="https://doc.evir.hu/doku.php/evir:torzsadatok:rendeles:torzs_rendeles_folyamat_allapotok" text:style-name="Internet_20_link" text:visited-style-name="Visited_20_Internet_20_Link">Rendelés folyamat állapotok</text:a></text:p>
        </text:list-item>
        <text:list-item>
          <text:p text:style-name="Numbering_20_1_Content"> <text:span text:style-name="Strong_20_Emphasis">Szállítási módok</text:span> — <text:span text:style-name="Source_20_Text">Törzsadatok → Rendelés → <text:span text:style-name="Strong_20_Emphasis">Szállítási mód</text:span></text:span>, a <text:span text:style-name="Source_20_Text">… webshop beállítás</text:span> mezőben a shop-oldali név betűhív másolatával (Shopify: <text:span text:style-name="Source_20_Text">Custom rate name</text:span>, Unas: <text:span text:style-name="Source_20_Text">Megnevezés</text:span>, Woo: <text:span text:style-name="Source_20_Text">Title</text:span>, Shoprenter: a szállítási mód neve) → <text:a xlink:type="simple" xlink:href="https://doc.evir.hu/doku.php/evir:torzsadatok:rendeles:rendeles_szallitasi_mod" text:style-name="Internet_20_link" text:visited-style-name="Visited_20_Internet_20_Link">Szállítási mód</text:a></text:p>
        </text:list-item>
        <text:list-item>
          <text:p text:style-name="Numbering_20_1_Content"> <text:span text:style-name="Strong_20_Emphasis">Szolgáltatás-cikkszámok</text:span> létrehozása a cikktörzsben: szállítási díj, kezelési költség, egyéb díj, engedmény → <text:a xlink:type="simple" xlink:href="https://doc.evir.hu/doku.php/evir:torzsadatok:cikktorzs:szolgaltatasok" text:style-name="Internet_20_link" text:visited-style-name="Visited_20_Internet_20_Link">Szolgáltatások</text:a></text:p>
        </text:list-item>
        <text:list-item>
          <text:p text:style-name="Numbering_20_1_Content_Last"> Opcionális: <text:span text:style-name="Strong_20_Emphasis">futárcégek</text:span> (a csomagkövető URL feltölthető a webshopba) → <text:a xlink:type="simple" xlink:href="https://doc.evir.hu/doku.php/evir:torzsadatok:rendeles:futarcegek" text:style-name="Internet_20_link" text:visited-style-name="Visited_20_Internet_20_Link">Futárcégek</text:a></text:p>
        </text:list-item>
      </text:list>
      <text:p text:style-name="Text_20_body">Részletesen: <text:a xlink:type="simple" xlink:href="https://doc.evir.hu/doku.php/evir:webshop_connector:webshop_torzsadatok_beallitasai" text:style-name="Internet_20_link" text:visited-style-name="Visited_20_Internet_20_Link">Webshop törzsadatok beállításai</text:a></text:p>
      <text:p text:style-name="Horizontal_20_Line"/>
      <text:h text:style-name="Heading_20_3" text:outline-level="3"><text:bookmark-start text:name="__RefHeading___cikk-elokeszites_koezoes_a_belso_webshoppal_10"/><text:bookmark-start text:name="cikk-elokeszites_koezoes_a_belso_webshoppal"/>5. Cikk-előkészítés [KÖZÖS a belső webshoppal]<text:bookmark-end text:name="__RefHeading___cikk-elokeszites_koezoes_a_belso_webshoppal_10"/><text:bookmark-end text:name="cikk-elokeszites_koezoes_a_belso_webshoppal"/></text:h>
      <text:p text:style-name="Text_20_body">Ugyanaz a blokk, mint a belső webshopnál — az <text:a xlink:type="simple" xlink:href="https://doc.evir.hu/doku.php/evir:folyamatok:elokeszites" text:style-name="Internet_20_link" text:visited-style-name="Visited_20_Internet_20_Link">Előkészítés — törzsadatok</text:a> oldal <text:span text:style-name="Emphasis">Webshopos cikk-előkészítés</text:span> szakasza írja le. Ezen felül a connectornél két külön döntés van:</text:p>
      <text:h text:style-name="Heading_20_4" text:outline-level="4"><text:bookmark-start text:name="__RefHeading___kategoriakezelesi_mod_11"/><text:bookmark-start text:name="kategoriakezelesi_mod"/>Kategóriakezelési mód<text:bookmark-end text:name="__RefHeading___kategoriakezelesi_mod_11"/><text:bookmark-end text:name="kategoriakezelesi_mod"/></text:h>
      <text:list text:style-name="List_20_1" text:continue-numbering="false">
        <text:list-item>
          <text:p text:style-name="List_20_1_Content_First"> <text:span text:style-name="Strong_20_Emphasis">Kategória törzsadatból</text:span> — a cikk kategóriák a szokásos törzsadatból mennek → <text:a xlink:type="simple" xlink:href="https://doc.evir.hu/doku.php/evir:torzsadatok:cikktorzs:cikk_kategoriak" text:style-name="Internet_20_link" text:visited-style-name="Visited_20_Internet_20_Link">Cikk kategóriák</text:a></text:p>
        </text:list-item>
        <text:list-item>
          <text:p text:style-name="List_20_1_Content_Last"> <text:span text:style-name="Strong_20_Emphasis">1-9 kategória a cikk tulajdonságokból</text:span> — a kategóriastruktúra tulajdonságokból épül fel → <text:a xlink:type="simple" xlink:href="https://doc.evir.hu/doku.php/evir:webshop_connector:webshop_kategoria_cikk_tulajdonsag" text:style-name="Internet_20_link" text:visited-style-name="Visited_20_Internet_20_Link">Kategória cikk tulajdonságból</text:a></text:p>
        </text:list-item>
      </text:list>
      <text:p text:style-name="Text_20_body">Részletesen: <text:a xlink:type="simple" xlink:href="https://doc.evir.hu/doku.php/evir:webshop_connector:webshop_kategoria_kezeles" text:style-name="Internet_20_link" text:visited-style-name="Visited_20_Internet_20_Link">Webshop kategória kezelés</text:a></text:p>
      <text:p text:style-name="Text_20_body"><text:span text:style-name=""/> Kategória átnevezésének vannak buktatói: <text:a xlink:type="simple" xlink:href="https://doc.evir.hu/doku.php/evir:webshop_connector:webshop_kategoria_modositas" text:style-name="Internet_20_link" text:visited-style-name="Visited_20_Internet_20_Link">Webshop kategória módosítás</text:a></text:p>
      <text:h text:style-name="Heading_20_4" text:outline-level="4"><text:bookmark-start text:name="__RefHeading___toemeges_beallitas_connectorral_12"/><text:bookmark-start text:name="toemeges_beallitas_connectorral"/>Tömeges beállítás connectorral<text:bookmark-end text:name="__RefHeading___toemeges_beallitas_connectorral_12"/><text:bookmark-end text:name="toemeges_beallitas_connectorral"/></text:h>
      <text:list text:style-name="List_20_1" text:continue-numbering="false">
        <text:list-item>
          <text:p text:style-name="List_20_1_Content_First"> <text:span text:style-name="Source_20_Text">Webshop connector → Beállítás → <text:span text:style-name="Strong_20_Emphasis">Cikkek beállítása</text:span></text:span> → <text:a xlink:type="simple" xlink:href="https://doc.evir.hu/doku.php/evir:webshop_connector:beallitas:cikkek_beallitasa" text:style-name="Internet_20_link" text:visited-style-name="Visited_20_Internet_20_Link">Cikkek beállítása</text:a></text:p>
        </text:list-item>
        <text:list-item>
          <text:p text:style-name="List_20_1_Content_Last"> <text:span text:style-name="Source_20_Text">Webshop connector → Beállítás → <text:span text:style-name="Strong_20_Emphasis">Tulajdonságok beállítása</text:span></text:span> → <text:a xlink:type="simple" xlink:href="https://doc.evir.hu/doku.php/evir:webshop_connector:beallitas:tulajdonsagok_beallitasa" text:style-name="Internet_20_link" text:visited-style-name="Visited_20_Internet_20_Link">Tulajdonságok beállítása</text:a></text:p>
        </text:list-item>
      </text:list>
      <text:h text:style-name="Heading_20_4" text:outline-level="4"><text:bookmark-start text:name="__RefHeading___shopify_variansok_13"/><text:bookmark-start text:name="shopify_variansok"/>Shopify variánsok<text:bookmark-end text:name="__RefHeading___shopify_variansok_13"/><text:bookmark-end text:name="shopify_variansok"/></text:h>
      <text:p text:style-name="Text_20_body">Shopify esetén a variánsok kezelése önálló, 10 lépéses eljárás: <text:a xlink:type="simple" xlink:href="https://doc.evir.hu/doku.php/evir:webshop_connector:variansok" text:style-name="Internet_20_link" text:visited-style-name="Visited_20_Internet_20_Link">Variánsok</text:a></text:p>
      <text:p text:style-name="Horizontal_20_Line"/>
      <text:h text:style-name="Heading_20_3" text:outline-level="3"><text:bookmark-start text:name="__RefHeading___raktarak_koezoes_platformfueggo_14"/><text:bookmark-start text:name="raktarak_koezoes_platformfueggo"/>6. Raktárak [KÖZÖS + platformfüggő]<text:bookmark-end text:name="__RefHeading___raktarak_koezoes_platformfueggo_14"/><text:bookmark-end text:name="raktarak_koezoes_platformfueggo"/></text:h>
      <text:p text:style-name="Text_20_body">Egy raktár esetén elég a webshop <text:span text:style-name="Source_20_Text">Termék</text:span> területén az <text:span text:style-name="Strong_20_Emphasis">Alapértelmezett raktár</text:span> beállítása.</text:p>
      <text:h text:style-name="Heading_20_4" text:outline-level="4"><text:bookmark-start text:name="__RefHeading___toebb_raktar_15"/><text:bookmark-start text:name="toebb_raktar"/>Több raktár<text:bookmark-end text:name="__RefHeading___toebb_raktar_15"/><text:bookmark-end text:name="toebb_raktar"/></text:h>
      <text:p text:style-name="Text_20_body"><text:span text:style-name="Source_20_Text">Webshop connector → <text:span text:style-name="Strong_20_Emphasis">Beállítás</text:span> → Egyéb raktárak</text:span></text:p>
      <text:p text:style-name="Text_20_body"><text:span text:style-name=""/> <text:span text:style-name="Strong_20_Emphasis">Három feltétel, mind kell</text:span> — bármelyik hiánya esetén nem szinkronizál:</text:p>
      <text:list text:style-name="Numbering_20_1" text:continue-numbering="false">
        <text:list-item>
          <text:p text:style-name="Numbering_20_1_Content_First"> A raktár rögzítve a webshop oldalán</text:p>
        </text:list-item>
        <text:list-item>
          <text:p text:style-name="Numbering_20_1_Content"> Az eVIR <text:span text:style-name="Source_20_Text">Egyéb raktárak</text:span> beállításban felvéve a kapcsolat (webshop + eVIR raktár + webshop location)</text:p>
        </text:list-item>
        <text:list-item>
          <text:p text:style-name="Numbering_20_1_Content_Last"> Az <text:span text:style-name="Source_20_Text">Egyéb raktárak kezelése</text:span> = <text:span text:style-name="Strong_20_Emphasis">Engedélyezett</text:span> a webshop <text:span text:style-name="Source_20_Text">Termék</text:span> területén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latform </text:p>
          </table:table-cell>
          <table:table-cell office:value-type="string" table:style-name="tableheader">
            <text:p text:style-name="Table_20_Heading"> Shop-oldali raktárrögzítés </text:p>
          </table:table-cell>
          <table:table-cell office:value-type="string" table:style-name="tableheader">
            <text:p text:style-name="Table_20_Heading"> Végigvezető leírás </text:p>
          </table:table-cell>
        </table:table-row>
        <table:table-row>
          <table:table-cell office:value-type="string" table:style-name="tablecell">
            <text:p text:style-name="tablealignleft"> Shopify </text:p>
          </table:table-cell>
          <table:table-cell office:value-type="string" table:style-name="tablecell">
            <text:p text:style-name="tablealignleft"> <text:a xlink:type="simple" xlink:href="https://doc.evir.hu/doku.php/evir:shopify:raktarak_rogzitese" text:style-name="Internet_20_link" text:visited-style-name="Visited_20_Internet_20_Link">Raktárak rögzítése</text:a> </text:p>
          </table:table-cell>
          <table:table-cell office:value-type="string" table:style-name="tablecell">
            <text:p text:style-name="tablealignleft"> <text:a xlink:type="simple" xlink:href="https://doc.evir.hu/doku.php/evir:shopify:tobb_raktar_kezelese" text:style-name="Internet_20_link" text:visited-style-name="Visited_20_Internet_20_Link">Több raktár kezelése</text:a> </text:p>
          </table:table-cell>
        </table:table-row>
        <table:table-row>
          <table:table-cell office:value-type="string" table:style-name="tablecell">
            <text:p text:style-name="tablealignleft"> Unas </text:p>
          </table:table-cell>
          <table:table-cell office:value-type="string" table:style-name="tablecell">
            <text:p text:style-name="tablealignleft"> <text:a xlink:type="simple" xlink:href="https://doc.evir.hu/doku.php/evir:unas:raktarak_rogzitese" text:style-name="Internet_20_link" text:visited-style-name="Visited_20_Internet_20_Link">Raktárak rögzítése</text:a> </text:p>
          </table:table-cell>
          <table:table-cell office:value-type="string" table:style-name="tablecell">
            <text:p text:style-name="tablealignleft"> <text:a xlink:type="simple" xlink:href="https://doc.evir.hu/doku.php/evir:unas:tobb_raktar_kezelese" text:style-name="Internet_20_link" text:visited-style-name="Visited_20_Internet_20_Link">Több raktár kezelése</text:a> </text:p>
          </table:table-cell>
        </table:table-row>
        <table:table-row>
          <table:table-cell office:value-type="string" table:style-name="tablecell">
            <text:p text:style-name="tablealignleft"> WooCommerce </text:p>
          </table:table-cell>
          <table:table-cell office:value-type="string" table:style-name="tablecell">
            <text:p text:style-name="tablealignleft"> <text:a xlink:type="simple" xlink:href="https://doc.evir.hu/doku.php/evir:woocommerce:raktarak_rogzitese" text:style-name="Internet_20_link" text:visited-style-name="Visited_20_Internet_20_Link">Raktárak rögzítése</text:a>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Shoprenter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– </text:p>
          </table:table-cell>
        </table:table-row>
      </table:table>
      <text:p text:style-name="Text_20_body">Részletesen: <text:a xlink:type="simple" xlink:href="https://doc.evir.hu/doku.php/evir:webshop_connector:beallitas:raktarak" text:style-name="Internet_20_link" text:visited-style-name="Visited_20_Internet_20_Link">Egyéb raktárak</text:a></text:p>
      <text:p text:style-name="Horizontal_20_Line"/>
      <text:h text:style-name="Heading_20_3" text:outline-level="3"><text:bookmark-start text:name="__RefHeading___szinkron_beallitasa_koezoes_16"/><text:bookmark-start text:name="szinkron_beallitasa_koezoes"/>7. Szinkron beállítása [KÖZÖS]<text:bookmark-end text:name="__RefHeading___szinkron_beallitasa_koezoes_16"/><text:bookmark-end text:name="szinkron_beallitasa_koezoes"/></text:h>
      <text:list text:style-name="Numbering_20_1" text:continue-numbering="false">
        <text:list-item>
          <text:p text:style-name="Numbering_20_1_Content_First"> <text:span text:style-name="Source_20_Text">Webshop connector → <text:span text:style-name="Strong_20_Emphasis">Beállítás</text:span> → Szinkron</text:span> — új szinkron beállítás létrehozása</text:p>
        </text:list-item>
        <text:list-item>
          <text:p text:style-name="Numbering_20_1_Content"> Mezőnként eldönthető, mi menjen fel: webshop beállítás, készlet, ár, kategória, keresőbarát URL, megnevezés, leírás, rövid leírás, tulajdonságok, metaadatok, címkék, súly, méret, vásárlói megjegyzés, helyettesítő és kapcsolódó termékek, vonalkód, Kategória 1-9, kollekció, variáns opciók</text:p>
        </text:list-item>
        <text:list-item>
          <text:p text:style-name="Numbering_20_1_Content_Last"> <text:span text:style-name=""/> <text:span text:style-name="Strong_20_Emphasis">Vissza kell menni a webshop <text:span text:style-name="Source_20_Text">Termék</text:span> területére</text:span>, és beállítani az <text:span text:style-name="Source_20_Text">Alapértelmezett termék szinkronizálás</text:span> mezőt erre a szinkronra. Ha üresen marad, a rendszer az első szinkront használja.</text:p>
        </text:list-item>
      </text:list>
      <text:p text:style-name="Text_20_body">Platform-eltérés: a <text:span text:style-name="Source_20_Text">Kategória szinkronizálása</text:span> Unas / Shoprenter / WooCommerce esetén értelmezett; a <text:span text:style-name="Source_20_Text">Kategória alapú kollekció</text:span> és a <text:span text:style-name="Source_20_Text">variáns option 1/2/3</text:span> Shopify-specifikus.</text:p>
      <text:p text:style-name="Text_20_body">Részletesen: <text:a xlink:type="simple" xlink:href="https://doc.evir.hu/doku.php/evir:webshop_connector:beallitas:szinkron" text:style-name="Internet_20_link" text:visited-style-name="Visited_20_Internet_20_Link">Szinkron</text:a>, <text:a xlink:type="simple" xlink:href="https://doc.evir.hu/doku.php/evir:webshop_connector:beallitas:egyedi_szinkron_beallitas" text:style-name="Internet_20_link" text:visited-style-name="Visited_20_Internet_20_Link">Egyedi szinkron beállítás</text:a></text:p>
      <text:p text:style-name="Horizontal_20_Line"/>
      <text:h text:style-name="Heading_20_3" text:outline-level="3"><text:bookmark-start text:name="__RefHeading___ellenorzes_indulas_elott_koezoes_17"/><text:bookmark-start text:name="ellenorzes_indulas_elott_koezoes"/>8. Ellenőrzés indulás előtt [KÖZÖS]<text:bookmark-end text:name="__RefHeading___ellenorzes_indulas_elott_koezoes_17"/><text:bookmark-end text:name="ellenorzes_indulas_elott_koezoes"/></text:h>
      <text:list text:style-name="List_20_1" text:continue-numbering="false">
        <text:list-item>
          <text:p text:style-name="List_20_1_Content_First"> <text:span text:style-name="Source_20_Text">Webshop connector → <text:span text:style-name="Strong_20_Emphasis">Technikai</text:span> → Kapcsolótáblák ellenőrzése</text:span> — új webshop esetén érdemes lefuttatni → <text:a xlink:type="simple" xlink:href="https://doc.evir.hu/doku.php/evir:webshop_connector:technikai:kapcsolotablak_ellenorzese" text:style-name="Internet_20_link" text:visited-style-name="Visited_20_Internet_20_Link">Kapcsolótáblák ellenőrzése</text:a></text:p>
        </text:list-item>
        <text:list-item>
          <text:p text:style-name="List_20_1_Content"> <text:span text:style-name="Source_20_Text">Webshop connector → <text:span text:style-name="Strong_20_Emphasis">Listák</text:span> → Termék hibalista</text:span> — nem aktív cikk; Unas esetén a cikkszám karakterei és hossza, mennyiségi egység, megnevezés, kategória → <text:a xlink:type="simple" xlink:href="https://doc.evir.hu/doku.php/evir:webshop_connector:listak:termek_hibalista" text:style-name="Internet_20_link" text:visited-style-name="Visited_20_Internet_20_Link">Termék hibalista</text:a></text:p>
        </text:list-item>
        <text:list-item>
          <text:p text:style-name="List_20_1_Content"> <text:span text:style-name="Source_20_Text">Webshop connector → Listák → <text:span text:style-name="Strong_20_Emphasis">Kép hibalista</text:span></text:span> → <text:a xlink:type="simple" xlink:href="https://doc.evir.hu/doku.php/evir:webshop_connector:listak:kep_hibalista" text:style-name="Internet_20_link" text:visited-style-name="Visited_20_Internet_20_Link">Kép hibalista</text:a></text:p>
        </text:list-item>
        <text:list-item>
          <text:p text:style-name="List_20_1_Content_Last"> <text:span text:style-name="Source_20_Text">Webshop connector → Listák → <text:span text:style-name="Strong_20_Emphasis">Kategóriák kapcsolat</text:span></text:span> → <text:a xlink:type="simple" xlink:href="https://doc.evir.hu/doku.php/evir:webshop_connector:listak:kategoriak" text:style-name="Internet_20_link" text:visited-style-name="Visited_20_Internet_20_Link">Kategóriák</text:a></text:p>
        </text:list-item>
      </text:list>
      <text:p text:style-name="Text_20_body">Részletesen: <text:a xlink:type="simple" xlink:href="https://doc.evir.hu/doku.php/evir:webshop_connector:listak:listak_menu" text:style-name="Internet_20_link" text:visited-style-name="Visited_20_Internet_20_Link">Listák menü</text:a>, <text:a xlink:type="simple" xlink:href="https://doc.evir.hu/doku.php/evir:webshop_connector:technikai:technikai_menu" text:style-name="Internet_20_link" text:visited-style-name="Visited_20_Internet_20_Link">Technikai menü</text:a></text:p>
      <text:p text:style-name="Horizontal_20_Line"/>
      <text:h text:style-name="Heading_20_3" text:outline-level="3"><text:bookmark-start text:name="__RefHeading___az_elso_feltoeltes_koetoett_sorrend_koezoes_18"/><text:bookmark-start text:name="az_elso_feltoeltes_koetoett_sorrend_koezoes"/>9. Az első feltöltés — kötött sorrend [KÖZÖS]<text:bookmark-end text:name="__RefHeading___az_elso_feltoeltes_koetoett_sorrend_koezoes_18"/><text:bookmark-end text:name="az_elso_feltoeltes_koetoett_sorrend_koezoes"/></text:h>
      <text:p text:style-name="Text_20_body"><text:span text:style-name=""/> <text:span text:style-name="Strong_20_Emphasis">A sorrend nem tetszőleges.</text:span></text:p>
      <text:p text:style-name="Text_20_body"><draw:frame draw:style-name="media" draw:name="1" text:anchor-type="as-char" draw:z-index="1" svg:width="" svg:rel-width="100%" svg:height="0cm"><draw:image xlink:href="Pictures/5fe01add8496142007c9a5f43bb8b9a2.sv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ource_20_Text">Webshop connector → <text:span text:style-name="Strong_20_Emphasis">Szinkronizálások</text:span> → Kategória szinkronizálása</text:span> <text:line-break/>Ezt kell legelőször futtatni: <text:span text:style-name="Strong_20_Emphasis">amíg nincs kategória, nem kerül fel cikk a webshopba</text:span>.</text:p>
        </text:list-item>
        <text:list-item>
          <text:p text:style-name="Numbering_20_1_Content"> <text:span text:style-name="Source_20_Text">… → <text:span text:style-name="Strong_20_Emphasis">Cikk szinkronizálása</text:span></text:span> — a <text:span text:style-name="Source_20_Text">Teljes feltöltés</text:span> bepipálásával</text:p>
        </text:list-item>
        <text:list-item>
          <text:p text:style-name="Numbering_20_1_Content"> <text:span text:style-name="Source_20_Text">… → <text:span text:style-name="Strong_20_Emphasis">Ár szinkronizálása</text:span></text:span></text:p>
        </text:list-item>
        <text:list-item>
          <text:p text:style-name="Numbering_20_1_Content"> <text:span text:style-name="Source_20_Text">… → <text:span text:style-name="Strong_20_Emphasis">Készlet szinkronizálása</text:span></text:span></text:p>
        </text:list-item>
        <text:list-item>
          <text:p text:style-name="Numbering_20_1_Content_Last"> <text:span text:style-name="Source_20_Text">… → <text:span text:style-name="Strong_20_Emphasis">Képek szinkronizálása</text:span></text:span> — külön lépés, mert lassú</text:p>
        </text:list-item>
      </text:list>
      <text:p text:style-name="Text_20_body"> A <text:span text:style-name="Source_20_Text">Cikk szinkronizálása</text:span> az egyedi szinkron beállításai szerint mellékesen frissítheti az árat és a készletet is, de a <text:span text:style-name="Strong_20_Emphasis">pontos egyezést csak a dedikált ár-, készlet- és képszinkron garantálja</text:span>.</text:p>
      <text:p text:style-name="Text_20_body">Részletesen: <text:a xlink:type="simple" xlink:href="https://doc.evir.hu/doku.php/evir:webshop_connector:szinkronizalasok" text:style-name="Internet_20_link" text:visited-style-name="Visited_20_Internet_20_Link">Szinkronizálások</text:a></text:p>
      <text:h text:style-name="Heading_20_4" text:outline-level="4"><text:bookmark-start text:name="__RefHeading___platform-specifikus_utomunka_19"/><text:bookmark-start text:name="platform-specifikus_utomunka"/>Platform-specifikus utómunka<text:bookmark-end text:name="__RefHeading___platform-specifikus_utomunka_19"/><text:bookmark-end text:name="platform-specifikus_utomunka"/></text:h>
      <text:list text:style-name="List_20_1" text:continue-numbering="false">
        <text:list-item>
          <text:p text:style-name="List_20_1_Content_First"> <text:span text:style-name=""/> <text:span text:style-name="Strong_20_Emphasis">Shopify</text:span>: a szinkronizált termékek <text:span text:style-name="Strong_20_Emphasis">nem lesznek automatikusan közzétéve</text:span>. Products → Include in sales channels → Online store. → <text:a xlink:type="simple" xlink:href="https://doc.evir.hu/doku.php/evir:shopify:cikkek_kozzetetele" text:style-name="Internet_20_link" text:visited-style-name="Visited_20_Internet_20_Link">Cikkek közzététele</text:a></text:p>
        </text:list-item>
        <text:list-item>
          <text:p text:style-name="List_20_1_Content"> <text:span text:style-name="Strong_20_Emphasis">Unas</text:span>: a vonalkód-paraméter és a tulajdonságok megjelenítését az Unas felületén kézzel kell bekapcsolni</text:p>
        </text:list-item>
        <text:list-item>
          <text:p text:style-name="List_20_1_Content_Last"> Általánosságban: a legtöbb webshopnál a tulajdonság nem jelenik meg automatikusan a vásárlói felületen</text:p>
        </text:list-item>
      </text:list>
      <text:p text:style-name="Horizontal_20_Line"/>
      <text:h text:style-name="Heading_20_3" text:outline-level="3"><text:bookmark-start text:name="__RefHeading___rendeles-letoeltes_elesitese_koezoes_20"/><text:bookmark-start text:name="rendeles-letoeltes_elesitese_koezoes"/>10. Rendelés-letöltés élesítése [KÖZÖS]<text:bookmark-end text:name="__RefHeading___rendeles-letoeltes_elesitese_koezoes_20"/><text:bookmark-end text:name="rendeles-letoeltes_elesitese_koezoes"/></text:h>
      <text:list text:style-name="Numbering_20_1" text:continue-numbering="false">
        <text:list-item>
          <text:p text:style-name="Numbering_20_1_Content_First"> <text:span text:style-name="Source_20_Text">Webshop connector → <text:span text:style-name="Strong_20_Emphasis">Megrendelés</text:span> → Megrendelések letöltése</text:span> → <text:a xlink:type="simple" xlink:href="https://doc.evir.hu/doku.php/evir:webshop_connector:megrendeles:megrendelesek_letoltese" text:style-name="Internet_20_link" text:visited-style-name="Visited_20_Internet_20_Link">Megrendelések letöltése</text:a></text:p>
        </text:list-item>
        <text:list-item>
          <text:p text:style-name="Numbering_20_1_Content"> <text:span text:style-name="Source_20_Text">Webshop connector → Megrendelés → <text:span text:style-name="Strong_20_Emphasis">Várakozó megrendelések</text:span></text:span> — a sikertelen vagy törölt rendelések, kézi lezárással. 14 nap után a rendszer figyelmeztet. → <text:a xlink:type="simple" xlink:href="https://doc.evir.hu/doku.php/evir:webshop_connector:megrendeles:varakozo_megrendelesek" text:style-name="Internet_20_link" text:visited-style-name="Visited_20_Internet_20_Link">Várakozó megrendelések</text:a></text:p>
        </text:list-item>
        <text:list-item>
          <text:p text:style-name="Numbering_20_1_Content_Last"> <text:span text:style-name="Source_20_Text">Webshop connector → Megrendelés → <text:span text:style-name="Strong_20_Emphasis">Feldolgozott megrendelések</text:span></text:span></text:p>
        </text:list-item>
      </text:list>
      <text:p text:style-name="Text_20_body">Részletesen: <text:a xlink:type="simple" xlink:href="https://doc.evir.hu/doku.php/evir:webshop_connector:megrendeles:megrendeles_menu" text:style-name="Internet_20_link" text:visited-style-name="Visited_20_Internet_20_Link">Megrendelés menü</text:a></text:p>
      <text:h text:style-name="Heading_20_4" text:outline-level="4"><text:bookmark-start text:name="__RefHeading___a_rendeles_utja_21"/><text:bookmark-start text:name="a_rendeles_utja"/>A rendelés útja<text:bookmark-end text:name="__RefHeading___a_rendeles_utja_21"/><text:bookmark-end text:name="a_rendeles_utja"/></text:h>
      <text:p text:style-name="Text_20_body"><draw:frame draw:style-name="media" draw:name="2" text:anchor-type="as-char" draw:z-index="2" svg:width="" svg:rel-width="100%" svg:height="0cm"><draw:image xlink:href="Pictures/d814f433615df1b194beac4f7f5f0216.svg" xlink:type="simple" xlink:show="embed" xlink:actuate="onLoad"/></draw:frame></text:p>
      <text:p text:style-name="Text_20_body"><text:span text:style-name=""/> <text:span text:style-name="Strong_20_Emphasis">Amit tudni kell:</text:span></text:p>
      <text:list text:style-name="List_20_1" text:continue-numbering="false">
        <text:list-item>
          <text:p text:style-name="List_20_1_Content_First"> A rendelés-letöltésnek <text:span text:style-name="Strong_20_Emphasis">nem feltétele</text:span> a termékszinkron, de a <text:span text:style-name="Strong_20_Emphasis">cikkszámoknak létezniük kell</text:span> a cikktörzsben.</text:p>
        </text:list-item>
        <text:list-item>
          <text:p text:style-name="List_20_1_Content"> Ha egy rendelés státusza nem szerepel a letöltendők között, a rendszer kihagyja — és <text:span text:style-name="Strong_20_Emphasis">megáll az „utolsó letöltött rendelés„ léptetése</text:span>.</text:p>
        </text:list-item>
        <text:list-item>
          <text:p text:style-name="List_20_1_Content"> A letöltés <text:span text:style-name="Strong_20_Emphasis">után</text:span> a webshopban végzett rendelésmódosítás <text:span text:style-name="Strong_20_Emphasis">nem vezetődik át</text:span> az eVIR-be.</text:p>
        </text:list-item>
        <text:list-item>
          <text:p text:style-name="List_20_1_Content_Last"> Shopify esetén a szűrés <text:span text:style-name="Strong_20_Emphasis">fizetési</text:span> státusz szerint történik (<text:span text:style-name="Source_20_Text">paid</text:span> / <text:span text:style-name="Source_20_Text">pending</text:span>), nem rendelés-státusz szerint.</text:p>
        </text:list-item>
      </text:list>
      <text:p text:style-name="Text_20_body">Partnerazonosítás részletesen: <text:a xlink:type="simple" xlink:href="https://doc.evir.hu/doku.php/evir:webshop_connector:partnerkezeles" text:style-name="Internet_20_link" text:visited-style-name="Visited_20_Internet_20_Link">Partnerkezelés</text:a>
A készletkezelési módok: <text:a xlink:type="simple" xlink:href="https://doc.evir.hu/doku.php/evir:webshop:webshop_keszletkezeles" text:style-name="Internet_20_link" text:visited-style-name="Visited_20_Internet_20_Link">Webshop készletkezelés</text:a>
Opcionális előlegszámla fizetett rendelésnél: <text:a xlink:type="simple" xlink:href="https://doc.evir.hu/doku.php/evir:webshop_connector:beallitas:vevoi_rendeles" text:style-name="Internet_20_link" text:visited-style-name="Visited_20_Internet_20_Link">Vevői rendelés beállítások</text:a></text:p>
      <text:p text:style-name="Text_20_body">Innentől a folyamat azonos a kézzel rögzített rendelésével: <text:a xlink:type="simple" xlink:href="https://doc.evir.hu/doku.php/evir:folyamatok:ertekesites" text:style-name="Internet_20_link" text:visited-style-name="Visited_20_Internet_20_Link">Értékesítési folyamat</text:a> → <text:a xlink:type="simple" xlink:href="https://doc.evir.hu/doku.php/evir:folyamatok:kiszallitas" text:style-name="Internet_20_link" text:visited-style-name="Visited_20_Internet_20_Link">Kiszállítás</text:a> → <text:a xlink:type="simple" xlink:href="https://doc.evir.hu/doku.php/evir:folyamatok:szamlazas" text:style-name="Internet_20_link" text:visited-style-name="Visited_20_Internet_20_Link">Számlázás</text:a></text:p>
      <text:p text:style-name="Horizontal_20_Line"/>
      <text:h text:style-name="Heading_20_3" text:outline-level="3"><text:bookmark-start text:name="__RefHeading___automatizalas_opcionalis_22"/><text:bookmark-start text:name="automatizalas_opcionalis"/>11. Automatizálás [OPCIONÁLIS]<text:bookmark-end text:name="__RefHeading___automatizalas_opcionalis_22"/><text:bookmark-end text:name="automatizalas_opcionalis"/></text:h>
      <text:p text:style-name="Text_20_body">A szinkronok és a rendelésletöltés időzített feladatként is futtathatók. Javasolt gyakoriságok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zinkron </text:p>
          </table:table-cell>
          <table:table-cell office:value-type="string" table:style-name="tableheader">
            <text:p text:style-name="Table_20_Heading"> Gyakoriság </text:p>
          </table:table-cell>
        </table:table-row>
        <table:table-row>
          <table:table-cell office:value-type="string" table:style-name="tablecell">
            <text:p text:style-name="tablealignleft"> Cikk </text:p>
          </table:table-cell>
          <table:table-cell office:value-type="string" table:style-name="tablecell">
            <text:p text:style-name="tablealignleft"> naponta </text:p>
          </table:table-cell>
        </table:table-row>
        <table:table-row>
          <table:table-cell office:value-type="string" table:style-name="tablecell">
            <text:p text:style-name="tablealignleft"> Készlet </text:p>
          </table:table-cell>
          <table:table-cell office:value-type="string" table:style-name="tablecell">
            <text:p text:style-name="tablealignleft"> 5-60 perc </text:p>
          </table:table-cell>
        </table:table-row>
        <table:table-row>
          <table:table-cell office:value-type="string" table:style-name="tablecell">
            <text:p text:style-name="tablealignleft"> Ár </text:p>
          </table:table-cell>
          <table:table-cell office:value-type="string" table:style-name="tablecell">
            <text:p text:style-name="tablealignleft"> 15-120 perc </text:p>
          </table:table-cell>
        </table:table-row>
      </table:table>
      <text:p text:style-name="Text_20_body"><text:span text:style-name=""/> Az időzített feladatokat <text:span text:style-name="Strong_20_Emphasis">a rendszer üzemeltetője</text:span> állítja be; a webshop-feladatok alapból inaktív mintaként vannak felvéve. → <text:a xlink:type="simple" xlink:href="https://doc.evir.hu/doku.php/evir:rendszer:beallitasok:utemezett_feladatok:utemezett_feladatok" text:style-name="Internet_20_link" text:visited-style-name="Visited_20_Internet_20_Link">Ütemezett feladatok</text:a></text:p>
      <text:p text:style-name="Text_20_body">Részletesen: <text:a xlink:type="simple" xlink:href="https://doc.evir.hu/doku.php/evir:webshop_connector:webshop_szinkronizalas" text:style-name="Internet_20_link" text:visited-style-name="Visited_20_Internet_20_Link">Webshop szinkronizálás</text:a></text:p>
      <text:h text:style-name="Heading_20_4" text:outline-level="4"><text:bookmark-start text:name="__RefHeading___naplok_hibakereses_23"/><text:bookmark-start text:name="naplok_hibakereses"/>Naplók, hibakeresés<text:bookmark-end text:name="__RefHeading___naplok_hibakereses_23"/><text:bookmark-end text:name="naplok_hibakereses"/></text:h>
      <text:list text:style-name="List_20_1" text:continue-numbering="false">
        <text:list-item>
          <text:p text:style-name="List_20_1_Content_First"> <text:span text:style-name="Source_20_Text">Webshop connector → <text:span text:style-name="Strong_20_Emphasis">Naplók</text:span> → Szinkron napló</text:span> / <text:span text:style-name="Source_20_Text">Folyamat napló</text:span></text:p>
        </text:list-item>
        <text:list-item>
          <text:p text:style-name="List_20_1_Content_Last"> <text:span text:style-name="Source_20_Text">Webshop connector → <text:span text:style-name="Strong_20_Emphasis">Technikai</text:span> → Információk / Folyamat job napló / Folyamat cache / Kapcsolatok lista</text:span></text:p>
        </text:list-item>
      </text:list>
      <text:p text:style-name="Horizontal_20_Line"/>
      <text:h text:style-name="Heading_20_3" text:outline-level="3"><text:bookmark-start text:name="__RefHeading___kedvezmenyek_24"/><text:bookmark-start text:name="kedvezmenyek"/>Kedvezmények<text:bookmark-end text:name="__RefHeading___kedvezmenyek_24"/><text:bookmark-end text:name="kedvezmenyek"/></text:h>
      <text:p text:style-name="Text_20_body">A kedvezményeket a shop admin felületén kell beállítani, az eVIR pedig a letöltött rendelésen szolgáltatás-tételként fogadja őket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latform </text:p>
          </table:table-cell>
          <table:table-cell office:value-type="string" table:style-name="tableheader">
            <text:p text:style-name="Table_20_Heading"> Termék kedvezmény </text:p>
          </table:table-cell>
          <table:table-cell office:value-type="string" table:style-name="tableheader">
            <text:p text:style-name="Table_20_Heading"> Végösszegi kedvezmény </text:p>
          </table:table-cell>
          <table:table-cell office:value-type="string" table:style-name="tableheader">
            <text:p text:style-name="Table_20_Heading"> Egyéb </text:p>
          </table:table-cell>
        </table:table-row>
        <table:table-row>
          <table:table-cell office:value-type="string" table:style-name="tablecell">
            <text:p text:style-name="tablealignleft"> Unas </text:p>
          </table:table-cell>
          <table:table-cell office:value-type="string" table:style-name="tablecell">
            <text:p text:style-name="tablealignleft"> <text:a xlink:type="simple" xlink:href="https://doc.evir.hu/doku.php/evir:unas:unas_termek_kedvezmeny" text:style-name="Internet_20_link" text:visited-style-name="Visited_20_Internet_20_Link">Termék</text:a> </text:p>
          </table:table-cell>
          <table:table-cell office:value-type="string" table:style-name="tablecell">
            <text:p text:style-name="tablealignleft"> <text:a xlink:type="simple" xlink:href="https://doc.evir.hu/doku.php/evir:unas:unas_vegosszegi_kedvezmeny" text:style-name="Internet_20_link" text:visited-style-name="Visited_20_Internet_20_Link">Végösszeg</text:a>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Shopify </text:p>
          </table:table-cell>
          <table:table-cell office:value-type="string" table:style-name="tablecell">
            <text:p text:style-name="tablealignleft"> <text:a xlink:type="simple" xlink:href="https://doc.evir.hu/doku.php/evir:shopify:shopify_termek_kedvezmeny" text:style-name="Internet_20_link" text:visited-style-name="Visited_20_Internet_20_Link">Termék</text:a> </text:p>
          </table:table-cell>
          <table:table-cell office:value-type="string" table:style-name="tablecell">
            <text:p text:style-name="tablealignleft"> <text:a xlink:type="simple" xlink:href="https://doc.evir.hu/doku.php/evir:shopify:shopify_vegosszegi_kedvezmeny" text:style-name="Internet_20_link" text:visited-style-name="Visited_20_Internet_20_Link">Végösszeg</text:a>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WooCommerce </text:p>
          </table:table-cell>
          <table:table-cell office:value-type="string" table:style-name="tablecell">
            <text:p text:style-name="tablealignleft"> <text:a xlink:type="simple" xlink:href="https://doc.evir.hu/doku.php/evir:woocommerce:woocmmerce_termek_kedvezmeny" text:style-name="Internet_20_link" text:visited-style-name="Visited_20_Internet_20_Link">Termék</text:a> </text:p>
          </table:table-cell>
          <table:table-cell office:value-type="string" table:style-name="tablecell">
            <text:p text:style-name="tablealignleft"> <text:a xlink:type="simple" xlink:href="https://doc.evir.hu/doku.php/evir:woocommerce:woocommerce_vegosszegi_kedvezmeny" text:style-name="Internet_20_link" text:visited-style-name="Visited_20_Internet_20_Link">Végösszeg</text:a> </text:p>
          </table:table-cell>
          <table:table-cell office:value-type="string" table:style-name="tablecell">
            <text:p text:style-name="tablealignleft"> <text:a xlink:type="simple" xlink:href="https://doc.evir.hu/doku.php/evir:woocommerce:woocommerce_kedvezmeny_korlatozo" text:style-name="Internet_20_link" text:visited-style-name="Visited_20_Internet_20_Link">Kedvezmény korlátozó</text:a> </text:p>
          </table:table-cell>
        </table:table-row>
        <table:table-row>
          <table:table-cell office:value-type="string" table:style-name="tablecell">
            <text:p text:style-name="tablealignleft"> Shoprenter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doc.evir.hu/doku.php/evir:shoprenter:shoprenter_kedvezmeny" text:style-name="Internet_20_link" text:visited-style-name="Visited_20_Internet_20_Link">Kedvezmény</text:a> </text:p>
          </table:table-cell>
        </table:table-row>
      </table:table>
      <text:p text:style-name="Text_20_body">A kedvezményhez tartozó szolgáltatás-cikkszámot az eVIR-ben kell megadni: → <text:a xlink:type="simple" xlink:href="https://doc.evir.hu/doku.php/evir:torzsadatok:cikktorzs:engedmeny_szolgaltatas" text:style-name="Internet_20_link" text:visited-style-name="Visited_20_Internet_20_Link">Engedmény szolgáltatás</text:a></text:p>
      <text:p text:style-name="Horizontal_20_Line"/>
      <text:h text:style-name="Heading_20_3" text:outline-level="3"><text:bookmark-start text:name="__RefHeading___platformonkenti_attekintok_25"/><text:bookmark-start text:name="platformonkenti_attekintok"/>Platformonkénti áttekintők<text:bookmark-end text:name="__RefHeading___platformonkenti_attekintok_25"/><text:bookmark-end text:name="platformonkenti_attekintok"/></text:h>
      <text:list text:style-name="List_20_1" text:continue-numbering="false">
        <text:list-item>
          <text:p text:style-name="List_20_1_Content_First"> <text:a xlink:type="simple" xlink:href="https://doc.evir.hu/doku.php/evir:unas:altalanos" text:style-name="Internet_20_link" text:visited-style-name="Visited_20_Internet_20_Link">Unas — általános</text:a></text:p>
        </text:list-item>
        <text:list-item>
          <text:p text:style-name="List_20_1_Content"> <text:a xlink:type="simple" xlink:href="https://doc.evir.hu/doku.php/evir:shoprenter:altalanos" text:style-name="Internet_20_link" text:visited-style-name="Visited_20_Internet_20_Link">Shoprenter — általános</text:a></text:p>
        </text:list-item>
        <text:list-item>
          <text:p text:style-name="List_20_1_Content"> <text:a xlink:type="simple" xlink:href="https://doc.evir.hu/doku.php/evir:shopify:altalanos" text:style-name="Internet_20_link" text:visited-style-name="Visited_20_Internet_20_Link">Shopify — általános</text:a></text:p>
        </text:list-item>
        <text:list-item>
          <text:p text:style-name="List_20_1_Content_Last"> <text:a xlink:type="simple" xlink:href="https://doc.evir.hu/doku.php/evir:woocommerce:altalanos" text:style-name="Internet_20_link" text:visited-style-name="Visited_20_Internet_20_Link">WooCommerce — általános</text:a>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webshop_belso" text:style-name="Internet_20_link" text:visited-style-name="Visited_20_Internet_20_Link">Belső (B2B) webshop beüzemelése</text:a></text:p>
        </text:list-item>
        <text:list-item>
          <text:p text:style-name="List_20_1_Content"> <text:a xlink:type="simple" xlink:href="https://doc.evir.hu/doku.php/evir:folyamatok:elokeszites" text:style-name="Internet_20_link" text:visited-style-name="Visited_20_Internet_20_Link">Előkészítés — törzsadatok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"> <text:a xlink:type="simple" xlink:href="https://doc.evir.hu/doku.php/evir:webshop_connector:webshop_connector_menu" text:style-name="Internet_20_link" text:visited-style-name="Visited_20_Internet_20_Link">Webshop connector menü</text:a></text:p>
        </text:list-item>
        <text:list-item>
          <text:p text:style-name="List_20_1_Content"> <text:a xlink:type="simple" xlink:href="https://doc.evir.hu/doku.php/evir:webshop_connector:alapelvek" text:style-name="Internet_20_link" text:visited-style-name="Visited_20_Internet_20_Link">Alapelvek</text:a></text:p>
        </text:list-item>
        <text:list-item>
          <text:p text:style-name="List_20_1_Content_Last"> <text:a xlink:type="simple" xlink:href="https://doc.evir.hu/doku.php/evir:rendszer:beallitasok:rendeles" text:style-name="Internet_20_link" text:visited-style-name="Visited_20_Internet_20_Link">Rendszerbeállítások: Rend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1:24</meta:creation-date>
    <dc:creator>Generated</dc:creator>
    <dc:date>2026-08-27T18::31:24</dc:date>
    <dc:language>en-US</dc:language>
    <meta:editing-cycles>1</meta:editing-cycles>
    <meta:editing-duration>PT0S</meta:editing-duration>
    <dc:title>evir:folyamatok:webshop_kulso</dc:title>
  </office:meta>
</office:document-meta>
</file>