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e69870f54c1395aac64097ced92c8f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gyartas:gyartas"/><text:bookmark-start text:name="__RefHeading___gyartas_1"/><text:bookmark-start text:name="gyartas"/>Gyártás<text:bookmark-end text:name="__RefHeading___gyartas_1"/><text:bookmark-end text:name="gyartas"/></text:h>
      <text:p text:style-name="Text_20_body">Az eVIR rendelkezik gyártás modullal, amivel a rendszeren belül elvégezhetünk gyártási, összeszerelési, szétszerelési műveleteket.</text:p>
      <text:p text:style-name="Text_20_body">A modul támogatja az egyedi gyártást, és a recept alapján történő rendszeres gyártást is.</text:p>
      <text:p text:style-name="Text_20_body">A folyamat alkalmával a kiválasztott cikkszámú <text:a xlink:type="simple" xlink:href="https://doc.evir.hu/doku.php/evir:torzsadatok:cikktorzs:termekek" text:style-name="Internet_20_link" text:visited-style-name="Visited_20_Internet_20_Link">termék</text:a> kerül legyártásra, azaz ez kerül bevételezésre a kijelölt célraktárba, valamint a gyártáshoz felhasznált termékek kivezetésre kerülnek az alapanyag raktárból.</text:p>
      <text:p text:style-name="Text_20_body"><draw:frame draw:style-name="media" draw:name="0" text:anchor-type="as-char" draw:z-index="0" svg:width="39.475833333333cm" style:rel-width="100%" svg:height="26.934583333333cm" style:rel-height="scale"><draw:image xlink:href="Pictures/0e69870f54c1395aac64097ced92c8f4.png" xlink:type="simple" xlink:show="embed" xlink:actuate="onLoad"/></draw:frame></text:p>
      <text:p text:style-name="Text_20_body">A gyártásról bizonylat készül, ami tartalmazza mind  létrejött, mind a felhasznált termékeke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08::05:19</meta:creation-date>
    <dc:creator>Generated</dc:creator>
    <dc:date>2026-09-17T08::05:19</dc:date>
    <dc:language>en-US</dc:language>
    <meta:editing-cycles>1</meta:editing-cycles>
    <meta:editing-duration>PT0S</meta:editing-duration>
    <dc:title>evir:gyartas:gyartas</dc:title>
  </office:meta>
</office:document-meta>
</file>