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8b85ad244d5069cc118b2fe74a176f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kolcson:kolcson"/><text:bookmark-start text:name="__RefHeading___koelcsoen_1"/><text:bookmark-start text:name="koelcsoen"/>Kölcsön<text:bookmark-end text:name="__RefHeading___koelcsoen_1"/><text:bookmark-end text:name="koelcsoen"/></text:h>
      <text:p text:style-name="Text_20_body"><draw:frame draw:style-name="mediaright" draw:name="0" text:anchor-type="paragraph" draw:z-index="0" svg:width="7.4083333333333cm" style:rel-width="100%" svg:height="21.404791666667cm" style:rel-height="scale"><draw:image xlink:href="Pictures/f8b85ad244d5069cc118b2fe74a176f6.png" xlink:type="simple" xlink:show="embed" xlink:actuate="onLoad"/></draw:frame></text:p>
      <text:p text:style-name="Text_20_body">Az eVIR rendszer támogatja a termékek kölcsönadásával kapcsolatos adminisztratív folyamatokat. </text:p>
      <text:h text:style-name="Heading_20_4" text:outline-level="4"><text:bookmark-start text:name="__RefHeading___a_funkcio_hasznalata_elott_el_kell_vegezni_a_koevetkezo_beallitasokat_2"/><text:bookmark-start text:name="a_funkcio_hasznalata_elott_el_kell_vegezni_a_koevetkezo_beallitasokat"/>A funkció használata előtt el kell végezni a következő beállításokat<text:bookmark-end text:name="__RefHeading___a_funkcio_hasznalata_elott_el_kell_vegezni_a_koevetkezo_beallitasokat_2"/><text:bookmark-end text:name="a_funkcio_hasznalata_elott_el_kell_vegezni_a_koevetkezo_beallitasokat"/></text:h>
      <text:list text:style-name="Numbering_20_1" text:continue-numbering="false">
        <text:list-item>
          <text:p text:style-name="Numbering_20_1_Content_First"> <text:a xlink:type="simple" xlink:href="https://doc.evir.hu/doku.php/evir:kolcson:kolcsonzesi_napidij_arkategoria" text:style-name="Internet_20_link" text:visited-style-name="Visited_20_Internet_20_Link">Kölcsönzési napidíjat tartalmazó árkategória rögzítése</text:a></text:p>
        </text:list-item>
        <text:list-item>
          <text:p text:style-name="Numbering_20_1_Content"> <text:a xlink:type="simple" xlink:href="https://doc.evir.hu/doku.php/evir:kolcson:kolcson_szolgaltatas" text:style-name="Internet_20_link" text:visited-style-name="Visited_20_Internet_20_Link">Kölcsön szolgáltatás rögzítése</text:a></text:p>
        </text:list-item>
        <text:list-item>
          <text:p text:style-name="Numbering_20_1_Content"> <text:a xlink:type="simple" xlink:href="https://doc.evir.hu/doku.php/evir:kolcson:kolcson_szamlazas_cikkszam_beallitasa" text:style-name="Internet_20_link" text:visited-style-name="Visited_20_Internet_20_Link">Kölcsön számlázás cikkszám beállítása</text:a></text:p>
        </text:list-item>
        <text:list-item>
          <text:p text:style-name="Numbering_20_1_Content_Last"> <text:a xlink:type="simple" xlink:href="https://doc.evir.hu/doku.php/evir:kolcson:kolcson_megjegyzes_sablon_rogzitese" text:style-name="Internet_20_link" text:visited-style-name="Visited_20_Internet_20_Link">Kölcsön megjegyzés sablon rögzítése</text:a></text:p>
        </text:list-item>
      </text:list>
      <text:h text:style-name="Heading_20_4" text:outline-level="4"><text:bookmark-start text:name="__RefHeading___a_beallitasok_elvegzeset_koevetoen_el_lehet_kezdeni_a_koelcsoenadas_funkcio_hasznalatat_3"/><text:bookmark-start text:name="a_beallitasok_elvegzeset_koevetoen_el_lehet_kezdeni_a_koelcsoenadas_funkcio_hasznalatat"/>A beállítások elvégzését követően el lehet kezdeni a kölcsönadás funkció használatát<text:bookmark-end text:name="__RefHeading___a_beallitasok_elvegzeset_koevetoen_el_lehet_kezdeni_a_koelcsoenadas_funkcio_hasznalatat_3"/><text:bookmark-end text:name="a_beallitasok_elvegzeset_koevetoen_el_lehet_kezdeni_a_koelcsoenadas_funkcio_hasznalatat"/></text:h>
      <text:list text:style-name="Numbering_20_1" text:continue-numbering="false">
        <text:list-item>
          <text:p text:style-name="Numbering_20_1_Content_First"> <text:a xlink:type="simple" xlink:href="https://doc.evir.hu/doku.php/evir:kolcson:termek_kolcsonadasa" text:style-name="Internet_20_link" text:visited-style-name="Visited_20_Internet_20_Link">Termék kölcsönadása</text:a></text:p>
        </text:list-item>
        <text:list-item>
          <text:p text:style-name="Numbering_20_1_Content"> <text:a xlink:type="simple" xlink:href="https://doc.evir.hu/doku.php/evir:kolcson:kolcson_termek_visszavetele" text:style-name="Internet_20_link" text:visited-style-name="Visited_20_Internet_20_Link">Kölcsön termék visszavétele</text:a></text:p>
        </text:list-item>
        <text:list-item>
          <text:p text:style-name="Numbering_20_1_Content_Last"> <text:a xlink:type="simple" xlink:href="https://doc.evir.hu/doku.php/evir:kolcson:kolcson_szamlazasa" text:style-name="Internet_20_link" text:visited-style-name="Visited_20_Internet_20_Link">Visszavett kölcsön számlázás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0::23:25</meta:creation-date>
    <dc:creator>Generated</dc:creator>
    <dc:date>2026-08-26T10::23:25</dc:date>
    <dc:language>en-US</dc:language>
    <meta:editing-cycles>1</meta:editing-cycles>
    <meta:editing-duration>PT0S</meta:editing-duration>
    <dc:title>evir:kolcson:kolcson</dc:title>
  </office:meta>
</office:document-meta>
</file>