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0b6104eb4ce170d0cb0884a7b0db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kornyezetvedelem:cikk_osszesito"/><text:bookmark-start text:name="__RefHeading___cikk_oesszesito_1"/><text:bookmark-start text:name="cikk_oesszesito"/>Cikk összesítő<text:bookmark-end text:name="__RefHeading___cikk_oesszesito_1"/><text:bookmark-end text:name="cikk_oesszesito"/></text:h>
      <text:p text:style-name="Text_20_body"><draw:frame draw:style-name="mediaright" draw:name="0" text:anchor-type="paragraph" draw:z-index="0" svg:width="10.583333333333cm" svg:height="9.0896442914515cm"><draw:image xlink:href="Pictures/300b6104eb4ce170d0cb0884a7b0db47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Cikkszám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nevezés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rmék keresés</text:span></text:p>
        </text:list-item>
      </text:list>
      <text:list text:style-name="List_20_1" text:continue-numbering="false">
        <text:list-item>
          <text:p text:style-name="List_20_1_Content_First"> <text:span text:style-name="Strong_20_Emphasis">Típus</text:span>: Bontás típusa.</text:p>
          <text:list text:style-name="List_20_1">
            <text:list-item>
              <text:p text:style-name="List_20_1_Content"> <text:span text:style-name="Strong_20_Emphasis">Városok szerinti bontás, külön partnerek akiknek van KÜJ azonosítója</text:span></text:p>
            </text:list-item>
            <text:list-item>
              <text:p text:style-name="List_20_1_Content"> <text:span text:style-name="Strong_20_Emphasis">Partnerek szerinti bontás</text:span></text:p>
            </text:list-item>
            <text:list-item>
              <text:p text:style-name="List_20_1_Content_Last"> <text:span text:style-name="Strong_20_Emphasis">NÉBIH MÁS10 szerinti bontás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Kezdő dátum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efejező dátum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.evir.hu/doku.php/evir:alapok:funkcio_gombok" text:style-name="Internet_20_link" text:visited-style-name="Visited_20_Internet_20_Link">Funkció gomb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04:30</meta:creation-date>
    <dc:creator>Generated</dc:creator>
    <dc:date>2026-08-30T20::04:30</dc:date>
    <dc:language>en-US</dc:language>
    <meta:editing-cycles>1</meta:editing-cycles>
    <meta:editing-duration>PT0S</meta:editing-duration>
    <dc:title>evir:kornyezetvedelem:cikk_osszesito</dc:title>
  </office:meta>
</office:document-meta>
</file>