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f86f3e27044775790bf7fbe644b08f.png"/>
  <manifest:file-entry manifest:media-type="image/png" manifest:full-path="Pictures/fb5c9ad444185ae2a133a2ec18c949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logisztika:bizonylat_forrasraktara"/><text:bookmark-start text:name="__RefHeading___bizonylat_forrasraktara_1"/><text:bookmark-start text:name="bizonylat_forrasraktara"/>Bizonylat forrásraktára<text:bookmark-end text:name="__RefHeading___bizonylat_forrasraktara_1"/><text:bookmark-end text:name="bizonylat_forrasraktara"/></text:h>
      <text:p text:style-name="Text_20_body"><draw:frame draw:style-name="mediaright" draw:name="0" text:anchor-type="paragraph" draw:z-index="0" svg:width="18.520833333333cm" style:rel-width="100%" svg:height="7.0517309916161cm" style:rel-height="scale"><draw:image xlink:href="Pictures/77f86f3e27044775790bf7fbe644b08f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logisztika:logisztika" text:style-name="Internet_20_link" text:visited-style-name="Visited_20_Internet_20_Link">Logisztika</text:a></text:span>,</text:p>
        </text:list-item>
        <text:list-item>
          <text:p text:style-name="Numbering_20_1_Content"> <text:span text:style-name="Strong_20_Emphasis">Bizonylat forrásraktára</text:span> menüpont alatt a számla, szállítólevél és munkalap típusú bizonylatok tételeinek forrásraktár adatait kérdezhetjük le.</text:p>
        </text:list-item>
        <text:list-item>
          <text:p text:style-name="Numbering_20_1_Content"> A <text:span text:style-name="Strong_20_Emphasis">Tételek forrásraktára</text:span> területen megadjuk a lekérdezés paramétereit:</text:p>
          <text:list text:style-name="List_20_1">
            <text:list-item>
              <text:p text:style-name="List_20_1_Content"> <text:span text:style-name="Strong_20_Emphasis">Bizonylat típusa</text:span> <text:line-break/>A bizonylat típusának kiválasztása.</text:p>
              <text:list text:style-name="List_20_1">
                <text:list-item>
                  <text:p text:style-name="List_20_1_Content"> Számla</text:p>
                </text:list-item>
                <text:list-item>
                  <text:p text:style-name="List_20_1_Content"> Szállítólevél</text:p>
                </text:list-item>
                <text:list-item>
                  <text:p text:style-name="List_20_1_Content"> Munkalap</text:p>
                </text:list-item>
              </text:list>
            </text:list-item>
            <text:list-item>
              <text:p text:style-name="List_20_1_Content"> <text:span text:style-name="Strong_20_Emphasis">Bizonylatszám</text:span> <text:line-break/>A bizonylat eVIR által generált bizonylatszáma.</text:p>
            </text:list-item>
          </text:list>
        </text:list-item>
        <text:list-item>
          <text:p text:style-name="Numbering_20_1_Content"> <text:span text:style-name=""><text:span text:style-name="Strong_20_Emphasis">| <text:span text:style-name=""> Tovább</text:span> |</text:span></text:span> <text:a xlink:type="simple" xlink:href="https://doc.evir.hu/doku.php/evir:alapok:funkcio_gombok" text:style-name="Internet_20_link" text:visited-style-name="Visited_20_Internet_20_Link">gomb</text:a> megnyomása után megjelennek a táblázatban az adatok. </text:p>
        </text:list-item>
        <text:list-item>
          <text:p text:style-name="Numbering_20_1_Content"> A táblázatban a következő adatokat olvashatjuk: </text:p>
          <text:list text:style-name="List_20_1">
            <text:list-item>
              <text:p text:style-name="List_20_1_Content"> Az <text:span text:style-name="Strong_20_Emphasis">Információ</text:span> oszlopban a tételek cikkszáma és alattuk a forrásraktárak azonosítója olvasható.</text:p>
            </text:list-item>
            <text:list-item>
              <text:p text:style-name="List_20_1_Content_Last"> <text:span text:style-name="Strong_20_Emphasis">Mennyiség</text:span> oszlop az adott cikkszámokból a bizonylatra helyezett mennyiséget és a forrásraktárakból elhelyezett mennyiséget jeleníti meg.</text:p>
            </text:list-item>
          </text:list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1.818055555556cm" style:rel-height="scale"><draw:image xlink:href="Pictures/fb5c9ad444185ae2a133a2ec18c949a9.png" xlink:type="simple" xlink:show="embed" xlink:actuate="onLoad"/></draw:frame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logisztika:logisztika" text:style-name="Internet_20_link" text:visited-style-name="Visited_20_Internet_20_Link">Logisztika</text:a></text:p>
        </text:list-item>
        <text:list-item>
          <text:p text:style-name="List_20_1_Content"> <text:a xlink:type="simple" xlink:href="https://doc.evir.hu/doku.php/evir:logisztika:logisztikai_muveletek" text:style-name="Internet_20_link" text:visited-style-name="Visited_20_Internet_20_Link">Logisztikai műveletek</text:a></text:p>
        </text:list-item>
        <text:list-item>
          <text:p text:style-name="List_20_1_Content"> <text:a xlink:type="simple" xlink:href="https://doc.evir.hu/doku.php/evir:logisztika:bizonylat_tortenete" text:style-name="Internet_20_link" text:visited-style-name="Visited_20_Internet_20_Link">Bizonylat története</text:a></text:p>
        </text:list-item>
        <text:list-item>
          <text:p text:style-name="List_20_1_Content"> <text:a xlink:type="simple" xlink:href="https://doc.evir.hu/doku.php/evir:logisztika:cikk_attekinto" text:style-name="Internet_20_link" text:visited-style-name="Visited_20_Internet_20_Link">Cikk áttekintő</text:a></text:p>
        </text:list-item>
        <text:list-item>
          <text:p text:style-name="List_20_1_Content"> <text:a xlink:type="simple" xlink:href="https://doc.evir.hu/doku.php/evir:logisztika:cikk_karton" text:style-name="Internet_20_link" text:visited-style-name="Visited_20_Internet_20_Link">Cikk karton</text:a></text:p>
        </text:list-item>
        <text:list-item>
          <text:p text:style-name="List_20_1_Content"> <text:a xlink:type="simple" xlink:href="https://doc.evir.hu/doku.php/evir:logisztika:gyari_szam_tortenete" text:style-name="Internet_20_link" text:visited-style-name="Visited_20_Internet_20_Link">Gyári szám története</text:a></text:p>
        </text:list-item>
        <text:list-item>
          <text:p text:style-name="List_20_1_Content_Last"> <text:a xlink:type="simple" xlink:href="https://doc.evir.hu/doku.php/evir:logisztika:cikkek_tortenete" text:style-name="Internet_20_link" text:visited-style-name="Visited_20_Internet_20_Link">Cikkek történe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9::50:29</meta:creation-date>
    <dc:creator>Generated</dc:creator>
    <dc:date>2026-09-10T09::50:29</dc:date>
    <dc:language>en-US</dc:language>
    <meta:editing-cycles>1</meta:editing-cycles>
    <meta:editing-duration>PT0S</meta:editing-duration>
    <dc:title>evir:logisztika:bizonylat_forrasraktara</dc:title>
  </office:meta>
</office:document-meta>
</file>