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7dc9725a5c63fb92596b00998583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logisztika:logisztikai_muveletek"/><text:bookmark-start text:name="__RefHeading___logisztikai_muveletek_1"/><text:bookmark-start text:name="logisztikai_muveletek"/>Logisztikai műveletek<text:bookmark-end text:name="__RefHeading___logisztikai_muveletek_1"/><text:bookmark-end text:name="logisztikai_muveletek"/></text:h>
      <text:p text:style-name="Text_20_body">Elsősorban a <text:span text:style-name="Source_20_Text"><text:span text:style-name="Strong_20_Emphasis"><text:a xlink:type="simple" xlink:href="https://doc.evir.hu/doku.php/evir:rendeles:rendelesek_menu" text:style-name="Internet_20_link" text:visited-style-name="Visited_20_Internet_20_Link">Rendelések</text:a> → <text:a xlink:type="simple" xlink:href="https://doc.evir.hu/doku.php/evir:rendeles:muveletek:muveletek_menu" text:style-name="Internet_20_link" text:visited-style-name="Visited_20_Internet_20_Link">Műveletek</text:a></text:span></text:span> menüpontban találhatóak olyan funkciók, amelyek a logisztikai feladatok elvégzését segítik, de tágabb értelemben ide tartoznak a <text:a xlink:type="simple" xlink:href="https://doc.evir.hu/doku.php/evir:rendeles:vevoi:vevoi_rendeles_menu" text:style-name="Internet_20_link" text:visited-style-name="Visited_20_Internet_20_Link">vevői rendelések</text:a> és <text:a xlink:type="simple" xlink:href="https://doc.evir.hu/doku.php/evir:rendeles:szallitoi:szallitoi_rendeles_menu" text:style-name="Internet_20_link" text:visited-style-name="Visited_20_Internet_20_Link">beszállítói rendelések</text:a> állapotával, teljesíthetőségével kapcsolatos lekérdezések is.</text:p>
      <text:p text:style-name="Horizontal_20_Line"/>
      <text:h text:style-name="Heading_20_3" text:outline-level="3"><text:bookmark-start text:name="__RefHeading___logisztika_menuepont_2"/><text:bookmark-start text:name="logisztika_menuepont"/>Logisztika menüpont<text:bookmark-end text:name="__RefHeading___logisztika_menuepont_2"/><text:bookmark-end text:name="logisztika_menuepont"/></text:h>
      <text:p text:style-name="Text_20_body"><draw:frame draw:style-name="mediaright" draw:name="0" text:anchor-type="paragraph" draw:z-index="0" svg:width="18.520833333333cm" style:rel-width="100%" svg:height="10.448398615492cm" style:rel-height="scale"><draw:image xlink:href="Pictures/687dc9725a5c63fb92596b0099858323.png" xlink:type="simple" xlink:show="embed" xlink:actuate="onLoad"/></draw:frame></text:p>
      <text:p text:style-name="Text_20_body">A <text:span text:style-name="Strong_20_Emphasis">Logisztika</text:span> menüpont alatt gyűjtöttük össze a nem bizonylat specifikus logisztikai funkciókat és lekérdezéseket, amelyek nem sorolhatók más menüpontok, modulok alá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logisztika:bizonylat_forrasraktara" text:style-name="Internet_20_link" text:visited-style-name="Visited_20_Internet_20_Link">Bizonylat forrásraktára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logisztika:bizonylat_tortenete" text:style-name="Internet_20_link" text:visited-style-name="Visited_20_Internet_20_Link">Bizonylat történet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logisztika:gyari_szam_tortenete" text:style-name="Internet_20_link" text:visited-style-name="Visited_20_Internet_20_Link">Gyári szám történet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logisztika:cikkek_tortenete" text:style-name="Internet_20_link" text:visited-style-name="Visited_20_Internet_20_Link">Cikkek történet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logisztika:cikk_attekinto" text:style-name="Internet_20_link" text:visited-style-name="Visited_20_Internet_20_Link">Cikk áttekintő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logisztika:cikk_karton" text:style-name="Internet_20_link" text:visited-style-name="Visited_20_Internet_20_Link">Cikk karton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logisztika:lezaras_visszavonasa" text:style-name="Internet_20_link" text:visited-style-name="Visited_20_Internet_20_Link">Lezárás visszavonása</text:a></text:span>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cikktorzs:torzs_cikkszam" text:style-name="Internet_20_link" text:visited-style-name="Visited_20_Internet_20_Link">Cikktörzs</text:a></text:p>
        </text:list-item>
        <text:list-item>
          <text:p text:style-name="List_20_1_Content"> <text:a xlink:type="simple" xlink:href="https://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doc.evir.hu/doku.php/evir:rendeles:szallitoi:szallitoi_rendeles" text:style-name="Internet_20_link" text:visited-style-name="Visited_20_Internet_20_Link">Szállítói rendelés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:logisztika:logisztika" text:style-name="Internet_20_link" text:visited-style-name="Visited_20_Internet_20_Link">Logisztik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56:14</meta:creation-date>
    <dc:creator>Generated</dc:creator>
    <dc:date>2026-08-12T07::56:14</dc:date>
    <dc:language>en-US</dc:language>
    <meta:editing-cycles>1</meta:editing-cycles>
    <meta:editing-duration>PT0S</meta:editing-duration>
    <dc:title>evir:logisztika:logisztikai_muveletek</dc:title>
  </office:meta>
</office:document-meta>
</file>