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19c3aaf47ac31d11245d70c6e39b1b1.svg"/>
  <manifest:file-entry manifest:media-type="image/svg+xml" manifest:full-path="Pictures/ae1a0f09410b8103076daba78041c9e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mohu:mohu_folyamat"/><text:bookmark-start text:name="__RefHeading___mohu_folyamat_1"/><text:bookmark-start text:name="mohu_folyamat"/>MOHU folyamat<text:bookmark-end text:name="__RefHeading___mohu_folyamat_1"/><text:bookmark-end text:name="mohu_folyamat"/></text:h>
      <text:p text:style-name="Text_20_body">A 2023. július 1-én elindult MOL Hulladékgazdálkodási rendszer támogatására létrejött az eVIR-ben egy speciális modul, amely a következő funckiókkal rendelkezik:</text:p>
      <text:list text:style-name="List_20_1" text:continue-numbering="false">
        <text:list-item>
          <text:p text:style-name="List_20_1_Content_First"> Központi rendszer:</text:p>
          <text:list text:style-name="List_20_1">
            <text:list-item>
              <text:p text:style-name="List_20_1_Content"> MOHU Partnerportálról letöltött „rendelések.xlsx” importálása</text:p>
            </text:list-item>
            <text:list-item>
              <text:p text:style-name="List_20_1_Content"> Ha majd a rendelések elérhetőek lesznek API-n keresztül is, akkor elsősorban azon fogjuk importálni a rendeléseket</text:p>
            </text:list-item>
            <text:list-item>
              <text:p text:style-name="List_20_1_Content"> A letöltött rendeléshez alvállalkozót lehet rendelni</text:p>
            </text:list-item>
            <text:list-item>
              <text:p text:style-name="List_20_1_Content"> a központi rendszerbeől a rendelés átkerül az alvállalkozó eVIR rendszerébe</text:p>
            </text:list-item>
            <text:list-item>
              <text:p text:style-name="List_20_1_Content"> a gyűjtés elvégzése után az alvállalkozó rendszeréből az adatok visszakerülnek a központi rendszerbe</text:p>
            </text:list-item>
            <text:list-item>
              <text:p text:style-name="List_20_1_Content"> az adatszolgáltatás elvégzése a sablon alapján egy xlsx előállításával, melyet a felhasználónak kell feltölteni a MOHU partnerportálra</text:p>
            </text:list-item>
            <text:list-item>
              <text:p text:style-name="List_20_1_Content"> ha majd elérhető lesz az API hívás, akkor API-n keresztül fog megtörténni az adatszolgáltatás</text:p>
            </text:list-item>
          </text:list>
        </text:list-item>
        <text:list-item>
          <text:p text:style-name="List_20_1_Content"> Alvállalkozói rendszer:</text:p>
          <text:list text:style-name="List_20_1">
            <text:list-item>
              <text:p text:style-name="List_20_1_Content"> A központi rendszerből érkezett rendelés eVIR partnerhez rendelése</text:p>
            </text:list-item>
            <text:list-item>
              <text:p text:style-name="List_20_1_Content"> Manuálisan tud rögzíteni a MOL koncesszión kívüli rendelést (pl. biológiailag lebomló hulladék, vagy MOHU gyüjtőfuvar)</text:p>
            </text:list-item>
            <text:list-item>
              <text:p text:style-name="List_20_1_Content"> A rendelés hozzárendelése az autó nyilvántartásban szereplő rendszámhoz</text:p>
            </text:list-item>
            <text:list-item>
              <text:p text:style-name="List_20_1_Content"> Az egy rendszámhoz egy napon belül hozzárendelt rendelések sorbarendezése</text:p>
            </text:list-item>
            <text:list-item>
              <text:p text:style-name="List_20_1_Content"> A rendszámhoz hozzrendelt eVIR felhasználó (sofőr) részére egy speciális mobilra optimalizált portál, ahol</text:p>
              <text:list text:style-name="List_20_1">
                <text:list-item>
                  <text:p text:style-name="List_20_1_Content"> láthatja az aznapi saját szállításait / begyűjtéseit</text:p>
                </text:list-item>
                <text:list-item>
                  <text:p text:style-name="List_20_1_Content"> külön láthatja a jövőbeli szállításait</text:p>
                </text:list-item>
                <text:list-item>
                  <text:p text:style-name="List_20_1_Content"> el tudja végezni az átvételt, ahol a cserélt hordók mennyiségét és az átvett hulladék mennyiségét tudja beírni</text:p>
                </text:list-item>
                <text:list-item>
                  <text:p text:style-name="List_20_1_Content"> a bevételezésről kiállított speciális megjegyzésekkel ellátott dokumentumot ki tudja nyomtatni</text:p>
                </text:list-item>
                <text:list-item>
                  <text:p text:style-name="List_20_1_Content"> szükség esetén ki tudja keresni a korábbi bevételezést és újranyomtatni</text:p>
                </text:list-item>
                <text:list-item>
                  <text:p text:style-name="List_20_1_Content"> a meghiusult szállítást tudja jelezni</text:p>
                </text:list-item>
              </text:list>
            </text:list-item>
            <text:list-item>
              <text:p text:style-name="List_20_1_Content"> Ha nem dedikált sofőr rögzíti az adatot a sofőr portálon, akkor az irodai felhasználók számára is adott ez a lehetőség (pl. korábban papíron átvett hulladák esetén)</text:p>
            </text:list-item>
            <text:list-item>
              <text:p text:style-name="List_20_1_Content"> Ha az autó beérkezett a hulladékudvarra, akkor minden egyes rendeléshez készül mérlegjegy a hiteles mérleg mérése alapján</text:p>
            </text:list-item>
            <text:list-item>
              <text:p text:style-name="List_20_1_Content_Last"> A mérlegelt megrendelés adatai visszakerülnek a központi rendszerbe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819c3aaf47ac31d11245d70c6e39b1b1.svg" xlink:type="simple" xlink:show="embed" xlink:actuate="onLoad"/></draw:frame></text:p>
      <text:p text:style-name="Horizontal_20_Line"/>
      <text:p text:style-name="Text_20_body"><draw:frame draw:style-name="media" draw:name="1" text:anchor-type="as-char" draw:z-index="1" svg:width="" svg:rel-width="100%" svg:height="0cm"><draw:image xlink:href="Pictures/ae1a0f09410b8103076daba78041c9e5.sv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59:57</meta:creation-date>
    <dc:creator>Generated</dc:creator>
    <dc:date>2026-08-31T06::59:57</dc:date>
    <dc:language>en-US</dc:language>
    <meta:editing-cycles>1</meta:editing-cycles>
    <meta:editing-duration>PT0S</meta:editing-duration>
    <dc:title>evir:mohu:mohu_folyamat</dc:title>
  </office:meta>
</office:document-meta>
</file>