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00a9d7fe0173f3da66c4ec442411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pl:szallitmany_kuldese"/><text:bookmark-start text:name="__RefHeading___mpl_szallitmany_kueldese_1"/><text:bookmark-start text:name="mpl_szallitmany_kueldese"/>MPL szállítmány küldése<text:bookmark-end text:name="__RefHeading___mpl_szallitmany_kueldese_1"/><text:bookmark-end text:name="mpl_szallitmany_kueldese"/></text:h>
      <text:p text:style-name="Text_20_body">A <text:span text:style-name="Strong_20_Emphasis">Szállítmány küldése</text:span> menüpont alatt történik a küldemény feladása.</text:p>
      <text:p text:style-name="Text_20_body"><draw:frame draw:style-name="mediaright" draw:name="0" text:anchor-type="paragraph" draw:z-index="0" svg:width="18.520833333333cm" style:rel-width="100%" svg:height="23.7279685836cm" style:rel-height="scale"><draw:image xlink:href="Pictures/ab00a9d7fe0173f3da66c4ec44241135.png" xlink:type="simple" xlink:show="embed" xlink:actuate="onLoad"/></draw:frame></text:p>
      <text:h text:style-name="Heading_20_4" text:outline-level="4"><text:bookmark-start text:name="__RefHeading___felado_adatainak_modositasa_2"/><text:bookmark-start text:name="felado_adatainak_modositasa"/>Feladó adatainak módosítása<text:bookmark-end text:name="__RefHeading___felado_adatainak_modositasa_2"/><text:bookmark-end text:name="felado_adatainak_modositasa"/></text:h>
      <text:list text:style-name="List_20_1" text:continue-numbering="false">
        <text:list-item>
          <text:p text:style-name="List_20_1_Content_First"> <text:span text:style-name="Strong_20_Emphasis">Feladó</text:span> <text:line-break/>A legördülő mezőből válassza ki a feladót.</text:p>
          <text:list text:style-name="List_20_1">
            <text:list-item>
              <text:p text:style-name="List_20_1_Content_Last"> <text:span text:style-name=""><text:span text:style-name="Strong_20_Emphasis">| <text:span text:style-name="">Betöltés</text:span> |</text:span></text:span> gombra kattintva betölti a cégadatoka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Név</text:span> <text:line-break/>A Feladó neve. <text:line-break/>Mentés után a <text:span text:style-name="Source_20_Text">Feladó</text:span> mezőben választható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-mail</text:span> <text:line-break/>A feladó email cím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ervezet</text:span> <text:line-break/>A feladó cégnev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efonszám</text:span> <text:line-break/>A feladó kapcsolattartó telefon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állapodásszám</text:span> kötelezően kitöltendő mező. <text:line-break/>A <text:span text:style-name="Source_20_Text">Rendszer → Beállítások → Rendszerbeállítások</text:span> <text:a xlink:type="simple" xlink:href="https://doc.evir.hu/doku.php/evir:rendszer:beallitasok:mplapi" text:style-name="Internet_20_link" text:visited-style-name="Visited_20_Internet_20_Link">MPL API</text:a> <text:span text:style-name="Strong_20_Emphasis">Szállítmány küldéshez megállapodásszám</text:span> mezőjébe rögzített ad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eladó számlaszáma</text:span> <text:line-break/>A feladó bankszámlaszáma</text:p>
        </text:list-item>
      </text:list>
      <text:list text:style-name="List_20_1" text:continue-numbering="false">
        <text:list-item>
          <text:p text:style-name="List_20_1_Content_First"> <text:span text:style-name="Strong_20_Emphasis">Feladó címe</text:span> kötelezően kitöltendő mező.</text:p>
          <text:list text:style-name="List_20_1">
            <text:list-item>
              <text:p text:style-name="List_20_1_Content"> <text:span text:style-name="Strong_20_Emphasis">Irányítószám</text:span></text:p>
            </text:list-item>
            <text:list-item>
              <text:p text:style-name="List_20_1_Content"> <text:span text:style-name="Strong_20_Emphasis">Város</text:span></text:p>
            </text:list-item>
            <text:list-item>
              <text:p text:style-name="List_20_1_Content_Last"> <text:span text:style-name="Strong_20_Emphasis">Cím</text:span>: Közterület neve és jellege, házszám, épület, lépcsőház, emelet, ajtó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jegyzés</text:span>: A feladóhoz kapcsolódó egyéb információk, megjegyzések.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Módosít</text:span> |</text:span></text:span> gombra kattintva a <text:span text:style-name="Strong_20_Emphasis">Feladó</text:span> legördülő mezőben kiválasztott feladó adatait módosítja.</text:p>
        </text:list-item>
      </text:list>
      <text:list text:style-name="List_20_1" text:continue-numbering="false">
        <text:list-item>
          <text:p text:style-name="LastListParagraph_List_20_1_Content_First"> <text:span text:style-name=""> Felvesz újként</text:span> gombra kattintva újként, menti az adatokat. <text:line-break/>Az újként elmentett feladó ezután kiválasztható a <text:span text:style-name="Source_20_Text">Feladó</text:span> mezőben és a <text:span text:style-name="Source_20_Text">Rendszer → Beállítások → Rendszerbeállítások</text:span> <text:a xlink:type="simple" xlink:href="https://doc.evir.hu/doku.php/evir:rendszer:beallitasok:mplapi" text:style-name="Internet_20_link" text:visited-style-name="Visited_20_Internet_20_Link">MPL API</text:a> terület <text:span text:style-name="Strong_20_Emphasis">Alapértelmezett feladó</text:span> mezőjében beállítható, hogy minden szállítmány szerkesztésekor alapértelmezettként legyen kiválasztva.</text:p>
        </text:list-item>
      </text:list>
      <text:h text:style-name="Heading_20_4" text:outline-level="4"><text:bookmark-start text:name="__RefHeading___cimzett_3"/><text:bookmark-start text:name="cimzett"/>Címzett<text:bookmark-end text:name="__RefHeading___cimzett_3"/><text:bookmark-end text:name="cimzett"/></text:h>
      <text:list text:style-name="List_20_1" text:continue-numbering="false">
        <text:list-item>
          <text:p text:style-name="List_20_1_Content_First"> <text:span text:style-name="Strong_20_Emphasis">Név</text:span></text:p>
          <text:list text:style-name="List_20_1">
            <text:list-item>
              <text:p text:style-name="List_20_1_Content_Last"> <text:span text:style-name=""><text:span text:style-name="Strong_20_Emphasis">| <text:span text:style-name="">Partnerek lista</text:span> |</text:span></text:span> gombra kattina a <text:a xlink:type="simple" xlink:href="https://doc.evir.hu/doku.php/evir:partnerek:partner_nyilvantartas" text:style-name="Internet_20_link" text:visited-style-name="Visited_20_Internet_20_Link">partnernyilvántartás</text:a>ból kiválasztható a küldemény címzettje. A rögzített adatai automatikusan bekerülnek a mezőkbe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E-mail</text:span> <text:line-break/>A küldemény címzettjének email cím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zervezet</text:span> <text:line-break/>A címzett cégnev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efonszám</text:span> <text:line-break/>A címzett telefon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ÜA</text:span> <text:line-break/>Lakossági ügyfél azonosító.</text:p>
        </text:list-item>
      </text:list>
      <text:list text:style-name="List_20_1" text:continue-numbering="false">
        <text:list-item>
          <text:p text:style-name="List_20_1_Content_First"> <text:span text:style-name="Strong_20_Emphasis">Országkód</text:span> <text:line-break/>A <text:a xlink:type="simple" xlink:href="https://doc.evir.hu/doku.php/evir:partnerek:partner_nyilvantartas" text:style-name="Internet_20_link" text:visited-style-name="Visited_20_Internet_20_Link">partnernyilvántartásból</text:a> kiválasztott címzett cím <text:a xlink:type="simple" xlink:href="https://doc.evir.hu/doku.php/evir:torzsadatok:egyeb:uj_orszag" text:style-name="Internet_20_link" text:visited-style-name="Visited_20_Internet_20_Link">ország</text:a>ának 2 betűs azonosítója és cím adatai:</text:p>
        </text:list-item>
        <text:list-item>
          <text:p text:style-name="List_20_1_Content"> <text:span text:style-name="Strong_20_Emphasis">Irányítószám</text:span></text:p>
        </text:list-item>
        <text:list-item>
          <text:p text:style-name="List_20_1_Content"> <text:span text:style-name="Strong_20_Emphasis">Város</text:span></text:p>
        </text:list-item>
        <text:list-item>
          <text:p text:style-name="List_20_1_Content_Last"> <text:span text:style-name="Strong_20_Emphasis">Cím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jegyzés</text:span>: A címzetthez kapcsolódó egyéb információk, megjegyzése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ostapont / csomagautomata neve</text:span> <text:line-break/>Amennyiben postapontra vagy csomagautomatába kérik a szállítmányt.</text:p>
        </text:list-item>
      </text:list>
      <text:h text:style-name="Heading_20_4" text:outline-level="4"><text:bookmark-start text:name="__RefHeading___szallitmany_parameterei_4"/><text:bookmark-start text:name="szallitmany_parameterei"/>Szállítmány paraméterei<text:bookmark-end text:name="__RefHeading___szallitmany_parameterei_4"/><text:bookmark-end text:name="szallitmany_parameterei"/></text:h>
      <text:list text:style-name="List_20_1" text:continue-numbering="false">
        <text:list-item>
          <text:p text:style-name="LastListParagraph_List_20_1_Content_First"> <text:span text:style-name="Strong_20_Emphasis">Címke</text:span> <text:line-break/>A küldeményhez tartozó címke szöveg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ostára adás tervezett ideje</text:span> <text:line-break/>A tényleges postáraadás dátuma. Maximum 6 hónappal lehet a rögzítési dátum utá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ndelésazonosító</text:span> <text:line-break/>A küldeményhez tartozó <text:a xlink:type="simple" xlink:href="https://doc.evir.hu/doku.php/evir:rendeles:vevoi:vevoi_rendeles" text:style-name="Internet_20_link" text:visited-style-name="Visited_20_Internet_20_Link">vevői rendelés</text:a> azonosítója.</text:p>
        </text:list-item>
      </text:list>
      <text:list text:style-name="List_20_1" text:continue-numbering="false">
        <text:list-item>
          <text:p text:style-name="List_20_1_Content_First"> <text:span text:style-name="Strong_20_Emphasis">Postai címirat formátum</text:span></text:p>
          <text:list text:style-name="List_20_1">
            <text:list-item>
              <text:p text:style-name="List_20_1_Content"> <text:span text:style-name="Strong_20_Emphasis">A4-es címirat</text:span></text:p>
            </text:list-item>
            <text:list-item>
              <text:p text:style-name="List_20_1_Content"> <text:span text:style-name="Strong_20_Emphasis">Egy A5-ös címirat egy A4-es lapon</text:span></text:p>
            </text:list-item>
            <text:list-item>
              <text:p text:style-name="List_20_1_Content"> <text:span text:style-name="Strong_20_Emphasis">Két A5-ös fekvő címirat egy A4-es lapon</text:span></text:p>
            </text:list-item>
            <text:list-item>
              <text:p text:style-name="List_20_1_Content"> <text:span text:style-name="Strong_20_Emphasis">A5-ös fekvő címirat,kiegészítő fülrész nélkül</text:span></text:p>
            </text:list-item>
            <text:list-item>
              <text:p text:style-name="List_20_1_Content"> <text:span text:style-name="Strong_20_Emphasis">A5-ös fekvő címirat,kiegészítő fülrésszel</text:span></text:p>
            </text:list-item>
            <text:list-item>
              <text:p text:style-name="List_20_1_Content"> <text:span text:style-name="Strong_20_Emphasis">A5-ös álló címirat,kiegészítő fülrész nélkül</text:span></text:p>
            </text:list-item>
            <text:list-item>
              <text:p text:style-name="List_20_1_Content"> <text:span text:style-name="Strong_20_Emphasis">A6-os címirat</text:span></text:p>
            </text:list-item>
            <text:list-item>
              <text:p text:style-name="List_20_1_Content_Last"> <text:span text:style-name="Strong_20_Emphasis">Négy A6-os címirat egy A4-es lapon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 szállítmány együtt kézbesítendő</text:span></text:p>
          <text:list text:style-name="List_20_1">
            <text:list-item>
              <text:p text:style-name="List_20_1_Content"> <text:span text:style-name="Strong_20_Emphasis">Igen</text:span></text:p>
            </text:list-item>
            <text:list-item>
              <text:p text:style-name="List_20_1_Content_Last"> <text:span text:style-name="Strong_20_Emphasis">Nem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 kézbesítés dátuma</text:span> <text:line-break/> <text:span text:style-name="Strong_20_Emphasis">Többletszolgáltatás!</text:span> A feladó meghatározhatja azt a fix napot, melyen a küldemény első kézbesítését megkísérli a Posta. <text:line-break/>A meghatározott nap legkorábban a feladást követő második, míg a legkésőbbi a tizedik munkanap lehet. (max. 10 karakter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őablak</text:span> <text:line-break/> <text:span text:style-name="Strong_20_Emphasis">Többletszolgáltatás!</text:span> Kizárja a szombati kézbesítés többletszolgáltatást. Használata együtt jár az 1 munkanapos időgarancia igénybevételével.</text:p>
        </text:list-item>
      </text:list>
      <text:list text:style-name="List_20_1" text:continue-numbering="false">
        <text:list-item>
          <text:p text:style-name="List_20_1_Content_First"> <text:span text:style-name="Strong_20_Emphasis">Őrzési idő</text:span>: Sikertelen kézbesítés esetén küldemény ennyi napig marad a postán.</text:p>
          <text:list text:style-name="List_20_1">
            <text:list-item>
              <text:p text:style-name="List_20_1_Content"> <text:span text:style-name="Strong_20_Emphasis">0 munkanap</text:span></text:p>
            </text:list-item>
            <text:list-item>
              <text:p text:style-name="List_20_1_Content"> <text:span text:style-name="Strong_20_Emphasis">5 munkanap</text:span></text:p>
            </text:list-item>
            <text:list-item>
              <text:p text:style-name="List_20_1_Content_Last"> <text:span text:style-name="Strong_20_Emphasis">10 munkanap</text:span></text:p>
            </text:list-item>
          </text:list>
        </text:list-item>
      </text:list>
      <text:h text:style-name="Heading_20_4" text:outline-level="4"><text:bookmark-start text:name="__RefHeading___csomagok_5"/><text:bookmark-start text:name="csomagok"/>Csomagok<text:bookmark-end text:name="__RefHeading___csomagok_5"/><text:bookmark-end text:name="csomagok"/></text:h>
      <text:list text:style-name="List_20_1" text:continue-numbering="false">
        <text:list-item>
          <text:p text:style-name="List_20_1_Content_First"> <text:span text:style-name="Strong_20_Emphasis">A kézbesítés módja</text:span> </text:p>
          <text:list text:style-name="List_20_1">
            <text:list-item>
              <text:p text:style-name="List_20_1_Content"> <text:span text:style-name="Strong_20_Emphasis">Házhoz kézbesítés</text:span></text:p>
            </text:list-item>
            <text:list-item>
              <text:p text:style-name="List_20_1_Content"> <text:span text:style-name="Strong_20_Emphasis">PostaPont</text:span></text:p>
            </text:list-item>
            <text:list-item>
              <text:p text:style-name="List_20_1_Content"> <text:span text:style-name="Strong_20_Emphasis">Csomagautomata</text:span></text:p>
            </text:list-item>
            <text:list-item>
              <text:p text:style-name="List_20_1_Content_Last"> <text:span text:style-name="Strong_20_Emphasis">Postán maradó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lapszolgáltatás</text:span></text:p>
          <text:list text:style-name="List_20_1">
            <text:list-item>
              <text:p text:style-name="List_20_1_Content"> <text:span text:style-name="Strong_20_Emphasis">MPL üzleti csomag</text:span></text:p>
            </text:list-item>
            <text:list-item>
              <text:p text:style-name="List_20_1_Content_Last"> <text:span text:style-name="Strong_20_Emphasis">MPL postacsomag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Értéknyilvánítás</text:span>  <text:span text:style-name="Strong_20_Emphasis">Többletszolgáltatás!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rufizetés (utánvétel)</text:span>  <text:span text:style-name="Strong_20_Emphasis">Többletszolgáltatás!</text:span></text:p>
        </text:list-item>
      </text:list>
      <text:list text:style-name="List_20_1" text:continue-numbering="false">
        <text:list-item>
          <text:p text:style-name="List_20_1_Content_First"> <text:span text:style-name="Strong_20_Emphasis">Méret</text:span>   Csomagautomata kézbesítési mód esetén kötelező!</text:p>
          <text:list text:style-name="List_20_1">
            <text:list-item>
              <text:p text:style-name="List_20_1_Content"> <text:span text:style-name="Strong_20_Emphasis">Kicsi (31x7x25 cm)</text:span></text:p>
            </text:list-item>
            <text:list-item>
              <text:p text:style-name="List_20_1_Content"> <text:span text:style-name="Strong_20_Emphasis">Közepes (50x16x31 cm)</text:span></text:p>
            </text:list-item>
            <text:list-item>
              <text:p text:style-name="List_20_1_Content"> <text:span text:style-name="Strong_20_Emphasis">Nagy (50x35x31 cm)</text:span></text:p>
            </text:list-item>
            <text:list-item>
              <text:p text:style-name="List_20_1_Content"> <text:span text:style-name="Strong_20_Emphasis">PRINT</text:span></text:p>
            </text:list-item>
            <text:list-item>
              <text:p text:style-name="List_20_1_Content_Last"> <text:span text:style-name="Strong_20_Emphasis">PACK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Tömeg (g)</text:span> <text:line-break/>A küldemény súlya, grammban megadva.</text:p>
        </text:list-item>
      </text:list>
      <text:list text:style-name="List_20_1" text:continue-numbering="false">
        <text:list-item>
          <text:p text:style-name="List_20_1_Content_First"> <text:span text:style-name="Strong_20_Emphasis">Többlet szolgáltatások</text:span></text:p>
          <text:list text:style-name="List_20_1">
            <text:list-item>
              <text:p text:style-name="List_20_1_Content"> <text:span text:style-name="Strong_20_Emphasis">Terjedelmes</text:span></text:p>
            </text:list-item>
            <text:list-item>
              <text:p text:style-name="List_20_1_Content"> <text:span text:style-name="Strong_20_Emphasis">Tértivevény</text:span></text:p>
            </text:list-item>
            <text:list-item>
              <text:p text:style-name="List_20_1_Content"> <text:span text:style-name="Strong_20_Emphasis">Saját kézbe</text:span></text:p>
            </text:list-item>
            <text:list-item>
              <text:p text:style-name="List_20_1_Content"> <text:span text:style-name="Strong_20_Emphasis">Garantált 1 nap</text:span></text:p>
            </text:list-item>
            <text:list-item>
              <text:p text:style-name="List_20_1_Content"> <text:span text:style-name="Strong_20_Emphasis">Szombati kézbesítés</text:span></text:p>
            </text:list-item>
            <text:list-item>
              <text:p text:style-name="List_20_1_Content"> <text:span text:style-name="Strong_20_Emphasis">Címzett fizet</text:span></text:p>
            </text:list-item>
            <text:list-item>
              <text:p text:style-name="List_20_1_Content_Last"> <text:span text:style-name="Strong_20_Emphasis">Törékeny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Egyéb megjegyzés</text:span>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alapok:funkcio_gombok" text:style-name="Internet_20_link" text:visited-style-name="Visited_20_Internet_20_Link">Funkció gombok</text:a></text:span></text:p>
          <text:list text:style-name="List_20_1">
            <text:list-item>
              <text:p text:style-name="List_20_1_Content_Last"> <text:span text:style-name=""><text:span text:style-name="Strong_20_Emphasis">| <text:span text:style-name="">Felvétel és véglegesítés</text:span> |</text:span></text:span></text:p>
            </text:list-item>
          </text:list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22::00:45</meta:creation-date>
    <dc:creator>Generated</dc:creator>
    <dc:date>2026-08-25T22::00:45</dc:date>
    <dc:language>en-US</dc:language>
    <meta:editing-cycles>1</meta:editing-cycles>
    <meta:editing-duration>PT0S</meta:editing-duration>
    <dc:title>evir:mpl:szallitmany_kuldese</dc:title>
  </office:meta>
</office:document-meta>
</file>