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e97db30f521f55cd0745bb9aa7f895.png"/>
  <manifest:file-entry manifest:media-type="image/png" manifest:full-path="Pictures/b279a7a096f58db93661588ec837d9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unkalap:munkalap_arjavitas"/><text:bookmark-start text:name="__RefHeading___munkalap_arjavitas_1"/><text:bookmark-start text:name="munkalap_arjavitas"/>Munkalap árjavítás<text:bookmark-end text:name="__RefHeading___munkalap_arjavitas_1"/><text:bookmark-end text:name="munkalap_arjavitas"/></text:h>
      <text:p text:style-name="Text_20_body"><draw:frame draw:style-name="mediaright" draw:name="0" text:anchor-type="paragraph" draw:z-index="0" svg:width="18.520833333333cm" style:rel-width="100%" svg:height="7.8688239981785cm" style:rel-height="scale"><draw:image xlink:href="Pictures/6ee97db30f521f55cd0745bb9aa7f895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munkalap:munkalap" text:style-name="Internet_20_link" text:visited-style-name="Visited_20_Internet_20_Link">Munkalap</text:a></text:span>,</text:p>
        </text:list-item>
        <text:list-item>
          <text:p text:style-name="Numbering_20_1_Content"> <text:span text:style-name="Strong_20_Emphasis">Munkalap árjavítás</text:span> menüpont alatt lehet a nyitott munkalapok tételeinek árkategóriánkénti árait módosítani. </text:p>
        </text:list-item>
        <text:list-item>
          <text:p text:style-name="Numbering_20_1_Content"> A <text:span text:style-name="Emphasis"><text:span text:style-name="Strong_20_Emphasis">Keresendő adatok</text:span></text:span> területen beállíthatóak a szűrési feltételek:</text:p>
          <text:list text:style-name="List_20_1">
            <text:list-item>
              <text:p text:style-name="List_20_1_Content"> <text:span text:style-name="Strong_20_Emphasis">Partner</text:span>: a <text:a xlink:type="simple" xlink:href="https://doc.evir.hu/doku.php/evir:partnerek:partner_nyilvantartas" text:style-name="Internet_20_link" text:visited-style-name="Visited_20_Internet_20_Link">partnernyilvántartásba</text:a> rögzített partner/partnerek nevének részére vagy a teljes nevére lehet keresni.</text:p>
            </text:list-item>
            <text:list-item>
              <text:p text:style-name="List_20_1_Content"> <text:span text:style-name="Strong_20_Emphasis">Munkalap</text:span>: a keresett munkalap bizonylatszáma. <text:line-break/> Csak nyitott munkalapok árait lehet módosítani!</text:p>
            </text:list-item>
            <text:list-item>
              <text:p text:style-name="List_20_1_Content"> <text:span text:style-name="Strong_20_Emphasis">A lista típusa</text:span></text:p>
            </text:list-item>
            <text:list-item>
              <text:p text:style-name="List_20_1_Content"> <text:span text:style-name="Strong_20_Emphasis">Sorrend</text:span>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Tovább</text:span> |</text:span></text:span> gombra kattintva lehet szűrni a <text:span text:style-name="Source_20_Text">Tételek</text:span> lista tartalmát.</text:p>
        </text:list-item>
        <text:list-item>
          <text:p text:style-name="Numbering_20_1_Content"> <text:span text:style-name="Strong_20_Emphasis">Tételek</text:span> listában megjelenik a szűrt lista vagy a teljes cikk lista. Soronként módosíthatóak a tételek árai. </text:p>
          <text:list text:style-name="List_20_1">
            <text:list-item>
              <text:p text:style-name="List_20_1_Content"> <text:span text:style-name="Strong_20_Emphasis">Módosítható adatok:</text:span></text:p>
              <text:list text:style-name="List_20_1">
                <text:list-item>
                  <text:p text:style-name="List_20_1_Content"> <text:span text:style-name="Strong_20_Emphasis"><text:a xlink:type="simple" xlink:href="https://doc.evir.hu/doku.php/evir:torzsadatok:cikktorzs:arkategoriak:arkategoriak" text:style-name="Internet_20_link" text:visited-style-name="Visited_20_Internet_20_Link">Árkategória</text:a> szerinti nettó ár.</text:span> </text:p>
                </text:list-item>
              </text:list>
            </text:list-item>
          </text:list>
        </text:list-item>
        <text:list-item>
          <text:p text:style-name="Numbering_20_1_Content"> A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menti a módosításokat!</text:p>
        </text:list-item>
        <text:list-item>
          <text:p text:style-name="Numbering_20_1_Content_Last"> A <text:span text:style-name=""><text:span text:style-name="Strong_20_Emphasis">| <text:span text:style-name="">Vissza</text:span> |</text:span></text:span> gombra kattintva a lista megjelenítése előtti oldalra érkezik, amennyiben módosítani szeretne a <text:span text:style-name="Source_20_Text">Keresendő adatokon</text:span>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9.0060096153846cm" style:rel-height="scale"><draw:image xlink:href="Pictures/b279a7a096f58db93661588ec837d93e.png" xlink:type="simple" xlink:show="embed" xlink:actuate="onLoad"/></draw:frame></text:p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a xlink:type="simple" xlink:href="https://doc.evir.hu/doku.php/evir:munkalap:munkalap_keszitese" text:style-name="Internet_20_link" text:visited-style-name="Visited_20_Internet_20_Link">Munkalap készí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7::42:24</meta:creation-date>
    <dc:creator>Generated</dc:creator>
    <dc:date>2026-08-30T07::42:24</dc:date>
    <dc:language>en-US</dc:language>
    <meta:editing-cycles>1</meta:editing-cycles>
    <meta:editing-duration>PT0S</meta:editing-duration>
    <dc:title>evir:munkalap:munkalap_arjavitas</dc:title>
  </office:meta>
</office:document-meta>
</file>